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Object 2/" manifest:media-type="application/vnd.oasis.opendocument.chart"/>
  <manifest:file-entry manifest:full-path="Object 3/" manifest:media-type="application/vnd.oasis.opendocument.chart"/>
  <manifest:file-entry manifest:full-path="Object 4/" manifest:media-type="application/vnd.oasis.opendocument.chart"/>
  <manifest:file-entry manifest:full-path="Object 5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5/styles.xml" manifest:media-type="text/xml"/>
  <manifest:file-entry manifest:full-path="Object 5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  <style:font-face style:name="Aptos Display" svg:font-family="&quot;Aptos Display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="thin solid #000000" fo:background-color="#DDDDDD"/>
    </style:style>
    <style:style style:name="ce4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e5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6" style:family="table-cell" style:parent-style-name="Default" style:data-style-name="N0"/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4"/>
    <style:style style:name="ce9" style:family="table-cell" style:parent-style-name="Default" style:data-style-name="N14"/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.353cm"/>
    </style:style>
    <style:style style:name="ce11" style:family="table-cell" style:parent-style-name="Default" style:data-style-name="N36"/>
    <style:style style:name="ce12" style:family="table-cell" style:parent-style-name="Default" style:data-style-name="N0">
      <style:table-cell-properties fo:border="thin solid #000000" fo:background-color="#C0E6F5"/>
      <style:text-properties fo:color="#FF0000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5" style:family="table-cell" style:parent-style-name="Default" style:data-style-name="N13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18" style:family="table-cell" style:parent-style-name="Default" style:data-style-name="N4">
      <style:table-cell-properties style:vertical-align="middle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20" style:family="table-cell" style:parent-style-name="Default" style:data-style-name="N36">
      <style:table-cell-properties style:vertical-align="middle" fo:background-color="#DAF2D0" style:repeat-content="false"/>
      <style:paragraph-properties fo:text-align="end" fo:margin-right="0cm"/>
      <style:text-properties fo:color="#BE5014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style:vertical-align="middle" fo:wrap-option="wrap" fo:background-color="#156082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middle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ext-properties fo:color="#F1A983" fo:font-size="13pt" style:font-size-asian="13pt" style:font-size-complex="13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3pt" style:font-size-asian="13pt" style:font-size-complex="13pt" style:font-family-generic="swiss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3pt" style:font-size-asian="13pt" style:font-size-complex="13pt" style:font-family-generic="swiss"/>
    </style:style>
    <style:style style:name="ce26" style:family="table-cell" style:parent-style-name="Default" style:data-style-name="N0">
      <style:table-cell-properties fo:border="thin solid #000000" fo:background-color="#DDDDDD"/>
      <style:text-properties fo:color="#FF0000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8" style:family="table-cell" style:parent-style-name="Default" style:data-style-name="N4">
      <style:table-cell-properties style:vertical-align="automatic" fo:background-color="#C0E6F5" style:repeat-content="false"/>
      <style:paragraph-properties fo:text-align="end" fo:margin-right="0cm"/>
    </style:style>
    <style:style style:name="ce29" style:family="table-cell" style:parent-style-name="Porcentaje" style:data-style-name="N14">
      <style:table-cell-properties style:vertical-align="automatic" fo:background-color="#C0E6F5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ackground-color="#C0E6F5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13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style:vertical-align="automatic" fo:background-color="#ADADAD" style:repeat-content="false"/>
      <style:paragraph-properties fo:text-align="center"/>
      <style:text-properties fo:color="#F1A983" fo:font-size="13pt" style:font-size-asian="13pt" style:font-size-complex="13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ackground-color="#ADADAD"/>
    </style:style>
    <style:style style:name="ce38" style:family="table-cell" style:parent-style-name="Default" style:data-style-name="N4">
      <style:table-cell-properties style:vertical-align="automatic" fo:background-color="#CAEDFB" style:repeat-content="false"/>
      <style:paragraph-properties fo:text-align="end" fo:margin-right="0cm"/>
    </style:style>
    <style:style style:name="ce39" style:family="table-cell" style:parent-style-name="Default" style:data-style-name="N4"/>
    <style:style style:name="ce40" style:family="table-cell" style:parent-style-name="Default" style:data-style-name="N30">
      <style:table-cell-properties fo:border-top="2pt solid #000000" fo:border-bottom="none" fo:border-left="none" fo:border-right="none" style:vertical-align="automatic" fo:background-color="#F2F2F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1" style:family="table-cell" style:parent-style-name="Default" style:data-style-name="N30">
      <style:table-cell-properties fo:border-top="2pt solid #000000" fo:border-bottom="none" fo:border-left="none" fo:border-right="2pt solid #000000" style:vertical-align="automatic" fo:background-color="#F2F2F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2" style:family="table-cell" style:parent-style-name="Default" style:data-style-name="N30">
      <style:table-cell-properties fo:border-top="2pt solid #000000" fo:border-bottom="none" fo:border-left="2pt solid #000000" fo:border-right="2pt solid #000000" style:vertical-align="automatic" fo:wrap-option="wrap" fo:background-color="#F2F2F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ADADAD"/>
      <style:text-properties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ADADAD"/>
      <style:text-properties fo:font-weight="bold" style:font-weight-asian="bold" style:font-weight-complex="bold" style:font-family-generic="swiss"/>
    </style:style>
    <style:style style:name="ce45" style:family="table-cell" style:parent-style-name="Millares" style:data-style-name="N35"/>
    <style:style style:name="ce46" style:family="table-cell" style:parent-style-name="Default" style:data-style-name="N2"/>
    <style:style style:name="ce47" style:family="table-cell" style:parent-style-name="Default" style:data-style-name="N38"/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9" style:family="table-cell" style:parent-style-name="Default" style:data-style-name="N14">
      <style:table-cell-properties style:vertical-align="middle" fo:background-color="#DAF2D0" style:repeat-content="false"/>
      <style:paragraph-properties fo:text-align="end" fo:margin-right="0cm"/>
      <style:text-properties fo:color="#BE5014" fo:font-size="14pt" style:font-size-asian="14pt" style:font-size-complex="14pt" fo:font-weight="bold" style:font-weight-asian="bold" style:font-weight-complex="bold" style:font-family-generic="swiss"/>
    </style:style>
    <style:style style:name="ce50" style:family="table-cell" style:parent-style-name="Default" style:data-style-name="N35"/>
    <style:style style:name="ce51" style:family="table-cell" style:parent-style-name="Default" style:data-style-name="N0">
      <style:table-cell-properties style:vertical-align="middle" fo:background-color="#83CCEB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style:vertical-align="automatic" fo:background-color="#156082" style:repeat-content="false"/>
      <style:paragraph-properties fo:text-align="center"/>
      <style:text-properties fo:color="#F1A983" fo:font-size="13pt" style:font-size-asian="13pt" style:font-size-complex="13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2pt solid #000000" fo:border-bottom="none" fo:border-left="2pt solid #000000" fo:border-right="none" style:vertical-align="automatic" fo:background-color="#D9D9D9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D9D9D9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#D9D9D9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6" style:family="table-cell" style:parent-style-name="Default" style:data-style-name="N30">
      <style:table-cell-properties fo:border-top="2pt solid #000000" fo:border-bottom="thin solid #000000" fo:border-left="2pt solid #000000" fo:border-right="none" style:vertical-align="automatic" fo:wrap-option="wrap" fo:background-color="#F2F2F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7" style:family="table-cell" style:parent-style-name="Default" style:data-style-name="N30">
      <style:table-cell-properties fo:border-top="2pt solid #000000" fo:border-bottom="thin solid #000000" fo:border-left="none" fo:border-right="2pt solid #000000" style:vertical-align="automatic" fo:wrap-option="wrap" fo:background-color="#F2F2F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8" style:family="table-cell" style:parent-style-name="Default" style:data-style-name="N14">
      <style:table-cell-properties fo:border-top="thin solid #000000" fo:border-bottom="thin solid #000000" fo:border-left="thin solid #000000" fo:border-right="none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59" style:family="table-cell" style:parent-style-name="Default" style:data-style-name="N14">
      <style:table-cell-properties fo:border-top="thin solid #000000" fo:border-bottom="thin solid #000000" fo:border-left="none" fo:border-right="thin solid #000000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0" style:family="table-cell" style:parent-style-name="Default" style:data-style-name="N14">
      <style:table-cell-properties fo:border-top="thin solid #000000" fo:border-bottom="2pt solid #000000" fo:border-left="thin solid #000000" fo:border-right="none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1" style:family="table-cell" style:parent-style-name="Default" style:data-style-name="N14">
      <style:table-cell-properties fo:border-top="thin solid #000000" fo:border-bottom="2pt solid #000000" fo:border-left="none" fo:border-right="thin solid #000000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2" style:family="table-cell" style:parent-style-name="Default" style:data-style-name="N14">
      <style:table-cell-properties fo:border-top="thin solid #000000" fo:border-bottom="thin solid #000000" fo:border-left="2pt solid #000000" fo:border-right="none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3" style:family="table-cell" style:parent-style-name="Default" style:data-style-name="N14">
      <style:table-cell-properties fo:border-top="thin solid #000000" fo:border-bottom="2pt solid #000000" fo:border-left="2pt solid #000000" fo:border-right="none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order="2pt solid #000000" style:vertical-align="automatic" fo:background-color="#D9D9D9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66" style:family="table-cell" style:parent-style-name="Default" style:data-style-name="N30">
      <style:table-cell-properties fo:border-top="2pt solid #000000" fo:border-bottom="thin solid #000000" fo:border-left="2pt solid #000000" fo:border-right="2pt solid #000000" style:vertical-align="automatic" fo:wrap-option="wrap" fo:background-color="#F2F2F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67" style:family="table-cell" style:parent-style-name="Default" style:data-style-name="N14">
      <style:table-cell-properties fo:border="thin solid #000000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8" style:family="table-cell" style:parent-style-name="Default" style:data-style-name="N14">
      <style:table-cell-properties fo:border-top="thin solid #000000" fo:border-bottom="2pt solid #000000" fo:border-left="thin solid #000000" fo:border-right="thin solid #000000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69" style:family="table-cell" style:parent-style-name="Default" style:data-style-name="N14">
      <style:table-cell-properties fo:border-top="thin solid #000000" fo:border-bottom="thin solid #000000" fo:border-left="2pt solid #000000" fo:border-right="thin solid #000000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e70" style:family="table-cell" style:parent-style-name="Default" style:data-style-name="N14">
      <style:table-cell-properties fo:border-top="thin solid #000000" fo:border-bottom="2pt solid #000000" fo:border-left="2pt solid #000000" fo:border-right="thin solid #000000" style:vertical-align="middle" fo:background-color="#ADADAD" style:repeat-content="false"/>
      <style:paragraph-properties fo:text-align="center"/>
      <style:text-properties fo:color="#FFFF00" fo:font-size="11pt" style:font-size-asian="11pt" style:font-size-complex="11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016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2.921cm" style:use-optimal-column-width="true"/>
    </style:style>
    <style:style style:name="co4" style:family="table-column">
      <style:table-column-properties fo:break-before="auto" style:column-width="1.4605cm"/>
    </style:style>
    <style:style style:name="co5" style:family="table-column">
      <style:table-column-properties fo:break-before="auto" style:column-width="1.69333333333333cm" style:use-optimal-column-width="true"/>
    </style:style>
    <style:style style:name="co6" style:family="table-column">
      <style:table-column-properties fo:break-before="auto" style:column-width="2.83633333333333cm" style:use-optimal-column-width="true"/>
    </style:style>
    <style:style style:name="co7" style:family="table-column">
      <style:table-column-properties fo:break-before="auto" style:column-width="2.3495cm" style:use-optimal-column-width="true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5.82083333333333cm" style:use-optimal-column-width="true"/>
    </style:style>
    <style:style style:name="co10" style:family="table-column">
      <style:table-column-properties fo:break-before="auto" style:column-width="2.794cm" style:use-optimal-column-width="true"/>
    </style:style>
    <style:style style:name="co11" style:family="table-column">
      <style:table-column-properties fo:break-before="auto" style:column-width="2.94216666666667cm" style:use-optimal-column-width="true"/>
    </style:style>
    <style:style style:name="co12" style:family="table-column">
      <style:table-column-properties fo:break-before="auto" style:column-width="1.5875cm" style:use-optimal-column-width="true"/>
    </style:style>
    <style:style style:name="co13" style:family="table-column">
      <style:table-column-properties fo:break-before="auto" style:column-width="3.1115cm"/>
    </style:style>
    <style:style style:name="co14" style:family="table-column">
      <style:table-column-properties fo:break-before="auto" style:column-width="2.20133333333333cm"/>
    </style:style>
    <style:style style:name="co15" style:family="table-column">
      <style:table-column-properties fo:break-before="auto" style:column-width="2.39183333333333cm"/>
    </style:style>
    <style:style style:name="co16" style:family="table-column">
      <style:table-column-properties fo:break-before="auto" style:column-width="5.82083333333333cm"/>
    </style:style>
    <style:style style:name="co17" style:family="table-column">
      <style:table-column-properties fo:break-before="auto" style:column-width="2.921cm"/>
    </style:style>
    <style:style style:name="co18" style:family="table-column">
      <style:table-column-properties fo:break-before="auto" style:column-width="3.76766666666667cm" style:use-optimal-column-width="true"/>
    </style:style>
    <style:style style:name="co19" style:family="table-column">
      <style:table-column-properties fo:break-before="auto" style:column-width="2.89983333333333cm" style:use-optimal-column-width="true"/>
    </style:style>
    <style:style style:name="co20" style:family="table-column">
      <style:table-column-properties fo:break-before="auto" style:column-width="1.88383333333333cm" style:use-optimal-column-width="true"/>
    </style:style>
    <style:style style:name="co21" style:family="table-column">
      <style:table-column-properties fo:break-before="auto" style:column-width="1.143cm"/>
    </style:style>
    <style:style style:name="co22" style:family="table-column">
      <style:table-column-properties fo:break-before="auto" style:column-width="2.96333333333333cm" style:use-optimal-column-width="true"/>
    </style:style>
    <style:style style:name="co23" style:family="table-column">
      <style:table-column-properties fo:break-before="auto" style:column-width="3.53483333333333cm" style:use-optimal-column-width="true"/>
    </style:style>
    <style:style style:name="co24" style:family="table-column">
      <style:table-column-properties fo:break-before="auto" style:column-width="3.78883333333333cm"/>
    </style:style>
    <style:style style:name="co25" style:family="table-column">
      <style:table-column-properties fo:break-before="auto" style:column-width="2.94216666666667cm"/>
    </style:style>
    <style:style style:name="co26" style:family="table-column">
      <style:table-column-properties fo:break-before="auto" style:column-width="4.36033333333333cm"/>
    </style:style>
    <style:style style:name="co27" style:family="table-column">
      <style:table-column-properties fo:break-before="auto" style:column-width="1.69333333333333cm"/>
    </style:style>
    <style:style style:name="co28" style:family="table-column">
      <style:table-column-properties fo:break-before="auto" style:column-width="4.27566666666667cm"/>
    </style:style>
    <style:style style:name="co29" style:family="table-column">
      <style:table-column-properties fo:break-before="auto" style:column-width="2.3495cm"/>
    </style:style>
    <style:style style:name="co30" style:family="table-column">
      <style:table-column-properties fo:break-before="auto" style:column-width="5.92666666666667cm"/>
    </style:style>
    <style:style style:name="co31" style:family="table-column">
      <style:table-column-properties fo:break-before="auto" style:column-width="3.1115cm" style:use-optimal-column-width="true"/>
    </style:style>
    <style:style style:name="co32" style:family="table-column">
      <style:table-column-properties fo:break-before="auto" style:column-width="3.70416666666667cm" style:use-optimal-column-width="true"/>
    </style:style>
    <style:style style:name="co33" style:family="table-column">
      <style:table-column-properties fo:break-before="auto" style:column-width="3.15383333333333cm" style:use-optimal-column-width="true"/>
    </style:style>
    <style:style style:name="co34" style:family="table-column">
      <style:table-column-properties fo:break-before="auto" style:column-width="4.27566666666667cm" style:use-optimal-column-width="true"/>
    </style:style>
    <style:style style:name="co35" style:family="table-column">
      <style:table-column-properties fo:break-before="auto" style:column-width="2.413cm"/>
    </style:style>
    <style:style style:name="co36" style:family="table-column">
      <style:table-column-properties fo:break-before="auto" style:column-width="2.49766666666667cm"/>
    </style:style>
    <style:style style:name="co37" style:family="table-column">
      <style:table-column-properties fo:break-before="auto" style:column-width="6.07483333333333cm"/>
    </style:style>
    <style:style style:name="co38" style:family="table-column">
      <style:table-column-properties fo:break-before="auto" style:column-width="1.73566666666667cm"/>
    </style:style>
    <style:style style:name="co39" style:family="table-column">
      <style:table-column-properties fo:break-before="auto" style:column-width="13.716cm" style:use-optimal-column-width="true"/>
    </style:style>
    <style:style style:name="co40" style:family="table-column">
      <style:table-column-properties fo:break-before="auto" style:column-width="4.36033333333333cm" style:use-optimal-column-width="true"/>
    </style:style>
    <style:style style:name="co41" style:family="table-column">
      <style:table-column-properties fo:break-before="auto" style:column-width="2.87866666666667cm"/>
    </style:style>
    <style:style style:name="co42" style:family="table-column">
      <style:table-column-properties fo:break-before="auto" style:column-width="2.30716666666667cm" style:use-optimal-column-width="true"/>
    </style:style>
    <style:style style:name="co43" style:family="table-column">
      <style:table-column-properties fo:break-before="auto" style:column-width="1.03716666666667cm"/>
    </style:style>
    <style:style style:name="co44" style:family="table-column">
      <style:table-column-properties fo:break-before="auto" style:column-width="1.22766666666667cm"/>
    </style:style>
    <style:style style:name="co45" style:family="table-column">
      <style:table-column-properties fo:break-before="auto" style:column-width="2.64583333333333cm" style:use-optimal-column-width="true"/>
    </style:style>
    <style:style style:name="co46" style:family="table-column">
      <style:table-column-properties fo:break-before="auto" style:column-width="4.826cm"/>
    </style:style>
    <style:style style:name="co47" style:family="table-column">
      <style:table-column-properties fo:break-before="auto" style:column-width="3.83116666666667cm"/>
    </style:style>
    <style:style style:name="co48" style:family="table-column">
      <style:table-column-properties fo:break-before="auto" style:column-width="2.2225cm" style:use-optimal-column-width="true"/>
    </style:style>
    <style:style style:name="co49" style:family="table-column">
      <style:table-column-properties fo:break-before="auto" style:column-width="3.683cm" style:use-optimal-column-width="true"/>
    </style:style>
    <style:style style:name="co50" style:family="table-column">
      <style:table-column-properties fo:break-before="auto" style:column-width="2.68816666666667cm" style:use-optimal-column-width="true"/>
    </style:style>
    <style:style style:name="co51" style:family="table-column">
      <style:table-column-properties fo:break-before="auto" style:column-width="5.22816666666667cm" style:use-optimal-column-width="true"/>
    </style:style>
    <style:style style:name="co52" style:family="table-column">
      <style:table-column-properties fo:break-before="auto" style:column-width="3.3655cm" style:use-optimal-column-width="true"/>
    </style:style>
    <style:style style:name="co53" style:family="table-column">
      <style:table-column-properties fo:break-before="auto" style:column-width="3.937cm" style:use-optimal-column-width="true"/>
    </style:style>
    <style:style style:name="co54" style:family="table-column">
      <style:table-column-properties fo:break-before="auto" style:column-width="3.175cm" style:use-optimal-column-width="true"/>
    </style:style>
    <style:style style:name="co55" style:family="table-column">
      <style:table-column-properties fo:break-before="auto" style:column-width="3.048cm"/>
    </style:style>
    <style:style style:name="co56" style:family="table-column">
      <style:table-column-properties fo:break-before="auto" style:column-width="2.39183333333333cm" style:use-optimal-column-width="true"/>
    </style:style>
    <style:style style:name="co57" style:family="table-column">
      <style:table-column-properties fo:break-before="auto" style:column-width="3.7465cm"/>
    </style:style>
    <style:style style:name="co58" style:family="table-column">
      <style:table-column-properties fo:break-before="auto" style:column-width="4.78366666666667cm"/>
    </style:style>
    <style:style style:name="co59" style:family="table-column">
      <style:table-column-properties fo:break-before="auto" style:column-width="8.8265cm" style:use-optimal-column-width="true"/>
    </style:style>
    <style:style style:name="co60" style:family="table-column">
      <style:table-column-properties fo:break-before="auto" style:column-width="2.286cm" style:use-optimal-column-width="true"/>
    </style:style>
    <style:style style:name="co61" style:family="table-column">
      <style:table-column-properties fo:break-before="auto" style:column-width="3.302cm" style:use-optimal-column-width="true"/>
    </style:style>
    <style:style style:name="co62" style:family="table-column">
      <style:table-column-properties fo:break-before="auto" style:column-width="3.6195cm" style:use-optimal-column-width="true"/>
    </style:style>
    <style:style style:name="co63" style:family="table-column">
      <style:table-column-properties fo:break-before="auto" style:column-width="6.30766666666667cm"/>
    </style:style>
    <style:style style:name="co64" style:family="table-column">
      <style:table-column-properties fo:break-before="auto" style:column-width="3.8735cm" style:use-optimal-column-width="true"/>
    </style:style>
    <style:style style:name="co65" style:family="table-column">
      <style:table-column-properties fo:break-before="auto" style:column-width="1.43933333333333cm" style:use-optimal-column-width="true"/>
    </style:style>
    <style:style style:name="co66" style:family="table-column">
      <style:table-column-properties fo:break-before="auto" style:column-width="3.556cm" style:use-optimal-column-width="true"/>
    </style:style>
    <style:style style:name="co67" style:family="table-column">
      <style:table-column-properties fo:break-before="auto" style:column-width="3.78883333333333cm" style:use-optimal-column-width="true"/>
    </style:style>
    <style:style style:name="co68" style:family="table-column">
      <style:table-column-properties fo:break-before="auto" style:column-width="1.16416666666667cm" style:use-optimal-column-width="true"/>
    </style:style>
    <style:style style:name="ro1" style:family="table-row">
      <style:table-row-properties style:row-height="16.8pt" style:use-optimal-row-height="tru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13.2pt" style:use-optimal-row-height="false" fo:break-before="auto"/>
    </style:style>
    <style:style style:name="ro4" style:family="table-row">
      <style:table-row-properties style:row-height="17.4pt" style:use-optimal-row-height="true" fo:break-before="auto"/>
    </style:style>
    <style:style style:name="ro5" style:family="table-row">
      <style:table-row-properties style:row-height="16.95pt" style:use-optimal-row-height="false" fo:break-before="auto"/>
    </style:style>
    <style:style style:name="ro6" style:family="table-row">
      <style:table-row-properties style:row-height="22.95pt" style:use-optimal-row-height="false" fo:break-before="auto"/>
    </style:style>
    <style:style style:name="ro7" style:family="table-row">
      <style:table-row-properties style:row-height="19.95pt" style:use-optimal-row-height="false" fo:break-before="auto"/>
    </style:style>
    <style:style style:name="ro8" style:family="table-row">
      <style:table-row-properties style:row-height="7.95pt" style:use-optimal-row-height="false" fo:break-before="auto"/>
    </style:style>
    <style:style style:name="ro9" style:family="table-row">
      <style:table-row-properties style:row-height="26.4pt" style:use-optimal-row-height="true" fo:break-before="auto"/>
    </style:style>
    <style:style style:name="ro10" style:family="table-row">
      <style:table-row-properties style:row-height="39.6pt" style:use-optimal-row-height="true" fo:break-before="auto"/>
    </style:style>
    <style:style style:name="ro11" style:family="table-row">
      <style:table-row-properties style:row-height="23.4pt" style:use-optimal-row-height="false" fo:break-before="auto"/>
    </style:style>
    <style:style style:name="ro12" style:family="table-row">
      <style:table-row-properties style:row-height="12.6pt" style:use-optimal-row-height="false" fo:break-before="auto"/>
    </style:style>
    <style:style style:name="ta1" style:family="table" style:master-page-name="mp1">
      <style:table-properties table:display="false" table:tab-color="#156082" style:writing-mode="lr-tb"/>
    </style:style>
    <style:style style:name="ta2" style:family="table" style:master-page-name="mp2">
      <style:table-properties table:display="true" table:tab-color="#156082" style:writing-mode="lr-tb"/>
    </style:style>
    <style:style style:name="ta3" style:family="table" style:master-page-name="mp3">
      <style:table-properties table:display="true" table:tab-color="#3C7D22" style:writing-mode="lr-tb"/>
    </style:style>
    <style:style style:name="ta4" style:family="table" style:master-page-name="mp2">
      <style:table-properties table:display="true" table:tab-color="#782170" style:writing-mode="lr-tb"/>
    </style:style>
    <style:style style:name="ta5" style:family="table" style:master-page-name="mp1">
      <style:table-properties table:display="false" style:writing-mode="lr-tb"/>
    </style:style>
    <style:style style:name="ta6" style:family="table" style:master-page-name="mp4">
      <style:table-properties table:display="true" style:writing-mode="lr-tb"/>
    </style:style>
    <style:style style:name="ta7" style:family="table" style:master-page-name="">
      <style:table-properties table:display="false" style:writing-mode="lr-tb"/>
    </style:style>
    <style:style style:family="graphic" style:name="a0">
      <style:graphic-properties/>
    </style:style>
    <style:style style:family="graphic" style:name="a1">
      <style:graphic-properties/>
    </style:style>
    <style:style style:family="graphic" style:name="a2">
      <style:graphic-properties/>
    </style:style>
    <style:style style:family="graphic" style:name="a3">
      <style:graphic-properties/>
    </style:style>
    <style:style style:family="graphic" style:name="a4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ÓN_V_1" table:style-name="ta1">
        <table:shapes>
          <draw:frame draw:z-index="1" draw:id="id0" draw:style-name="a0" draw:name="Gráfico 4" svg:x="3.55417in" svg:y="3.00625in" svg:width="5.73542in" svg:height="2.975in" style:rel-width="scale" style:rel-height="scale">
            <draw:object xlink:href="Object 1/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9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 table:visibility="collapse"/>
        <table:table-column table:style-name="co13" table:default-cell-style-name="ce1" table:visibility="collapse"/>
        <table:table-column table:style-name="co16" table:default-cell-style-name="ce1" table:visibility="collapse"/>
        <table:table-column table:style-name="co17" table:default-cell-style-name="ce1" table:visibility="collapse"/>
        <table:table-column table:style-name="co13" table:default-cell-style-name="ce1" table:visibility="collapse"/>
        <table:table-column table:style-name="co17" table:default-cell-style-name="ce1" table:visibility="collapse"/>
        <table:table-column table:style-name="co14" table:number-columns-repeated="16361" table:default-cell-style-name="ce1"/>
        <table:table-row table:style-name="ro1">
          <table:table-cell/>
          <table:table-cell office:value-type="string" table:number-columns-spanned="15" table:number-rows-spanned="1" table:style-name="ce52">
            <text:p>MINISTERIO DE CIENCIA, INNOVACIÓN, TECNOLOGÍA Y TELECOMUNICACIONES</text:p>
          </table:table-cell>
          <table:covered-table-cell table:number-columns-repeated="14"/>
          <table:table-cell table:number-columns-repeated="16368" table:style-name="ce1"/>
        </table:table-row>
        <table:table-row table:style-name="ro1">
          <table:table-cell/>
          <table:table-cell office:value-type="string" table:number-columns-spanned="15" table:number-rows-spanned="1" table:style-name="ce52">
            <text:p>EJECUCIÓN PRESUPUESTARIA <text:s/>ACUMULADA 2025</text:p>
          </table:table-cell>
          <table:covered-table-cell table:number-columns-repeated="14"/>
          <table:table-cell table:style-name="ce1"/>
          <table:table-cell office:value-type="string" table:style-name="ce6">
            <text:p>DES.PRES</text:p>
          </table:table-cell>
          <table:table-cell office:value-type="string" table:style-name="ce1">
            <text:p>PRESUPUESTO.</text:p>
          </table:table-cell>
          <table:table-cell office:value-type="string" table:style-name="ce1">
            <text:p>DEVENGADO +COMPROMETIDO.</text:p>
          </table:table-cell>
          <table:table-cell office:value-type="string" table:style-name="ce16">
            <text:p>DES. PRES</text:p>
          </table:table-cell>
          <table:table-cell office:value-type="string" table:style-name="ce13">
            <text:p>PRESUPUESTO</text:p>
          </table:table-cell>
          <table:table-cell office:value-type="string" table:style-name="ce13">
            <text:p>EJECUTADO</text:p>
          </table:table-cell>
          <table:table-cell table:number-columns-repeated="16361"/>
        </table:table-row>
        <table:table-row table:style-name="ro1">
          <table:table-cell/>
          <table:table-cell office:value-type="string" table:number-columns-spanned="15" table:number-rows-spanned="1" table:style-name="ce52">
            <text:p>AL 30/06/2025</text:p>
          </table:table-cell>
          <table:covered-table-cell table:number-columns-repeated="14"/>
          <table:table-cell table:style-name="ce1"/>
          <table:table-cell office:value-type="string" table:style-name="ce7">
            <text:p>SUBPARTIDA</text:p>
          </table:table-cell>
          <table:table-cell office:value-type="float" office:value="100000" table:style-name="ce8">
            <text:p>100,000.00</text:p>
          </table:table-cell>
          <table:table-cell office:value-type="float" office:value="54625" table:style-name="ce8">
            <text:p>54,625.00</text:p>
          </table:table-cell>
          <table:table-cell office:value-type="string" table:style-name="ce7">
            <text:p>SUBPARTIDA</text:p>
          </table:table-cell>
          <table:table-cell office:value-type="float" office:value="100000" table:style-name="ce8">
            <text:p>100,000.00</text:p>
          </table:table-cell>
          <table:table-cell office:value-type="float" office:value="37925" table:style-name="ce8">
            <text:p>37,925.00</text:p>
          </table:table-cell>
          <table:table-cell table:number-columns-repeated="16361"/>
        </table:table-row>
        <table:table-row table:style-name="ro2">
          <table:table-cell/>
          <table:table-cell table:number-columns-repeated="16" table:style-name="ce1"/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54625" table:style-name="ce8">
            <text:p>54,625.00</text:p>
          </table:table-cell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37925" table:style-name="ce8">
            <text:p>37,925.00</text:p>
          </table:table-cell>
          <table:table-cell table:number-columns-repeated="16361"/>
        </table:table-row>
        <table:table-row table:style-name="ro3">
          <table:table-cell/>
          <table:table-cell table:number-columns-repeated="2" table:style-name="ce1"/>
          <table:table-cell table:number-columns-repeated="3" table:style-name="ce22"/>
          <table:table-cell office:value-type="string" table:number-columns-spanned="4" table:number-rows-spanned="2" table:style-name="ce51">
            <text:p>EJECUCIÓN REAL</text:p>
          </table:table-cell>
          <table:covered-table-cell table:number-columns-repeated="3"/>
          <table:table-cell table:style-name="ce22"/>
          <table:table-cell office:value-type="string" table:number-columns-spanned="4" table:number-rows-spanned="2" table:style-name="ce51">
            <text:p>EJECUCIÓN + COMPROMISO</text:p>
          </table:table-cell>
          <table:covered-table-cell table:number-columns-repeated="3"/>
          <table:table-cell table:number-columns-repeated="2" table:style-name="ce1"/>
          <table:table-cell office:value-type="string" table:style-name="ce7">
            <text:p>Total general</text:p>
          </table:table-cell>
          <table:table-cell office:value-type="float" office:value="100000" table:style-name="ce8">
            <text:p>100,000.00</text:p>
          </table:table-cell>
          <table:table-cell office:value-type="float" office:value="54625" table:style-name="ce8">
            <text:p>54,625.00</text:p>
          </table:table-cell>
          <table:table-cell office:value-type="string" table:style-name="ce7">
            <text:p>Total general</text:p>
          </table:table-cell>
          <table:table-cell office:value-type="float" office:value="100000" table:style-name="ce8">
            <text:p>100,000.00</text:p>
          </table:table-cell>
          <table:table-cell office:value-type="float" office:value="37925" table:style-name="ce8">
            <text:p>37,925.00</text:p>
          </table:table-cell>
          <table:table-cell table:number-columns-repeated="16361"/>
        </table:table-row>
        <table:table-row table:style-name="ro3">
          <table:table-cell/>
          <table:table-cell table:style-name="ce19"/>
          <table:table-cell table:number-columns-repeated="4" table:style-name="ce22"/>
          <table:covered-table-cell/>
          <table:covered-table-cell table:number-columns-repeated="3"/>
          <table:table-cell table:style-name="ce22"/>
          <table:covered-table-cell/>
          <table:covered-table-cell table:number-columns-repeated="3"/>
          <table:table-cell table:number-columns-repeated="16369" table:style-name="ce1"/>
        </table:table-row>
        <table:table-row table:style-name="ro2">
          <table:table-cell/>
          <table:table-cell table:number-columns-repeated="5" table:style-name="ce1"/>
          <table:table-cell office:value-type="string" table:style-name="ce16">
            <text:p>DES. PRES</text:p>
          </table:table-cell>
          <table:table-cell office:value-type="string" table:style-name="ce13">
            <text:p>PRESUPUESTO</text:p>
          </table:table-cell>
          <table:table-cell office:value-type="string" table:style-name="ce13">
            <text:p>EJECUTADO</text:p>
          </table:table-cell>
          <table:table-cell office:value-type="string" table:style-name="ce14">
            <text:p>%</text:p>
          </table:table-cell>
          <table:table-cell table:style-name="ce1"/>
          <table:table-cell office:value-type="string" table:style-name="ce16">
            <text:p>DES.PRES</text:p>
          </table:table-cell>
          <table:table-cell office:value-type="string" table:style-name="ce13">
            <text:p>PRESUPUESTO.</text:p>
          </table:table-cell>
          <table:table-cell office:value-type="string" table:style-name="ce13">
            <text:p>DEVENGADO +COMPROMETIDO.</text:p>
          </table:table-cell>
          <table:table-cell office:value-type="string" table:style-name="ce15">
            <text:p>%</text:p>
          </table:table-cell>
          <table:table-cell table:number-columns-repeated="16369" table:style-name="ce1"/>
        </table:table-row>
        <table:table-row table:style-name="ro2">
          <table:table-cell/>
          <table:table-cell table:number-columns-repeated="5" table:style-name="ce1"/>
          <table:table-cell office:value-type="string" table:style-name="ce7">
            <text:p>SUBPARTIDA</text:p>
          </table:table-cell>
          <table:table-cell office:value-type="float" office:value="100000" table:style-name="ce8">
            <text:p>100,000.00</text:p>
          </table:table-cell>
          <table:table-cell office:value-type="float" office:value="37925" table:style-name="ce8">
            <text:p>37,925.00</text:p>
          </table:table-cell>
          <table:table-cell office:value-type="percentage" office:value="0.37924999999999998" table:style-name="ce11">
            <text:p>37.9%</text:p>
          </table:table-cell>
          <table:table-cell table:style-name="ce1"/>
          <table:table-cell office:value-type="string" table:style-name="ce7">
            <text:p>SUBPARTIDA</text:p>
          </table:table-cell>
          <table:table-cell office:value-type="float" office:value="100000" table:style-name="ce8">
            <text:p>100,000.00</text:p>
          </table:table-cell>
          <table:table-cell office:value-type="float" office:value="54625" table:style-name="ce8">
            <text:p>54,625.00</text:p>
          </table:table-cell>
          <table:table-cell office:value-type="percentage" office:value="0.54625000000000001" table:style-name="ce11">
            <text:p>54.6%</text:p>
          </table:table-cell>
          <table:table-cell table:number-columns-repeated="16369" table:style-name="ce1"/>
        </table:table-row>
        <table:table-row table:style-name="ro2">
          <table:table-cell/>
          <table:table-cell table:number-columns-repeated="5" table:style-name="ce1"/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37925" table:style-name="ce8">
            <text:p>37,925.00</text:p>
          </table:table-cell>
          <table:table-cell office:value-type="percentage" office:value="0.37924999999999998" table:style-name="ce11">
            <text:p>37.9%</text:p>
          </table:table-cell>
          <table:table-cell table:style-name="ce1"/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54625" table:style-name="ce8">
            <text:p>54,625.00</text:p>
          </table:table-cell>
          <table:table-cell office:value-type="percentage" office:value="0.54625000000000001" table:style-name="ce11">
            <text:p>54.6%</text:p>
          </table:table-cell>
          <table:table-cell table:number-columns-repeated="16369" table:style-name="ce1"/>
        </table:table-row>
        <table:table-row table:style-name="ro4">
          <table:table-cell/>
          <table:table-cell table:number-columns-repeated="5" table:style-name="ce1"/>
          <table:table-cell office:value-type="string" table:style-name="ce17">
            <text:p>Total general</text:p>
          </table:table-cell>
          <table:table-cell office:value-type="float" office:value="100000" table:style-name="ce18">
            <text:p>100,000.00</text:p>
          </table:table-cell>
          <table:table-cell office:value-type="float" office:value="37925" table:style-name="ce18">
            <text:p>37,925.00</text:p>
          </table:table-cell>
          <table:table-cell office:value-type="percentage" office:value="0.37924999999999998" table:style-name="ce20">
            <text:p>37.9%</text:p>
          </table:table-cell>
          <table:table-cell table:style-name="ce1"/>
          <table:table-cell office:value-type="string" table:style-name="ce17">
            <text:p>Total general</text:p>
          </table:table-cell>
          <table:table-cell office:value-type="float" office:value="100000" table:style-name="ce18">
            <text:p>100,000.00</text:p>
          </table:table-cell>
          <table:table-cell office:value-type="float" office:value="54625" table:style-name="ce18">
            <text:p>54,625.00</text:p>
          </table:table-cell>
          <table:table-cell office:value-type="percentage" office:value="0.54625000000000001" table:style-name="ce20">
            <text:p>54.6%</text:p>
          </table:table-cell>
          <table:table-cell table:number-columns-repeated="16369" table:style-name="ce1"/>
        </table:table-row>
        <table:table-row table:number-rows-repeated="5" table:style-name="ro2">
          <table:table-cell table:number-columns-repeated="16384"/>
        </table:table-row>
        <table:table-row table:style-name="ro2">
          <table:table-cell table:number-columns-repeated="10"/>
          <table:table-cell table:style-name="ce1">
            <draw:frame draw:z-index="5" draw:id="id1" draw:style-name="a1" draw:name="Gráfico 5" svg:x="1.91875in" svg:y="0.14792in" svg:width="6.39167in" svg:height="2.98542in" style:rel-width="scale" style:rel-height="scale">
              <draw:object xlink:href="Object 2/" xlink:type="simple" xlink:show="embed" xlink:actuate="onLoad"/>
              <svg:title/>
              <svg:desc/>
            </draw:frame>
          </table:table-cell>
          <table:table-cell table:number-columns-repeated="16373"/>
        </table:table-row>
        <table:table-row table:number-rows-repeated="1048560" table:style-name="ro2">
          <table:table-cell table:number-columns-repeated="16384"/>
        </table:table-row>
      </table:table>
      <table:table table:name="EJECUCIÓN_" table:style-name="ta2">
        <table:shapes>
          <draw:frame draw:z-index="1" draw:id="id2" draw:style-name="a2" draw:name="Gráfico 1" svg:x="10.33691in" svg:y="2.61355in" svg:width="6.53834in" svg:height="2.16338in" style:rel-width="scale" style:rel-height="scale">
            <draw:object xlink:href="Object 3/" xlink:type="simple" xlink:show="embed" xlink:actuate="onLoad"/>
            <svg:title/>
            <svg:desc/>
          </draw:frame>
          <draw:frame draw:z-index="5" draw:id="id3" draw:style-name="a3" draw:name="Gráfico 5" svg:x="10.33807in" svg:y="4.93839in" svg:width="6.53741in" svg:height="2.72866in" style:rel-width="scale" style:rel-height="scale">
            <draw:object xlink:href="Object 4/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18" table:default-cell-style-name="ce1"/>
        <table:table-column table:style-name="co19" table:number-columns-repeated="2" table:default-cell-style-name="ce1"/>
        <table:table-column table:style-name="co20" table:default-cell-style-name="ce1"/>
        <table:table-column table:style-name="co21" table:default-cell-style-name="ce1"/>
        <table:table-column table:style-name="co18" table:default-cell-style-name="ce1"/>
        <table:table-column table:style-name="co22" table:default-cell-style-name="ce1"/>
        <table:table-column table:style-name="co23" table:default-cell-style-name="ce1"/>
        <table:table-column table:style-name="co12" table:default-cell-style-name="ce1"/>
        <table:table-column table:style-name="co24" table:default-cell-style-name="ce1"/>
        <table:table-column table:style-name="co10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18" table:default-cell-style-name="ce1"/>
        <table:table-column table:style-name="co22" table:default-cell-style-name="ce1"/>
        <table:table-column table:style-name="co30" table:default-cell-style-name="ce1"/>
        <table:table-column table:style-name="co18" table:default-cell-style-name="ce1"/>
        <table:table-column table:style-name="co19" table:number-columns-repeated="2" table:default-cell-style-name="ce1"/>
        <table:table-column table:style-name="co14" table:number-columns-repeated="16361" table:default-cell-style-name="ce1"/>
        <table:table-row table:style-name="ro1">
          <table:table-cell/>
          <table:table-cell office:value-type="string" table:number-columns-spanned="15" table:number-rows-spanned="1" table:style-name="ce52">
            <text:p>MINISTERIO DE CIENCIA, INNOVACIÓN, TECNOLOGÍA Y TELECOMUNICACIONES</text:p>
          </table:table-cell>
          <table:covered-table-cell table:number-columns-repeated="14"/>
          <table:table-cell table:number-columns-repeated="16368"/>
        </table:table-row>
        <table:table-row table:style-name="ro1">
          <table:table-cell/>
          <table:table-cell office:value-type="string" table:number-columns-spanned="15" table:number-rows-spanned="1" table:style-name="ce52">
            <text:p>EJECUCIÓN PRESUPUESTARIA <text:s/>ACUMULADA 2025</text:p>
          </table:table-cell>
          <table:covered-table-cell table:number-columns-repeated="14"/>
          <table:table-cell table:number-columns-repeated="16368"/>
        </table:table-row>
        <table:table-row table:style-name="ro1">
          <table:table-cell/>
          <table:table-cell office:value-type="string" table:number-columns-spanned="15" table:number-rows-spanned="1" table:style-name="ce52">
            <text:p>AL 30/06/2026</text:p>
          </table:table-cell>
          <table:covered-table-cell table:number-columns-repeated="14"/>
          <table:table-cell table:number-columns-repeated="16368"/>
        </table:table-row>
        <table:table-row table:style-name="ro4">
          <table:table-cell/>
          <table:table-cell table:number-columns-repeated="10" table:style-name="ce36"/>
          <table:table-cell table:number-columns-repeated="5" table:style-name="ce37"/>
          <table:table-cell table:number-columns-repeated="16368"/>
        </table:table-row>
        <table:table-row table:style-name="ro5">
          <table:table-cell/>
          <table:table-cell table:number-columns-repeated="10" table:style-name="ce36"/>
          <table:table-cell office:value-type="string" table:number-columns-spanned="5" table:number-rows-spanned="1" table:style-name="ce65">
            <text:p>COMPARATIVO DE EJECUCIÓN</text:p>
          </table:table-cell>
          <table:covered-table-cell table:number-columns-repeated="4"/>
          <table:table-cell table:number-columns-repeated="16368"/>
        </table:table-row>
        <table:table-row table:style-name="ro5">
          <table:table-cell/>
          <table:table-cell table:number-columns-repeated="10" table:style-name="ce36"/>
          <table:table-cell office:value-type="string" table:number-columns-spanned="2" table:number-rows-spanned="1" table:style-name="ce66">
            <text:p>JUNIO 2026</text:p>
          </table:table-cell>
          <table:covered-table-cell/>
          <table:table-cell office:value-type="string" table:style-name="ce40">
            <text:p>JUNIO 2025</text:p>
          </table:table-cell>
          <table:table-cell table:style-name="ce41"/>
          <table:table-cell office:value-type="string" table:style-name="ce42">
            <text:p>DESCRIPCION</text:p>
          </table:table-cell>
          <table:table-cell table:number-columns-repeated="16368"/>
        </table:table-row>
        <table:table-row table:style-name="ro6">
          <table:table-cell/>
          <table:table-cell table:number-columns-repeated="10" table:style-name="ce36"/>
          <table:table-cell office:value-type="percentage" office:value="0.40639999999999998" table:number-columns-spanned="2" table:number-rows-spanned="1" table:style-name="ce69">
            <text:p>40.64%</text:p>
          </table:table-cell>
          <table:covered-table-cell/>
          <table:table-cell office:value-type="percentage" office:value="0.36099999999999999" table:number-columns-spanned="2" table:number-rows-spanned="1" table:style-name="ce67">
            <text:p>36.10%</text:p>
          </table:table-cell>
          <table:covered-table-cell/>
          <table:table-cell office:value-type="string" table:style-name="ce43">
            <text:p><text:s/>TITULO 218</text:p>
          </table:table-cell>
          <table:table-cell table:number-columns-repeated="16368"/>
        </table:table-row>
        <table:table-row table:style-name="ro5">
          <table:table-cell/>
          <table:table-cell table:number-columns-repeated="10" table:style-name="ce36"/>
          <table:table-cell office:value-type="percentage" office:value="0.40550000000000003" table:number-columns-spanned="2" table:number-rows-spanned="1" table:style-name="ce69">
            <text:p>40.55%</text:p>
          </table:table-cell>
          <table:covered-table-cell/>
          <table:table-cell office:value-type="percentage" office:value="0.35599999999999998" table:number-columns-spanned="2" table:number-rows-spanned="1" table:style-name="ce67">
            <text:p>35.60%</text:p>
          </table:table-cell>
          <table:covered-table-cell/>
          <table:table-cell office:value-type="string" table:style-name="ce43">
            <text:p>PROGRAMA 89300</text:p>
          </table:table-cell>
          <table:table-cell table:number-columns-repeated="16368"/>
        </table:table-row>
        <table:table-row table:style-name="ro7">
          <table:table-cell/>
          <table:table-cell table:number-columns-repeated="10" table:style-name="ce37"/>
          <table:table-cell office:value-type="percentage" office:value="0.40550000000000003" table:number-columns-spanned="2" table:number-rows-spanned="1" table:style-name="ce70">
            <text:p>40.55%</text:p>
          </table:table-cell>
          <table:covered-table-cell/>
          <table:table-cell office:value-type="percentage" office:value="0.378" table:number-columns-spanned="2" table:number-rows-spanned="1" table:style-name="ce68">
            <text:p>37.80%</text:p>
          </table:table-cell>
          <table:covered-table-cell/>
          <table:table-cell office:value-type="string" table:style-name="ce44">
            <text:p>PROGRAMA 89900</text:p>
          </table:table-cell>
          <table:table-cell table:number-columns-repeated="16368"/>
        </table:table-row>
        <table:table-row table:style-name="ro2">
          <table:table-cell/>
          <table:table-cell table:number-columns-repeated="15" table:style-name="ce37"/>
          <table:table-cell table:number-columns-repeated="16368"/>
        </table:table-row>
        <table:table-row table:style-name="ro8">
          <table:table-cell/>
          <table:table-cell table:number-columns-repeated="15" table:style-name="ce37"/>
          <table:table-cell table:number-columns-repeated="16368"/>
        </table:table-row>
        <table:table-row table:style-name="ro3">
          <table:table-cell/>
          <table:table-cell table:number-columns-repeated="2" table:style-name="ce1"/>
          <table:table-cell table:number-columns-repeated="12" table:style-name="ce22"/>
          <table:table-cell table:number-columns-repeated="16369" table:style-name="ce1"/>
        </table:table-row>
        <table:table-row table:style-name="ro3">
          <table:table-cell/>
          <table:table-cell office:value-type="string" table:number-columns-spanned="4" table:number-rows-spanned="2" table:style-name="ce51">
            <text:p>EJECUCIÓN REAL</text:p>
          </table:table-cell>
          <table:covered-table-cell table:number-columns-repeated="3"/>
          <table:table-cell table:style-name="ce22"/>
          <table:table-cell office:value-type="string" table:number-columns-spanned="4" table:number-rows-spanned="2" table:style-name="ce51">
            <text:p>EJECUCIÓN + COMPROMISO</text:p>
          </table:table-cell>
          <table:covered-table-cell table:number-columns-repeated="3"/>
          <table:table-cell table:number-columns-repeated="4" table:style-name="ce1"/>
          <table:table-cell table:style-name="ce22"/>
          <table:table-cell table:number-columns-repeated="16369" table:style-name="ce1"/>
        </table:table-row>
        <table:table-row table:style-name="ro5">
          <table:table-cell/>
          <table:covered-table-cell/>
          <table:covered-table-cell table:number-columns-repeated="3"/>
          <table:table-cell table:style-name="ce1"/>
          <table:covered-table-cell/>
          <table:covered-table-cell table:number-columns-repeated="3"/>
          <table:table-cell table:number-columns-repeated="16374" table:style-name="ce1"/>
        </table:table-row>
        <table:table-row table:style-name="ro9">
          <table:table-cell/>
          <table:table-cell office:value-type="string" table:style-name="ce32">
            <text:p>DES. PRES</text:p>
          </table:table-cell>
          <table:table-cell office:value-type="string" table:style-name="ce27">
            <text:p>PRESUPUESTO</text:p>
          </table:table-cell>
          <table:table-cell office:value-type="string" table:style-name="ce27">
            <text:p>EJECUTADO</text:p>
          </table:table-cell>
          <table:table-cell office:value-type="string" table:style-name="ce31">
            <text:p>%</text:p>
          </table:table-cell>
          <table:table-cell table:style-name="ce1"/>
          <table:table-cell office:value-type="string" table:style-name="ce33">
            <text:p>DES.PRES</text:p>
          </table:table-cell>
          <table:table-cell office:value-type="string" table:style-name="ce34">
            <text:p>PRESUPUESTO.</text:p>
          </table:table-cell>
          <table:table-cell office:value-type="string" table:style-name="ce34">
            <text:p>DEVENGADO +COMPROMETIDO.</text:p>
          </table:table-cell>
          <table:table-cell office:value-type="string" table:style-name="ce35">
            <text:p>%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7">
            <text:p>SUBPARTIDA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175821007.25" table:style-name="ce8">
            <text:p>1,175,821,007.25</text:p>
          </table:table-cell>
          <table:table-cell office:value-type="percentage" office:value="0.40847966769130906" table:style-name="ce9">
            <text:p>40.85%</text:p>
          </table:table-cell>
          <table:table-cell table:style-name="ce1"/>
          <table:table-cell office:value-type="string" table:style-name="ce7">
            <text:p>SUBPARTIDA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487966704.3" table:style-name="ce8">
            <text:p>1,487,966,704.30</text:p>
          </table:table-cell>
          <table:table-cell office:value-type="percentage" office:value="0.51691893677739553" table:style-name="ce11">
            <text:p>51.7%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10">
            <text:p>E-00101</text:p>
          </table:table-cell>
          <table:table-cell office:value-type="float" office:value="1489008284" table:style-name="ce8">
            <text:p>1,489,008,284.00</text:p>
          </table:table-cell>
          <table:table-cell office:value-type="float" office:value="641273314.63999999" table:style-name="ce8">
            <text:p>641,273,314.64</text:p>
          </table:table-cell>
          <table:table-cell office:value-type="percentage" office:value="0.43067142173132461" table:style-name="ce9">
            <text:p>43.07%</text:p>
          </table:table-cell>
          <table:table-cell table:style-name="ce1"/>
          <table:table-cell office:value-type="string" table:style-name="ce10">
            <text:p>E-00101</text:p>
          </table:table-cell>
          <table:table-cell office:value-type="float" office:value="1489008284" table:style-name="ce8">
            <text:p>1,489,008,284.00</text:p>
          </table:table-cell>
          <table:table-cell office:value-type="float" office:value="641273314.63999999" table:style-name="ce8">
            <text:p>641,273,314.64</text:p>
          </table:table-cell>
          <table:table-cell office:value-type="percentage" office:value="0.43067142173132461" table:style-name="ce11">
            <text:p>43.1%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10">
            <text:p>E-00303</text:p>
          </table:table-cell>
          <table:table-cell office:value-type="float" office:value="134902656" table:style-name="ce8">
            <text:p>134,902,656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00303</text:p>
          </table:table-cell>
          <table:table-cell office:value-type="float" office:value="134902656" table:style-name="ce8">
            <text:p>134,902,656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11">
            <text:p>0.0%</text:p>
          </table:table-cell>
          <table:table-cell table:number-columns-repeated="7" table:style-name="ce1"/>
          <table:table-cell office:value-type="string" table:style-name="ce6">
            <text:p>DES.PRES</text:p>
          </table:table-cell>
          <table:table-cell office:value-type="string" table:style-name="ce1">
            <text:p>PRESUPUESTO.</text:p>
          </table:table-cell>
          <table:table-cell office:value-type="string" table:style-name="ce1">
            <text:p>DEVENGADO +COMPROMETIDO.</text:p>
          </table:table-cell>
          <table:table-cell office:value-type="string" table:style-name="ce16">
            <text:p>DES. PRES</text:p>
          </table:table-cell>
          <table:table-cell office:value-type="string" table:style-name="ce13">
            <text:p>PRESUPUESTO</text:p>
          </table:table-cell>
          <table:table-cell office:value-type="string" table:style-name="ce13">
            <text:p>EJECUTADO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00304</text:p>
          </table:table-cell>
          <table:table-cell office:value-type="float" office:value="124369589" table:style-name="ce8">
            <text:p>124,369,589.00</text:p>
          </table:table-cell>
          <table:table-cell office:value-type="float" office:value="94326423.760000005" table:style-name="ce8">
            <text:p>94,326,423.76</text:p>
          </table:table-cell>
          <table:table-cell office:value-type="percentage" office:value="0.7584364032914831" table:style-name="ce9">
            <text:p>75.84%</text:p>
          </table:table-cell>
          <table:table-cell table:style-name="ce1"/>
          <table:table-cell office:value-type="string" table:style-name="ce10">
            <text:p>E-00304</text:p>
          </table:table-cell>
          <table:table-cell office:value-type="float" office:value="124369589" table:style-name="ce8">
            <text:p>124,369,589.00</text:p>
          </table:table-cell>
          <table:table-cell office:value-type="float" office:value="94326423.760000005" table:style-name="ce8">
            <text:p>94,326,423.76</text:p>
          </table:table-cell>
          <table:table-cell office:value-type="percentage" office:value="0.7584364032914831" table:style-name="ce11">
            <text:p>75.8%</text:p>
          </table:table-cell>
          <table:table-cell table:number-columns-repeated="7" table:style-name="ce1"/>
          <table:table-cell office:value-type="string" table:style-name="ce7">
            <text:p>SUBPARTIDA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487966704.3" table:style-name="ce8">
            <text:p>1,487,966,704.30</text:p>
          </table:table-cell>
          <table:table-cell office:value-type="string" table:style-name="ce7">
            <text:p>SUBPARTIDA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175821007.25" table:style-name="ce8">
            <text:p>1,175,821,007.25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0040120089900</text:p>
          </table:table-cell>
          <table:table-cell office:value-type="float" office:value="149237453" table:style-name="ce8">
            <text:p>149,237,453.00</text:p>
          </table:table-cell>
          <table:table-cell office:value-type="float" office:value="66935912" table:style-name="ce8">
            <text:p>66,935,912.00</text:p>
          </table:table-cell>
          <table:table-cell office:value-type="percentage" office:value="0.44851952813748436" table:style-name="ce9">
            <text:p>44.85%</text:p>
          </table:table-cell>
          <table:table-cell table:style-name="ce1"/>
          <table:table-cell office:value-type="string" table:style-name="ce10">
            <text:p>E0040120089900</text:p>
          </table:table-cell>
          <table:table-cell office:value-type="float" office:value="149237453" table:style-name="ce8">
            <text:p>149,237,453.00</text:p>
          </table:table-cell>
          <table:table-cell office:value-type="float" office:value="135000000" table:style-name="ce8">
            <text:p>135,000,000.00</text:p>
          </table:table-cell>
          <table:table-cell office:value-type="percentage" office:value="0.90459865996238897" table:style-name="ce11">
            <text:p>90.5%</text:p>
          </table:table-cell>
          <table:table-cell table:number-columns-repeated="7" table:style-name="ce1"/>
          <table:table-cell office:value-type="string" table:style-name="ce10">
            <text:p>E-00101</text:p>
          </table:table-cell>
          <table:table-cell office:value-type="float" office:value="1489008284" table:style-name="ce8">
            <text:p>1,489,008,284.00</text:p>
          </table:table-cell>
          <table:table-cell office:value-type="float" office:value="641273314.63999999" table:style-name="ce8">
            <text:p>641,273,314.64</text:p>
          </table:table-cell>
          <table:table-cell office:value-type="string" table:style-name="ce10">
            <text:p>E-00101</text:p>
          </table:table-cell>
          <table:table-cell office:value-type="float" office:value="1489008284" table:style-name="ce8">
            <text:p>1,489,008,284.00</text:p>
          </table:table-cell>
          <table:table-cell office:value-type="float" office:value="641273314.63999999" table:style-name="ce8">
            <text:p>641,273,314.64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0040520089900</text:p>
          </table:table-cell>
          <table:table-cell office:value-type="float" office:value="8066889" table:style-name="ce8">
            <text:p>8,066,889.00</text:p>
          </table:table-cell>
          <table:table-cell office:value-type="float" office:value="3618233" table:style-name="ce8">
            <text:p>3,618,233.00</text:p>
          </table:table-cell>
          <table:table-cell office:value-type="percentage" office:value="0.44852891864509353" table:style-name="ce9">
            <text:p>44.85%</text:p>
          </table:table-cell>
          <table:table-cell table:style-name="ce1"/>
          <table:table-cell office:value-type="string" table:style-name="ce10">
            <text:p>E0040520089900</text:p>
          </table:table-cell>
          <table:table-cell office:value-type="float" office:value="8066889" table:style-name="ce8">
            <text:p>8,066,889.00</text:p>
          </table:table-cell>
          <table:table-cell office:value-type="float" office:value="7500000" table:style-name="ce8">
            <text:p>7,500,000.00</text:p>
          </table:table-cell>
          <table:table-cell office:value-type="percentage" office:value="0.92972644101090274" table:style-name="ce11">
            <text:p>93.0%</text:p>
          </table:table-cell>
          <table:table-cell table:number-columns-repeated="7" table:style-name="ce1"/>
          <table:table-cell office:value-type="string" table:style-name="ce10">
            <text:p>E-00303</text:p>
          </table:table-cell>
          <table:table-cell office:value-type="float" office:value="134902656" table:style-name="ce8">
            <text:p>134,902,656.00</text:p>
          </table:table-cell>
          <table:table-cell office:value-type="float" office:value="0" table:style-name="ce8">
            <text:p>0.00</text:p>
          </table:table-cell>
          <table:table-cell office:value-type="string" table:style-name="ce10">
            <text:p>E-00303</text:p>
          </table:table-cell>
          <table:table-cell office:value-type="float" office:value="134902656" table:style-name="ce8">
            <text:p>134,902,656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0050120089900</text:p>
          </table:table-cell>
          <table:table-cell office:value-type="float" office:value="90026485" table:style-name="ce8">
            <text:p>90,026,485.00</text:p>
          </table:table-cell>
          <table:table-cell office:value-type="float" office:value="40069652" table:style-name="ce8">
            <text:p>40,069,652.00</text:p>
          </table:table-cell>
          <table:table-cell office:value-type="percentage" office:value="0.44508737623156119" table:style-name="ce9">
            <text:p>44.51%</text:p>
          </table:table-cell>
          <table:table-cell table:style-name="ce1"/>
          <table:table-cell office:value-type="string" table:style-name="ce10">
            <text:p>E0050120089900</text:p>
          </table:table-cell>
          <table:table-cell office:value-type="float" office:value="90026485" table:style-name="ce8">
            <text:p>90,026,485.00</text:p>
          </table:table-cell>
          <table:table-cell office:value-type="float" office:value="85000000" table:style-name="ce8">
            <text:p>85,000,000.00</text:p>
          </table:table-cell>
          <table:table-cell office:value-type="percentage" office:value="0.94416659719636953" table:style-name="ce11">
            <text:p>94.4%</text:p>
          </table:table-cell>
          <table:table-cell table:number-columns-repeated="7" table:style-name="ce1"/>
          <table:table-cell office:value-type="string" table:style-name="ce10">
            <text:p>E-00304</text:p>
          </table:table-cell>
          <table:table-cell office:value-type="float" office:value="124369589" table:style-name="ce8">
            <text:p>124,369,589.00</text:p>
          </table:table-cell>
          <table:table-cell office:value-type="float" office:value="94326423.760000005" table:style-name="ce8">
            <text:p>94,326,423.76</text:p>
          </table:table-cell>
          <table:table-cell office:value-type="string" table:style-name="ce10">
            <text:p>E-00304</text:p>
          </table:table-cell>
          <table:table-cell office:value-type="float" office:value="124369589" table:style-name="ce8">
            <text:p>124,369,589.00</text:p>
          </table:table-cell>
          <table:table-cell office:value-type="float" office:value="94326423.760000005" table:style-name="ce8">
            <text:p>94,326,423.76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0050220089900</text:p>
          </table:table-cell>
          <table:table-cell office:value-type="float" office:value="48401336" table:style-name="ce8">
            <text:p>48,401,336.00</text:p>
          </table:table-cell>
          <table:table-cell office:value-type="float" office:value="21709017" table:style-name="ce8">
            <text:p>21,709,017.00</text:p>
          </table:table-cell>
          <table:table-cell office:value-type="percentage" office:value="0.44852102842781033" table:style-name="ce9">
            <text:p>44.85%</text:p>
          </table:table-cell>
          <table:table-cell table:style-name="ce1"/>
          <table:table-cell office:value-type="string" table:style-name="ce10">
            <text:p>E0050220089900</text:p>
          </table:table-cell>
          <table:table-cell office:value-type="float" office:value="48401336" table:style-name="ce8">
            <text:p>48,401,336.00</text:p>
          </table:table-cell>
          <table:table-cell office:value-type="float" office:value="43000000" table:style-name="ce8">
            <text:p>43,000,000.00</text:p>
          </table:table-cell>
          <table:table-cell office:value-type="percentage" office:value="0.88840522914491449" table:style-name="ce11">
            <text:p>88.8%</text:p>
          </table:table-cell>
          <table:table-cell table:number-columns-repeated="7" table:style-name="ce1"/>
          <table:table-cell office:value-type="string" table:style-name="ce10">
            <text:p>E0040120089900</text:p>
          </table:table-cell>
          <table:table-cell office:value-type="float" office:value="149237453" table:style-name="ce8">
            <text:p>149,237,453.00</text:p>
          </table:table-cell>
          <table:table-cell office:value-type="float" office:value="135000000" table:style-name="ce8">
            <text:p>135,000,000.00</text:p>
          </table:table-cell>
          <table:table-cell office:value-type="string" table:style-name="ce10">
            <text:p>E0040120089900</text:p>
          </table:table-cell>
          <table:table-cell office:value-type="float" office:value="149237453" table:style-name="ce8">
            <text:p>149,237,453.00</text:p>
          </table:table-cell>
          <table:table-cell office:value-type="float" office:value="66935912" table:style-name="ce8">
            <text:p>66,935,912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0050320089900</text:p>
          </table:table-cell>
          <table:table-cell office:value-type="float" office:value="24200668" table:style-name="ce8">
            <text:p>24,200,668.00</text:p>
          </table:table-cell>
          <table:table-cell office:value-type="float" office:value="10854399" table:style-name="ce8">
            <text:p>10,854,399.00</text:p>
          </table:table-cell>
          <table:table-cell office:value-type="percentage" office:value="0.44851650375931773" table:style-name="ce9">
            <text:p>44.85%</text:p>
          </table:table-cell>
          <table:table-cell table:style-name="ce1"/>
          <table:table-cell office:value-type="string" table:style-name="ce10">
            <text:p>E0050320089900</text:p>
          </table:table-cell>
          <table:table-cell office:value-type="float" office:value="24200668" table:style-name="ce8">
            <text:p>24,200,668.00</text:p>
          </table:table-cell>
          <table:table-cell office:value-type="float" office:value="22000000" table:style-name="ce8">
            <text:p>22,000,000.00</text:p>
          </table:table-cell>
          <table:table-cell office:value-type="percentage" office:value="0.90906581586921487" table:style-name="ce11">
            <text:p>90.9%</text:p>
          </table:table-cell>
          <table:table-cell table:number-columns-repeated="7" table:style-name="ce1"/>
          <table:table-cell office:value-type="string" table:style-name="ce10">
            <text:p>E0040520089900</text:p>
          </table:table-cell>
          <table:table-cell office:value-type="float" office:value="8066889" table:style-name="ce8">
            <text:p>8,066,889.00</text:p>
          </table:table-cell>
          <table:table-cell office:value-type="float" office:value="7500000" table:style-name="ce8">
            <text:p>7,500,000.00</text:p>
          </table:table-cell>
          <table:table-cell office:value-type="string" table:style-name="ce10">
            <text:p>E0040520089900</text:p>
          </table:table-cell>
          <table:table-cell office:value-type="float" office:value="8066889" table:style-name="ce8">
            <text:p>8,066,889.00</text:p>
          </table:table-cell>
          <table:table-cell office:value-type="float" office:value="3618233" table:style-name="ce8">
            <text:p>3,618,233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204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204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11">
            <text:p>0.0%</text:p>
          </table:table-cell>
          <table:table-cell table:number-columns-repeated="7" table:style-name="ce1"/>
          <table:table-cell office:value-type="string" table:style-name="ce10">
            <text:p>E0050120089900</text:p>
          </table:table-cell>
          <table:table-cell office:value-type="float" office:value="90026485" table:style-name="ce8">
            <text:p>90,026,485.00</text:p>
          </table:table-cell>
          <table:table-cell office:value-type="float" office:value="85000000" table:style-name="ce8">
            <text:p>85,000,000.00</text:p>
          </table:table-cell>
          <table:table-cell office:value-type="string" table:style-name="ce10">
            <text:p>E0050120089900</text:p>
          </table:table-cell>
          <table:table-cell office:value-type="float" office:value="90026485" table:style-name="ce8">
            <text:p>90,026,485.00</text:p>
          </table:table-cell>
          <table:table-cell office:value-type="float" office:value="40069652" table:style-name="ce8">
            <text:p>40,069,652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301</text:p>
          </table:table-cell>
          <table:table-cell office:value-type="float" office:value="162550000" table:style-name="ce8">
            <text:p>162,550,000.00</text:p>
          </table:table-cell>
          <table:table-cell office:value-type="float" office:value="1424591" table:style-name="ce8">
            <text:p>1,424,591.00</text:p>
          </table:table-cell>
          <table:table-cell office:value-type="percentage" office:value="8.7640172254690868E-3" table:style-name="ce9">
            <text:p>0.88%</text:p>
          </table:table-cell>
          <table:table-cell table:style-name="ce1"/>
          <table:table-cell office:value-type="string" table:style-name="ce10">
            <text:p>E-10301</text:p>
          </table:table-cell>
          <table:table-cell office:value-type="float" office:value="162550000" table:style-name="ce8">
            <text:p>162,550,000.00</text:p>
          </table:table-cell>
          <table:table-cell office:value-type="float" office:value="10482769.99" table:style-name="ce8">
            <text:p>10,482,769.99</text:p>
          </table:table-cell>
          <table:table-cell office:value-type="percentage" office:value="6.4489510858197485E-2" table:style-name="ce11">
            <text:p>6.4%</text:p>
          </table:table-cell>
          <table:table-cell table:number-columns-repeated="7" table:style-name="ce1"/>
          <table:table-cell office:value-type="string" table:style-name="ce10">
            <text:p>E0050220089900</text:p>
          </table:table-cell>
          <table:table-cell office:value-type="float" office:value="48401336" table:style-name="ce8">
            <text:p>48,401,336.00</text:p>
          </table:table-cell>
          <table:table-cell office:value-type="float" office:value="43000000" table:style-name="ce8">
            <text:p>43,000,000.00</text:p>
          </table:table-cell>
          <table:table-cell office:value-type="string" table:style-name="ce10">
            <text:p>E0050220089900</text:p>
          </table:table-cell>
          <table:table-cell office:value-type="float" office:value="48401336" table:style-name="ce8">
            <text:p>48,401,336.00</text:p>
          </table:table-cell>
          <table:table-cell office:value-type="float" office:value="21709017" table:style-name="ce8">
            <text:p>21,709,017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302</text:p>
          </table:table-cell>
          <table:table-cell office:value-type="float" office:value="750000" table:style-name="ce8">
            <text:p>75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302</text:p>
          </table:table-cell>
          <table:table-cell office:value-type="float" office:value="750000" table:style-name="ce8">
            <text:p>75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11">
            <text:p>0.0%</text:p>
          </table:table-cell>
          <table:table-cell table:number-columns-repeated="7" table:style-name="ce1"/>
          <table:table-cell office:value-type="string" table:style-name="ce10">
            <text:p>E0050320089900</text:p>
          </table:table-cell>
          <table:table-cell office:value-type="float" office:value="24200668" table:style-name="ce8">
            <text:p>24,200,668.00</text:p>
          </table:table-cell>
          <table:table-cell office:value-type="float" office:value="22000000" table:style-name="ce8">
            <text:p>22,000,000.00</text:p>
          </table:table-cell>
          <table:table-cell office:value-type="string" table:style-name="ce10">
            <text:p>E0050320089900</text:p>
          </table:table-cell>
          <table:table-cell office:value-type="float" office:value="24200668" table:style-name="ce8">
            <text:p>24,200,668.00</text:p>
          </table:table-cell>
          <table:table-cell office:value-type="float" office:value="10854399" table:style-name="ce8">
            <text:p>10,854,399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306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error" office:string-value="#DIV/0!" table:formula="of:=#DIV/0!" table:style-name="ce9">
            <text:p>#¡DIV/0!</text:p>
          </table:table-cell>
          <table:table-cell table:style-name="ce1"/>
          <table:table-cell office:value-type="string" table:style-name="ce10">
            <text:p>E-10306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error" office:string-value="#DIV/0!" table:formula="of:=#DIV/0!" table:style-name="ce11">
            <text:p>#¡DIV/0!</text:p>
          </table:table-cell>
          <table:table-cell table:number-columns-repeated="7" table:style-name="ce1"/>
          <table:table-cell office:value-type="string" table:style-name="ce10">
            <text:p>E-10204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0" table:style-name="ce8">
            <text:p>0.00</text:p>
          </table:table-cell>
          <table:table-cell office:value-type="string" table:style-name="ce10">
            <text:p>E-10204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307</text:p>
          </table:table-cell>
          <table:table-cell office:value-type="float" office:value="21300000" table:style-name="ce8">
            <text:p>21,3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307</text:p>
          </table:table-cell>
          <table:table-cell office:value-type="float" office:value="21300000" table:style-name="ce8">
            <text:p>21,300,000.00</text:p>
          </table:table-cell>
          <table:table-cell office:value-type="float" office:value="15000000" table:style-name="ce8">
            <text:p>15,000,000.00</text:p>
          </table:table-cell>
          <table:table-cell office:value-type="percentage" office:value="0.70422535211267601" table:style-name="ce11">
            <text:p>70.4%</text:p>
          </table:table-cell>
          <table:table-cell table:number-columns-repeated="7" table:style-name="ce1"/>
          <table:table-cell office:value-type="string" table:style-name="ce10">
            <text:p>E-10301</text:p>
          </table:table-cell>
          <table:table-cell office:value-type="float" office:value="162550000" table:style-name="ce8">
            <text:p>162,550,000.00</text:p>
          </table:table-cell>
          <table:table-cell office:value-type="float" office:value="10482769.99" table:style-name="ce8">
            <text:p>10,482,769.99</text:p>
          </table:table-cell>
          <table:table-cell office:value-type="string" table:style-name="ce10">
            <text:p>E-10301</text:p>
          </table:table-cell>
          <table:table-cell office:value-type="float" office:value="162550000" table:style-name="ce8">
            <text:p>162,550,000.00</text:p>
          </table:table-cell>
          <table:table-cell office:value-type="float" office:value="1424591" table:style-name="ce8">
            <text:p>1,424,591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404</text:p>
          </table:table-cell>
          <table:table-cell office:value-type="float" office:value="81000000" table:style-name="ce8">
            <text:p>81,0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404</text:p>
          </table:table-cell>
          <table:table-cell office:value-type="float" office:value="81000000" table:style-name="ce8">
            <text:p>81,000,000.00</text:p>
          </table:table-cell>
          <table:table-cell office:value-type="float" office:value="63282599" table:style-name="ce8">
            <text:p>63,282,599.00</text:p>
          </table:table-cell>
          <table:table-cell office:value-type="percentage" office:value="0.78126665432098763" table:style-name="ce11">
            <text:p>78.1%</text:p>
          </table:table-cell>
          <table:table-cell table:number-columns-repeated="7" table:style-name="ce1"/>
          <table:table-cell office:value-type="string" table:style-name="ce10">
            <text:p>E-10302</text:p>
          </table:table-cell>
          <table:table-cell office:value-type="float" office:value="750000" table:style-name="ce8">
            <text:p>750,000.00</text:p>
          </table:table-cell>
          <table:table-cell office:value-type="float" office:value="0" table:style-name="ce8">
            <text:p>0.00</text:p>
          </table:table-cell>
          <table:table-cell office:value-type="string" table:style-name="ce10">
            <text:p>E-10302</text:p>
          </table:table-cell>
          <table:table-cell office:value-type="float" office:value="750000" table:style-name="ce8">
            <text:p>75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406</text:p>
          </table:table-cell>
          <table:table-cell office:value-type="float" office:value="16000000" table:style-name="ce8">
            <text:p>16,000,000.00</text:p>
          </table:table-cell>
          <table:table-cell office:value-type="float" office:value="5567852.1500000004" table:style-name="ce8">
            <text:p>5,567,852.15</text:p>
          </table:table-cell>
          <table:table-cell office:value-type="percentage" office:value="0.34799075937500001" table:style-name="ce9">
            <text:p>34.80%</text:p>
          </table:table-cell>
          <table:table-cell table:style-name="ce1"/>
          <table:table-cell office:value-type="string" table:style-name="ce10">
            <text:p>E-10406</text:p>
          </table:table-cell>
          <table:table-cell office:value-type="float" office:value="16000000" table:style-name="ce8">
            <text:p>16,000,000.00</text:p>
          </table:table-cell>
          <table:table-cell office:value-type="float" office:value="13393626.550000001" table:style-name="ce8">
            <text:p>13,393,626.55</text:p>
          </table:table-cell>
          <table:table-cell office:value-type="percentage" office:value="0.83710165937500003" table:style-name="ce11">
            <text:p>83.7%</text:p>
          </table:table-cell>
          <table:table-cell table:number-columns-repeated="7" table:style-name="ce1"/>
          <table:table-cell office:value-type="string" table:style-name="ce10">
            <text:p>E-10306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string" table:style-name="ce10">
            <text:p>E-10306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499</text:p>
          </table:table-cell>
          <table:table-cell office:value-type="float" office:value="25000" table:style-name="ce8">
            <text:p>25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499</text:p>
          </table:table-cell>
          <table:table-cell office:value-type="float" office:value="25000" table:style-name="ce8">
            <text:p>25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11">
            <text:p>0.0%</text:p>
          </table:table-cell>
          <table:table-cell table:number-columns-repeated="7" table:style-name="ce1"/>
          <table:table-cell office:value-type="string" table:style-name="ce10">
            <text:p>E-10307</text:p>
          </table:table-cell>
          <table:table-cell office:value-type="float" office:value="21300000" table:style-name="ce8">
            <text:p>21,300,000.00</text:p>
          </table:table-cell>
          <table:table-cell office:value-type="float" office:value="15000000" table:style-name="ce8">
            <text:p>15,000,000.00</text:p>
          </table:table-cell>
          <table:table-cell office:value-type="string" table:style-name="ce10">
            <text:p>E-10307</text:p>
          </table:table-cell>
          <table:table-cell office:value-type="float" office:value="21300000" table:style-name="ce8">
            <text:p>21,30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16700" table:style-name="ce8">
            <text:p>16,700.00</text:p>
          </table:table-cell>
          <table:table-cell office:value-type="percentage" office:value="0.16700000000000001" table:style-name="ce11">
            <text:p>16.7%</text:p>
          </table:table-cell>
          <table:table-cell table:number-columns-repeated="7" table:style-name="ce1"/>
          <table:table-cell office:value-type="string" table:style-name="ce10">
            <text:p>E-10404</text:p>
          </table:table-cell>
          <table:table-cell office:value-type="float" office:value="81000000" table:style-name="ce8">
            <text:p>81,000,000.00</text:p>
          </table:table-cell>
          <table:table-cell office:value-type="float" office:value="63282599" table:style-name="ce8">
            <text:p>63,282,599.00</text:p>
          </table:table-cell>
          <table:table-cell office:value-type="string" table:style-name="ce10">
            <text:p>E-10404</text:p>
          </table:table-cell>
          <table:table-cell office:value-type="float" office:value="81000000" table:style-name="ce8">
            <text:p>81,00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502</text:p>
          </table:table-cell>
          <table:table-cell office:value-type="float" office:value="7200000" table:style-name="ce8">
            <text:p>7,200,000.00</text:p>
          </table:table-cell>
          <table:table-cell office:value-type="float" office:value="564800" table:style-name="ce8">
            <text:p>564,800.00</text:p>
          </table:table-cell>
          <table:table-cell office:value-type="percentage" office:value="7.8444444444444442E-2" table:style-name="ce9">
            <text:p>7.84%</text:p>
          </table:table-cell>
          <table:table-cell table:style-name="ce1"/>
          <table:table-cell office:value-type="string" table:style-name="ce10">
            <text:p>E-10502</text:p>
          </table:table-cell>
          <table:table-cell office:value-type="float" office:value="7200000" table:style-name="ce8">
            <text:p>7,200,000.00</text:p>
          </table:table-cell>
          <table:table-cell office:value-type="float" office:value="1790200" table:style-name="ce8">
            <text:p>1,790,200.00</text:p>
          </table:table-cell>
          <table:table-cell office:value-type="percentage" office:value="0.24863888888888888" table:style-name="ce11">
            <text:p>24.9%</text:p>
          </table:table-cell>
          <table:table-cell table:number-columns-repeated="7" table:style-name="ce1"/>
          <table:table-cell office:value-type="string" table:style-name="ce10">
            <text:p>E-10406</text:p>
          </table:table-cell>
          <table:table-cell office:value-type="float" office:value="16000000" table:style-name="ce8">
            <text:p>16,000,000.00</text:p>
          </table:table-cell>
          <table:table-cell office:value-type="float" office:value="13393626.550000001" table:style-name="ce8">
            <text:p>13,393,626.55</text:p>
          </table:table-cell>
          <table:table-cell office:value-type="string" table:style-name="ce10">
            <text:p>E-10406</text:p>
          </table:table-cell>
          <table:table-cell office:value-type="float" office:value="16000000" table:style-name="ce8">
            <text:p>16,000,000.00</text:p>
          </table:table-cell>
          <table:table-cell office:value-type="float" office:value="5567852.1500000004" table:style-name="ce8">
            <text:p>5,567,852.15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503</text:p>
          </table:table-cell>
          <table:table-cell office:value-type="float" office:value="20000000" table:style-name="ce8">
            <text:p>20,000,000.00</text:p>
          </table:table-cell>
          <table:table-cell office:value-type="float" office:value="2883666" table:style-name="ce8">
            <text:p>2,883,666.00</text:p>
          </table:table-cell>
          <table:table-cell office:value-type="percentage" office:value="0.14418329999999999" table:style-name="ce9">
            <text:p>14.42%</text:p>
          </table:table-cell>
          <table:table-cell table:style-name="ce1"/>
          <table:table-cell office:value-type="string" table:style-name="ce10">
            <text:p>E-10503</text:p>
          </table:table-cell>
          <table:table-cell office:value-type="float" office:value="20000000" table:style-name="ce8">
            <text:p>20,000,000.00</text:p>
          </table:table-cell>
          <table:table-cell office:value-type="float" office:value="9999665.9199999999" table:style-name="ce8">
            <text:p>9,999,665.92</text:p>
          </table:table-cell>
          <table:table-cell office:value-type="percentage" office:value="0.49998329600000002" table:style-name="ce11">
            <text:p>50.0%</text:p>
          </table:table-cell>
          <table:table-cell table:number-columns-repeated="7" table:style-name="ce1"/>
          <table:table-cell office:value-type="string" table:style-name="ce10">
            <text:p>E-10499</text:p>
          </table:table-cell>
          <table:table-cell office:value-type="float" office:value="25000" table:style-name="ce8">
            <text:p>25,000.00</text:p>
          </table:table-cell>
          <table:table-cell office:value-type="float" office:value="0" table:style-name="ce8">
            <text:p>0.00</text:p>
          </table:table-cell>
          <table:table-cell office:value-type="string" table:style-name="ce10">
            <text:p>E-10499</text:p>
          </table:table-cell>
          <table:table-cell office:value-type="float" office:value="25000" table:style-name="ce8">
            <text:p>25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504</text:p>
          </table:table-cell>
          <table:table-cell office:value-type="float" office:value="32000000" table:style-name="ce8">
            <text:p>32,000,000.00</text:p>
          </table:table-cell>
          <table:table-cell office:value-type="float" office:value="8026645.4400000004" table:style-name="ce8">
            <text:p>8,026,645.44</text:p>
          </table:table-cell>
          <table:table-cell office:value-type="percentage" office:value="0.25083267000000004" table:style-name="ce9">
            <text:p>25.08%</text:p>
          </table:table-cell>
          <table:table-cell table:style-name="ce1"/>
          <table:table-cell office:value-type="string" table:style-name="ce10">
            <text:p>E-10504</text:p>
          </table:table-cell>
          <table:table-cell office:value-type="float" office:value="32000000" table:style-name="ce8">
            <text:p>32,000,000.00</text:p>
          </table:table-cell>
          <table:table-cell office:value-type="float" office:value="22500000" table:style-name="ce8">
            <text:p>22,500,000.00</text:p>
          </table:table-cell>
          <table:table-cell office:value-type="percentage" office:value="0.703125" table:style-name="ce11">
            <text:p>70.3%</text:p>
          </table:table-cell>
          <table:table-cell table:number-columns-repeated="7" table:style-name="ce1"/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16700" table:style-name="ce8">
            <text:p>16,700.00</text:p>
          </table:table-cell>
          <table:table-cell office:value-type="string" table:style-name="ce10">
            <text:p>E-10501</text:p>
          </table:table-cell>
          <table:table-cell office:value-type="float" office:value="100000" table:style-name="ce8">
            <text:p>10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601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5900842" table:style-name="ce8">
            <text:p>5,900,842.00</text:p>
          </table:table-cell>
          <table:table-cell office:value-type="percentage" office:value="0.59008419999999995" table:style-name="ce9">
            <text:p>59.01%</text:p>
          </table:table-cell>
          <table:table-cell table:style-name="ce1"/>
          <table:table-cell office:value-type="string" table:style-name="ce10">
            <text:p>E-10601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9999999.6400000006" table:style-name="ce8">
            <text:p>9,999,999.64</text:p>
          </table:table-cell>
          <table:table-cell office:value-type="percentage" office:value="0.99999996400000002" table:style-name="ce11">
            <text:p>100.0%</text:p>
          </table:table-cell>
          <table:table-cell table:number-columns-repeated="7" table:style-name="ce1"/>
          <table:table-cell office:value-type="string" table:style-name="ce10">
            <text:p>E-10502</text:p>
          </table:table-cell>
          <table:table-cell office:value-type="float" office:value="7200000" table:style-name="ce8">
            <text:p>7,200,000.00</text:p>
          </table:table-cell>
          <table:table-cell office:value-type="float" office:value="1790200" table:style-name="ce8">
            <text:p>1,790,200.00</text:p>
          </table:table-cell>
          <table:table-cell office:value-type="string" table:style-name="ce10">
            <text:p>E-10502</text:p>
          </table:table-cell>
          <table:table-cell office:value-type="float" office:value="7200000" table:style-name="ce8">
            <text:p>7,200,000.00</text:p>
          </table:table-cell>
          <table:table-cell office:value-type="float" office:value="564800" table:style-name="ce8">
            <text:p>564,80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701</text:p>
          </table:table-cell>
          <table:table-cell office:value-type="float" office:value="24000000" table:style-name="ce8">
            <text:p>24,000,000.00</text:p>
          </table:table-cell>
          <table:table-cell office:value-type="float" office:value="584775" table:style-name="ce8">
            <text:p>584,775.00</text:p>
          </table:table-cell>
          <table:table-cell office:value-type="percentage" office:value="2.4365624999999998E-2" table:style-name="ce9">
            <text:p>2.44%</text:p>
          </table:table-cell>
          <table:table-cell table:style-name="ce1"/>
          <table:table-cell office:value-type="string" table:style-name="ce10">
            <text:p>E-10701</text:p>
          </table:table-cell>
          <table:table-cell office:value-type="float" office:value="24000000" table:style-name="ce8">
            <text:p>24,000,000.00</text:p>
          </table:table-cell>
          <table:table-cell office:value-type="float" office:value="13092948.18" table:style-name="ce8">
            <text:p>13,092,948.18</text:p>
          </table:table-cell>
          <table:table-cell office:value-type="percentage" office:value="0.54553950750000002" table:style-name="ce11">
            <text:p>54.6%</text:p>
          </table:table-cell>
          <table:table-cell table:number-columns-repeated="7" table:style-name="ce1"/>
          <table:table-cell office:value-type="string" table:style-name="ce10">
            <text:p>E-10503</text:p>
          </table:table-cell>
          <table:table-cell office:value-type="float" office:value="20000000" table:style-name="ce8">
            <text:p>20,000,000.00</text:p>
          </table:table-cell>
          <table:table-cell office:value-type="float" office:value="9999665.9199999999" table:style-name="ce8">
            <text:p>9,999,665.92</text:p>
          </table:table-cell>
          <table:table-cell office:value-type="string" table:style-name="ce10">
            <text:p>E-10503</text:p>
          </table:table-cell>
          <table:table-cell office:value-type="float" office:value="20000000" table:style-name="ce8">
            <text:p>20,000,000.00</text:p>
          </table:table-cell>
          <table:table-cell office:value-type="float" office:value="2883666" table:style-name="ce8">
            <text:p>2,883,666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805</text:p>
          </table:table-cell>
          <table:table-cell office:value-type="float" office:value="2000000" table:style-name="ce8">
            <text:p>2,0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805</text:p>
          </table:table-cell>
          <table:table-cell office:value-type="float" office:value="2000000" table:style-name="ce8">
            <text:p>2,000,000.00</text:p>
          </table:table-cell>
          <table:table-cell office:value-type="float" office:value="1999999.77" table:style-name="ce8">
            <text:p>1,999,999.77</text:p>
          </table:table-cell>
          <table:table-cell office:value-type="percentage" office:value="0.99999988500000003" table:style-name="ce11">
            <text:p>100.0%</text:p>
          </table:table-cell>
          <table:table-cell table:number-columns-repeated="7" table:style-name="ce1"/>
          <table:table-cell office:value-type="string" table:style-name="ce10">
            <text:p>E-10504</text:p>
          </table:table-cell>
          <table:table-cell office:value-type="float" office:value="32000000" table:style-name="ce8">
            <text:p>32,000,000.00</text:p>
          </table:table-cell>
          <table:table-cell office:value-type="float" office:value="22500000" table:style-name="ce8">
            <text:p>22,500,000.00</text:p>
          </table:table-cell>
          <table:table-cell office:value-type="string" table:style-name="ce10">
            <text:p>E-10504</text:p>
          </table:table-cell>
          <table:table-cell office:value-type="float" office:value="32000000" table:style-name="ce8">
            <text:p>32,000,000.00</text:p>
          </table:table-cell>
          <table:table-cell office:value-type="float" office:value="8026645.4400000004" table:style-name="ce8">
            <text:p>8,026,645.44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20101</text:p>
          </table:table-cell>
          <table:table-cell office:value-type="float" office:value="2200000" table:style-name="ce8">
            <text:p>2,200,000.00</text:p>
          </table:table-cell>
          <table:table-cell office:value-type="float" office:value="736592" table:style-name="ce8">
            <text:p>736,592.00</text:p>
          </table:table-cell>
          <table:table-cell office:value-type="percentage" office:value="0.33481454545454548" table:style-name="ce9">
            <text:p>33.48%</text:p>
          </table:table-cell>
          <table:table-cell table:style-name="ce1"/>
          <table:table-cell office:value-type="string" table:style-name="ce10">
            <text:p>E-20101</text:p>
          </table:table-cell>
          <table:table-cell office:value-type="float" office:value="2200000" table:style-name="ce8">
            <text:p>2,200,000.00</text:p>
          </table:table-cell>
          <table:table-cell office:value-type="float" office:value="1150000" table:style-name="ce8">
            <text:p>1,150,000.00</text:p>
          </table:table-cell>
          <table:table-cell office:value-type="percentage" office:value="0.52272727272727271" table:style-name="ce11">
            <text:p>52.3%</text:p>
          </table:table-cell>
          <table:table-cell table:number-columns-repeated="7" table:style-name="ce1"/>
          <table:table-cell office:value-type="string" table:style-name="ce10">
            <text:p>E-10601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9999999.6400000006" table:style-name="ce8">
            <text:p>9,999,999.64</text:p>
          </table:table-cell>
          <table:table-cell office:value-type="string" table:style-name="ce10">
            <text:p>E-10601</text:p>
          </table:table-cell>
          <table:table-cell office:value-type="float" office:value="10000000" table:style-name="ce8">
            <text:p>10,000,000.00</text:p>
          </table:table-cell>
          <table:table-cell office:value-type="float" office:value="5900842" table:style-name="ce8">
            <text:p>5,900,842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6010320089900</text:p>
          </table:table-cell>
          <table:table-cell office:value-type="float" office:value="28234113" table:style-name="ce8">
            <text:p>28,234,113.00</text:p>
          </table:table-cell>
          <table:table-cell office:value-type="float" office:value="12486240.140000001" table:style-name="ce8">
            <text:p>12,486,240.14</text:p>
          </table:table-cell>
          <table:table-cell office:value-type="percentage" office:value="0.44223950438960136" table:style-name="ce9">
            <text:p>44.22%</text:p>
          </table:table-cell>
          <table:table-cell table:style-name="ce1"/>
          <table:table-cell office:value-type="string" table:style-name="ce10">
            <text:p>E6010320089900</text:p>
          </table:table-cell>
          <table:table-cell office:value-type="float" office:value="28234113" table:style-name="ce8">
            <text:p>28,234,113.00</text:p>
          </table:table-cell>
          <table:table-cell office:value-type="float" office:value="25000000" table:style-name="ce8">
            <text:p>25,000,000.00</text:p>
          </table:table-cell>
          <table:table-cell office:value-type="percentage" office:value="0.88545370630201836" table:style-name="ce11">
            <text:p>88.5%</text:p>
          </table:table-cell>
          <table:table-cell table:number-columns-repeated="7" table:style-name="ce1"/>
          <table:table-cell office:value-type="string" table:style-name="ce10">
            <text:p>E-10701</text:p>
          </table:table-cell>
          <table:table-cell office:value-type="float" office:value="24000000" table:style-name="ce8">
            <text:p>24,000,000.00</text:p>
          </table:table-cell>
          <table:table-cell office:value-type="float" office:value="13092948.18" table:style-name="ce8">
            <text:p>13,092,948.18</text:p>
          </table:table-cell>
          <table:table-cell office:value-type="string" table:style-name="ce10">
            <text:p>E-10701</text:p>
          </table:table-cell>
          <table:table-cell office:value-type="float" office:value="24000000" table:style-name="ce8">
            <text:p>24,000,000.00</text:p>
          </table:table-cell>
          <table:table-cell office:value-type="float" office:value="584775" table:style-name="ce8">
            <text:p>584,775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6010320289900</text:p>
          </table:table-cell>
          <table:table-cell office:value-type="float" office:value="4033445" table:style-name="ce8">
            <text:p>4,033,445.00</text:p>
          </table:table-cell>
          <table:table-cell office:value-type="float" office:value="1809078.76" table:style-name="ce8">
            <text:p>1,809,078.76</text:p>
          </table:table-cell>
          <table:table-cell office:value-type="percentage" office:value="0.44851950627813197" table:style-name="ce9">
            <text:p>44.85%</text:p>
          </table:table-cell>
          <table:table-cell table:style-name="ce1"/>
          <table:table-cell office:value-type="string" table:style-name="ce10">
            <text:p>E6010320289900</text:p>
          </table:table-cell>
          <table:table-cell office:value-type="float" office:value="4033445" table:style-name="ce8">
            <text:p>4,033,445.00</text:p>
          </table:table-cell>
          <table:table-cell office:value-type="float" office:value="3500000" table:style-name="ce8">
            <text:p>3,500,000.00</text:p>
          </table:table-cell>
          <table:table-cell office:value-type="percentage" office:value="0.86774457070816635" table:style-name="ce11">
            <text:p>86.8%</text:p>
          </table:table-cell>
          <table:table-cell table:number-columns-repeated="7" table:style-name="ce1"/>
          <table:table-cell office:value-type="string" table:style-name="ce10">
            <text:p>E-10805</text:p>
          </table:table-cell>
          <table:table-cell office:value-type="float" office:value="2000000" table:style-name="ce8">
            <text:p>2,000,000.00</text:p>
          </table:table-cell>
          <table:table-cell office:value-type="float" office:value="1999999.77" table:style-name="ce8">
            <text:p>1,999,999.77</text:p>
          </table:table-cell>
          <table:table-cell office:value-type="string" table:style-name="ce10">
            <text:p>E-10805</text:p>
          </table:table-cell>
          <table:table-cell office:value-type="float" office:value="2000000" table:style-name="ce8">
            <text:p>2,00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60301</text:p>
          </table:table-cell>
          <table:table-cell office:value-type="float" office:value="20300000" table:style-name="ce8">
            <text:p>20,300,000.00</text:p>
          </table:table-cell>
          <table:table-cell office:value-type="float" office:value="98186.76" table:style-name="ce8">
            <text:p>98,186.76</text:p>
          </table:table-cell>
          <table:table-cell office:value-type="percentage" office:value="4.8367862068965511E-3" table:style-name="ce9">
            <text:p>0.48%</text:p>
          </table:table-cell>
          <table:table-cell table:style-name="ce1"/>
          <table:table-cell office:value-type="string" table:style-name="ce10">
            <text:p>E-60301</text:p>
          </table:table-cell>
          <table:table-cell office:value-type="float" office:value="20300000" table:style-name="ce8">
            <text:p>20,300,000.00</text:p>
          </table:table-cell>
          <table:table-cell office:value-type="float" office:value="11707670.25" table:style-name="ce8">
            <text:p>11,707,670.25</text:p>
          </table:table-cell>
          <table:table-cell office:value-type="percentage" office:value="0.57673252463054192" table:style-name="ce11">
            <text:p>57.7%</text:p>
          </table:table-cell>
          <table:table-cell table:number-columns-repeated="7" table:style-name="ce1"/>
          <table:table-cell office:value-type="string" table:style-name="ce10">
            <text:p>E-20101</text:p>
          </table:table-cell>
          <table:table-cell office:value-type="float" office:value="2200000" table:style-name="ce8">
            <text:p>2,200,000.00</text:p>
          </table:table-cell>
          <table:table-cell office:value-type="float" office:value="1150000" table:style-name="ce8">
            <text:p>1,150,000.00</text:p>
          </table:table-cell>
          <table:table-cell office:value-type="string" table:style-name="ce10">
            <text:p>E-20101</text:p>
          </table:table-cell>
          <table:table-cell office:value-type="float" office:value="2200000" table:style-name="ce8">
            <text:p>2,200,000.00</text:p>
          </table:table-cell>
          <table:table-cell office:value-type="float" office:value="736592" table:style-name="ce8">
            <text:p>736,592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60399</text:p>
          </table:table-cell>
          <table:table-cell office:value-type="float" office:value="6200000" table:style-name="ce8">
            <text:p>6,200,000.00</text:p>
          </table:table-cell>
          <table:table-cell office:value-type="float" office:value="526548" table:style-name="ce8">
            <text:p>526,548.00</text:p>
          </table:table-cell>
          <table:table-cell office:value-type="percentage" office:value="8.492709677419355E-2" table:style-name="ce9">
            <text:p>8.49%</text:p>
          </table:table-cell>
          <table:table-cell table:style-name="ce1"/>
          <table:table-cell office:value-type="string" table:style-name="ce10">
            <text:p>E-60399</text:p>
          </table:table-cell>
          <table:table-cell office:value-type="float" office:value="6200000" table:style-name="ce8">
            <text:p>6,200,000.00</text:p>
          </table:table-cell>
          <table:table-cell office:value-type="float" office:value="526548" table:style-name="ce8">
            <text:p>526,548.00</text:p>
          </table:table-cell>
          <table:table-cell office:value-type="percentage" office:value="8.492709677419355E-2" table:style-name="ce11">
            <text:p>8.5%</text:p>
          </table:table-cell>
          <table:table-cell table:number-columns-repeated="7" table:style-name="ce1"/>
          <table:table-cell office:value-type="string" table:style-name="ce10">
            <text:p>E6010320089900</text:p>
          </table:table-cell>
          <table:table-cell office:value-type="float" office:value="28234113" table:style-name="ce8">
            <text:p>28,234,113.00</text:p>
          </table:table-cell>
          <table:table-cell office:value-type="float" office:value="25000000" table:style-name="ce8">
            <text:p>25,000,000.00</text:p>
          </table:table-cell>
          <table:table-cell office:value-type="string" table:style-name="ce10">
            <text:p>E6010320089900</text:p>
          </table:table-cell>
          <table:table-cell office:value-type="float" office:value="28234113" table:style-name="ce8">
            <text:p>28,234,113.00</text:p>
          </table:table-cell>
          <table:table-cell office:value-type="float" office:value="12486240.140000001" table:style-name="ce8">
            <text:p>12,486,240.14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6070120089900</text:p>
          </table:table-cell>
          <table:table-cell office:value-type="float" office:value="51415000" table:style-name="ce8">
            <text:p>51,415,000.00</text:p>
          </table:table-cell>
          <table:table-cell office:value-type="float" office:value="51415000" table:style-name="ce8">
            <text:p>51,415,000.00</text:p>
          </table:table-cell>
          <table:table-cell office:value-type="percentage" office:value="1" table:style-name="ce9">
            <text:p>100.00%</text:p>
          </table:table-cell>
          <table:table-cell table:style-name="ce1"/>
          <table:table-cell office:value-type="string" table:style-name="ce10">
            <text:p>E6070120089900</text:p>
          </table:table-cell>
          <table:table-cell office:value-type="float" office:value="51415000" table:style-name="ce8">
            <text:p>51,415,000.00</text:p>
          </table:table-cell>
          <table:table-cell office:value-type="float" office:value="51415000" table:style-name="ce8">
            <text:p>51,415,000.00</text:p>
          </table:table-cell>
          <table:table-cell office:value-type="percentage" office:value="1" table:style-name="ce11">
            <text:p>100.0%</text:p>
          </table:table-cell>
          <table:table-cell table:number-columns-repeated="7" table:style-name="ce1"/>
          <table:table-cell office:value-type="string" table:style-name="ce10">
            <text:p>E6010320289900</text:p>
          </table:table-cell>
          <table:table-cell office:value-type="float" office:value="4033445" table:style-name="ce8">
            <text:p>4,033,445.00</text:p>
          </table:table-cell>
          <table:table-cell office:value-type="float" office:value="3500000" table:style-name="ce8">
            <text:p>3,500,000.00</text:p>
          </table:table-cell>
          <table:table-cell office:value-type="string" table:style-name="ce10">
            <text:p>E6010320289900</text:p>
          </table:table-cell>
          <table:table-cell office:value-type="float" office:value="4033445" table:style-name="ce8">
            <text:p>4,033,445.00</text:p>
          </table:table-cell>
          <table:table-cell office:value-type="float" office:value="1809078.76" table:style-name="ce8">
            <text:p>1,809,078.76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6070120589900</text:p>
          </table:table-cell>
          <table:table-cell office:value-type="float" office:value="20935000" table:style-name="ce8">
            <text:p>20,935,000.00</text:p>
          </table:table-cell>
          <table:table-cell office:value-type="float" office:value="18840315" table:style-name="ce8">
            <text:p>18,840,315.00</text:p>
          </table:table-cell>
          <table:table-cell office:value-type="percentage" office:value="0.89994339622641506" table:style-name="ce9">
            <text:p>89.99%</text:p>
          </table:table-cell>
          <table:table-cell table:style-name="ce1"/>
          <table:table-cell office:value-type="string" table:style-name="ce10">
            <text:p>E6070120589900</text:p>
          </table:table-cell>
          <table:table-cell office:value-type="float" office:value="20935000" table:style-name="ce8">
            <text:p>20,935,000.00</text:p>
          </table:table-cell>
          <table:table-cell office:value-type="float" office:value="18840315" table:style-name="ce8">
            <text:p>18,840,315.00</text:p>
          </table:table-cell>
          <table:table-cell office:value-type="percentage" office:value="0.89994339622641506" table:style-name="ce11">
            <text:p>90.0%</text:p>
          </table:table-cell>
          <table:table-cell table:number-columns-repeated="7" table:style-name="ce1"/>
          <table:table-cell office:value-type="string" table:style-name="ce10">
            <text:p>E-60301</text:p>
          </table:table-cell>
          <table:table-cell office:value-type="float" office:value="20300000" table:style-name="ce8">
            <text:p>20,300,000.00</text:p>
          </table:table-cell>
          <table:table-cell office:value-type="float" office:value="11707670.25" table:style-name="ce8">
            <text:p>11,707,670.25</text:p>
          </table:table-cell>
          <table:table-cell office:value-type="string" table:style-name="ce10">
            <text:p>E-60301</text:p>
          </table:table-cell>
          <table:table-cell office:value-type="float" office:value="20300000" table:style-name="ce8">
            <text:p>20,300,000.00</text:p>
          </table:table-cell>
          <table:table-cell office:value-type="float" office:value="98186.76" table:style-name="ce8">
            <text:p>98,186.76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303</text:p>
          </table:table-cell>
          <table:table-cell office:value-type="float" office:value="16400000" table:style-name="ce8">
            <text:p>16,4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table:style-name="ce1"/>
          <table:table-cell office:value-type="string" table:style-name="ce10">
            <text:p>E-10303</text:p>
          </table:table-cell>
          <table:table-cell office:value-type="float" office:value="16400000" table:style-name="ce8">
            <text:p>16,400,0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11">
            <text:p>0.0%</text:p>
          </table:table-cell>
          <table:table-cell table:number-columns-repeated="7" table:style-name="ce1"/>
          <table:table-cell office:value-type="string" table:style-name="ce10">
            <text:p>E-60399</text:p>
          </table:table-cell>
          <table:table-cell office:value-type="float" office:value="6200000" table:style-name="ce8">
            <text:p>6,200,000.00</text:p>
          </table:table-cell>
          <table:table-cell office:value-type="float" office:value="526548" table:style-name="ce8">
            <text:p>526,548.00</text:p>
          </table:table-cell>
          <table:table-cell office:value-type="string" table:style-name="ce10">
            <text:p>E-60399</text:p>
          </table:table-cell>
          <table:table-cell office:value-type="float" office:value="6200000" table:style-name="ce8">
            <text:p>6,200,000.00</text:p>
          </table:table-cell>
          <table:table-cell office:value-type="float" office:value="526548" table:style-name="ce8">
            <text:p>526,548.00</text:p>
          </table:table-cell>
          <table:table-cell table:number-columns-repeated="16361"/>
        </table:table-row>
        <table:table-row table:style-name="ro2">
          <table:table-cell/>
          <table:table-cell office:value-type="string" table:style-name="ce10">
            <text:p>E-10702</text:p>
          </table:table-cell>
          <table:table-cell office:value-type="float" office:value="273674154" table:style-name="ce8">
            <text:p>273,674,154.00</text:p>
          </table:table-cell>
          <table:table-cell office:value-type="float" office:value="186168923.59999999" table:style-name="ce8">
            <text:p>186,168,923.60</text:p>
          </table:table-cell>
          <table:table-cell office:value-type="percentage" office:value="0.68025760152710657" table:style-name="ce9">
            <text:p>68.03%</text:p>
          </table:table-cell>
          <table:table-cell table:style-name="ce1"/>
          <table:table-cell office:value-type="string" table:style-name="ce10">
            <text:p>E-10702</text:p>
          </table:table-cell>
          <table:table-cell office:value-type="float" office:value="273674154" table:style-name="ce8">
            <text:p>273,674,154.00</text:p>
          </table:table-cell>
          <table:table-cell office:value-type="float" office:value="186168923.59999999" table:style-name="ce8">
            <text:p>186,168,923.60</text:p>
          </table:table-cell>
          <table:table-cell office:value-type="percentage" office:value="0.68025760152710657" table:style-name="ce11">
            <text:p>68.0%</text:p>
          </table:table-cell>
          <table:table-cell table:number-columns-repeated="7" table:style-name="ce1"/>
          <table:table-cell office:value-type="string" table:style-name="ce10">
            <text:p>E6070120089900</text:p>
          </table:table-cell>
          <table:table-cell office:value-type="float" office:value="51415000" table:style-name="ce8">
            <text:p>51,415,000.00</text:p>
          </table:table-cell>
          <table:table-cell office:value-type="float" office:value="51415000" table:style-name="ce8">
            <text:p>51,415,000.00</text:p>
          </table:table-cell>
          <table:table-cell office:value-type="string" table:style-name="ce10">
            <text:p>E6070120089900</text:p>
          </table:table-cell>
          <table:table-cell office:value-type="float" office:value="51415000" table:style-name="ce8">
            <text:p>51,415,000.00</text:p>
          </table:table-cell>
          <table:table-cell office:value-type="float" office:value="51415000" table:style-name="ce8">
            <text:p>51,415,000.00</text:p>
          </table:table-cell>
          <table:table-cell table:number-columns-repeated="16361"/>
        </table:table-row>
        <table:table-row table:style-name="ro4">
          <table:table-cell/>
          <table:table-cell office:value-type="string" table:style-name="ce17">
            <text:p>Total general</text:p>
          </table:table-cell>
          <table:table-cell office:value-type="float" office:value="2878530072" table:style-name="ce18">
            <text:p>2,878,530,072.00</text:p>
          </table:table-cell>
          <table:table-cell office:value-type="float" office:value="1175821007.25" table:style-name="ce18">
            <text:p>1,175,821,007.25</text:p>
          </table:table-cell>
          <table:table-cell office:value-type="percentage" office:value="0.40847966769130906" table:style-name="ce49">
            <text:p>40.85%</text:p>
          </table:table-cell>
          <table:table-cell table:style-name="ce1"/>
          <table:table-cell office:value-type="string" table:style-name="ce17">
            <text:p>Total general</text:p>
          </table:table-cell>
          <table:table-cell office:value-type="float" office:value="2878530072" table:style-name="ce18">
            <text:p>2,878,530,072.00</text:p>
          </table:table-cell>
          <table:table-cell office:value-type="float" office:value="1487966704.3" table:style-name="ce18">
            <text:p>1,487,966,704.30</text:p>
          </table:table-cell>
          <table:table-cell office:value-type="percentage" office:value="0.51691893677739553" table:style-name="ce20">
            <text:p>51.7%</text:p>
          </table:table-cell>
          <table:table-cell table:number-columns-repeated="7" table:style-name="ce1"/>
          <table:table-cell office:value-type="string" table:style-name="ce10">
            <text:p>E6070120589900</text:p>
          </table:table-cell>
          <table:table-cell office:value-type="float" office:value="20935000" table:style-name="ce8">
            <text:p>20,935,000.00</text:p>
          </table:table-cell>
          <table:table-cell office:value-type="float" office:value="18840315" table:style-name="ce8">
            <text:p>18,840,315.00</text:p>
          </table:table-cell>
          <table:table-cell office:value-type="string" table:style-name="ce10">
            <text:p>E6070120589900</text:p>
          </table:table-cell>
          <table:table-cell office:value-type="float" office:value="20935000" table:style-name="ce8">
            <text:p>20,935,000.00</text:p>
          </table:table-cell>
          <table:table-cell office:value-type="float" office:value="18840315" table:style-name="ce8">
            <text:p>18,840,315.00</text:p>
          </table:table-cell>
          <table:table-cell table:number-columns-repeated="16361"/>
        </table:table-row>
        <table:table-row table:style-name="ro2">
          <table:table-cell/>
          <table:table-cell table:number-columns-repeated="16" table:style-name="ce1"/>
          <table:table-cell office:value-type="string" table:style-name="ce10">
            <text:p>E-10303</text:p>
          </table:table-cell>
          <table:table-cell office:value-type="float" office:value="16400000" table:style-name="ce8">
            <text:p>16,400,000.00</text:p>
          </table:table-cell>
          <table:table-cell office:value-type="float" office:value="0" table:style-name="ce8">
            <text:p>0.00</text:p>
          </table:table-cell>
          <table:table-cell office:value-type="string" table:style-name="ce10">
            <text:p>E-10303</text:p>
          </table:table-cell>
          <table:table-cell office:value-type="float" office:value="16400000" table:style-name="ce8">
            <text:p>16,400,000.00</text:p>
          </table:table-cell>
          <table:table-cell office:value-type="float" office:value="0" table:style-name="ce8">
            <text:p>0.00</text:p>
          </table:table-cell>
          <table:table-cell table:number-columns-repeated="16361"/>
        </table:table-row>
        <table:table-row table:style-name="ro2">
          <table:table-cell/>
          <table:table-cell table:number-columns-repeated="16" table:style-name="ce1"/>
          <table:table-cell office:value-type="string" table:style-name="ce10">
            <text:p>E-10702</text:p>
          </table:table-cell>
          <table:table-cell office:value-type="float" office:value="273674154" table:style-name="ce8">
            <text:p>273,674,154.00</text:p>
          </table:table-cell>
          <table:table-cell office:value-type="float" office:value="186168923.59999999" table:style-name="ce8">
            <text:p>186,168,923.60</text:p>
          </table:table-cell>
          <table:table-cell office:value-type="string" table:style-name="ce10">
            <text:p>E-10702</text:p>
          </table:table-cell>
          <table:table-cell office:value-type="float" office:value="273674154" table:style-name="ce8">
            <text:p>273,674,154.00</text:p>
          </table:table-cell>
          <table:table-cell office:value-type="float" office:value="186168923.59999999" table:style-name="ce8">
            <text:p>186,168,923.60</text:p>
          </table:table-cell>
          <table:table-cell table:number-columns-repeated="16361"/>
        </table:table-row>
        <table:table-row table:style-name="ro2">
          <table:table-cell/>
          <table:table-cell table:number-columns-repeated="16" table:style-name="ce1"/>
          <table:table-cell office:value-type="string" table:style-name="ce7">
            <text:p>Total general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487966704.3" table:style-name="ce8">
            <text:p>1,487,966,704.30</text:p>
          </table:table-cell>
          <table:table-cell office:value-type="string" table:style-name="ce7">
            <text:p>Total general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175821007.25" table:style-name="ce8">
            <text:p>1,175,821,007.25</text:p>
          </table:table-cell>
          <table:table-cell table:number-columns-repeated="16361"/>
        </table:table-row>
        <table:table-row table:number-rows-repeated="1048524" table:style-name="ro2">
          <table:table-cell table:number-columns-repeated="16384"/>
        </table:table-row>
        <table:named-expressions>
          <table:named-range table:name="Print_Area" table:cell-range-address="EJECUCIÓN_.$A$1:EJECUCIÓN_.$P$50" table:base-cell-address="EJECUCIÓN_.$A$1"/>
        </table:named-expressions>
      </table:table>
      <table:table table:name="COMPROMISO_Y_DISPONIBLE" table:style-name="ta3">
        <table:shapes>
          <draw:frame draw:z-index="4" draw:id="id4" draw:style-name="a4" draw:name="Gráfico 6" svg:x="9.02083in" svg:y="1.56875in" svg:width="8.30208in" svg:height="5.08333in" style:rel-width="scale" style:rel-height="scale">
            <draw:object xlink:href="Object 5/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31" table:default-cell-style-name="ce1"/>
        <table:table-column table:style-name="co32" table:default-cell-style-name="ce1"/>
        <table:table-column table:style-name="co31" table:default-cell-style-name="ce1"/>
        <table:table-column table:style-name="co19" table:default-cell-style-name="ce1"/>
        <table:table-column table:style-name="co33" table:default-cell-style-name="ce1"/>
        <table:table-column table:style-name="co34" table:default-cell-style-name="ce1"/>
        <table:table-column table:style-name="co31" table:default-cell-style-name="ce1"/>
        <table:table-column table:style-name="co9" table:default-cell-style-name="ce1"/>
        <table:table-column table:style-name="co5" table:default-cell-style-name="ce1"/>
        <table:table-column table:style-name="co14" table:number-columns-repeated="5" table:default-cell-style-name="ce1"/>
        <table:table-column table:style-name="co35" table:default-cell-style-name="ce1"/>
        <table:table-column table:style-name="co25" table:default-cell-style-name="ce1"/>
        <table:table-column table:style-name="co16" table:default-cell-style-name="ce1"/>
        <table:table-column table:style-name="co36" table:default-cell-style-name="ce1"/>
        <table:table-column table:style-name="co17" table:number-columns-repeated="2" table:default-cell-style-name="ce1"/>
        <table:table-column table:style-name="co14" table:number-columns-repeated="16361" table:default-cell-style-name="ce1"/>
        <table:table-row table:style-name="ro1">
          <table:table-cell/>
          <table:table-cell office:value-type="string" table:number-columns-spanned="15" table:number-rows-spanned="1" table:style-name="ce52">
            <text:p>MINISTERIO DE CIENCIA, INNOVACIÓN, TECNOLOGÍA Y TELECOMUNICACIONES</text:p>
          </table:table-cell>
          <table:covered-table-cell table:number-columns-repeated="14"/>
          <table:table-cell table:number-columns-repeated="16368"/>
        </table:table-row>
        <table:table-row table:style-name="ro1">
          <table:table-cell/>
          <table:table-cell office:value-type="string" table:number-columns-spanned="15" table:number-rows-spanned="1" table:style-name="ce52">
            <text:p>COMPROMETIDO Y DISPONIBLE PRESUPUESTARIO 2025</text:p>
          </table:table-cell>
          <table:covered-table-cell table:number-columns-repeated="14"/>
          <table:table-cell table:number-columns-repeated="16368"/>
        </table:table-row>
        <table:table-row table:style-name="ro1">
          <table:table-cell/>
          <table:table-cell office:value-type="string" table:number-columns-spanned="15" table:number-rows-spanned="1" table:style-name="ce52">
            <text:p>AL 30/06/2026</text:p>
          </table:table-cell>
          <table:covered-table-cell table:number-columns-repeated="14"/>
          <table:table-cell table:number-columns-repeated="16368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style-name="ce1"/>
          <table:table-cell table:number-columns-spanned="4" table:number-rows-spanned="2" table:style-name="ce64"/>
          <table:covered-table-cell table:number-columns-repeated="3"/>
          <table:table-cell table:number-columns-repeated="2" table:style-name="ce1"/>
          <table:table-cell table:number-columns-spanned="4" table:number-rows-spanned="2" table:style-name="ce64"/>
          <table:covered-table-cell table:number-columns-repeated="3"/>
          <table:table-cell table:number-columns-repeated="16372" table:style-name="ce1"/>
        </table:table-row>
        <table:table-row table:style-name="ro2">
          <table:table-cell/>
          <table:table-cell table:style-name="ce19"/>
          <table:covered-table-cell/>
          <table:covered-table-cell table:number-columns-repeated="3"/>
          <table:table-cell table:style-name="ce1"/>
          <table:table-cell table:style-name="ce19"/>
          <table:covered-table-cell/>
          <table:covered-table-cell table:number-columns-repeated="3"/>
          <table:table-cell table:number-columns-repeated="16372" table:style-name="ce1"/>
        </table:table-row>
        <table:table-row table:style-name="ro10">
          <table:table-cell/>
          <table:table-cell table:number-columns-repeated="3" table:style-name="ce1"/>
          <table:table-cell office:value-type="string" table:style-name="ce21">
            <text:p>DES. PRES</text:p>
          </table:table-cell>
          <table:table-cell office:value-type="string" table:style-name="ce21">
            <text:p>PRESUPUESTO</text:p>
          </table:table-cell>
          <table:table-cell office:value-type="string" table:style-name="ce27">
            <text:p>COMPROMISO.</text:p>
          </table:table-cell>
          <table:table-cell office:value-type="string" table:style-name="ce21">
            <text:p>DISPONIBLE PRESUPUESTARIO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7">
            <text:p>PARTIDA</text:p>
          </table:table-cell>
          <table:table-cell office:value-type="float" office:value="12748458569.49" table:style-name="ce8">
            <text:p>12,748,458,569.49</text:p>
          </table:table-cell>
          <table:table-cell office:value-type="float" office:value="1877158412.0800002" table:style-name="ce8">
            <text:p>1,877,158,412.08</text:p>
          </table:table-cell>
          <table:table-cell office:value-type="float" office:value="6686354080.1799994" table:style-name="ce8">
            <text:p>6,686,354,080.18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0</text:p>
          </table:table-cell>
          <table:table-cell office:value-type="float" office:value="5960424566.0699997" table:style-name="ce8">
            <text:p>5,960,424,566.07</text:p>
          </table:table-cell>
          <table:table-cell office:value-type="float" office:value="494847758.18000001" table:style-name="ce8">
            <text:p>494,847,758.18</text:p>
          </table:table-cell>
          <table:table-cell office:value-type="float" office:value="2956107905.5" table:style-name="ce8">
            <text:p>2,956,107,905.50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1</text:p>
          </table:table-cell>
          <table:table-cell office:value-type="float" office:value="2196323208.9499998" table:style-name="ce8">
            <text:p>2,196,323,208.95</text:p>
          </table:table-cell>
          <table:table-cell office:value-type="float" office:value="428215339.04999995" table:style-name="ce8">
            <text:p>428,215,339.05</text:p>
          </table:table-cell>
          <table:table-cell office:value-type="float" office:value="1168140279.45" table:style-name="ce8">
            <text:p>1,168,140,279.45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2</text:p>
          </table:table-cell>
          <table:table-cell office:value-type="float" office:value="62247889" table:style-name="ce8">
            <text:p>62,247,889.00</text:p>
          </table:table-cell>
          <table:table-cell office:value-type="float" office:value="31412794.949999999" table:style-name="ce8">
            <text:p>31,412,794.95</text:p>
          </table:table-cell>
          <table:table-cell office:value-type="float" office:value="28045564.989999998" table:style-name="ce8">
            <text:p>28,045,564.99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5</text:p>
          </table:table-cell>
          <table:table-cell office:value-type="float" office:value="234863371" table:style-name="ce8">
            <text:p>234,863,371.00</text:p>
          </table:table-cell>
          <table:table-cell office:value-type="float" office:value="74957639.710000008" table:style-name="ce8">
            <text:p>74,957,639.71</text:p>
          </table:table-cell>
          <table:table-cell office:value-type="float" office:value="24956662.949999999" table:style-name="ce8">
            <text:p>24,956,662.95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6</text:p>
          </table:table-cell>
          <table:table-cell office:value-type="float" office:value="2190442513.5699997" table:style-name="ce8">
            <text:p>2,190,442,513.57</text:p>
          </table:table-cell>
          <table:table-cell office:value-type="float" office:value="136856830.97" table:style-name="ce8">
            <text:p>136,856,830.97</text:p>
          </table:table-cell>
          <table:table-cell office:value-type="float" office:value="1115814695.6099999" table:style-name="ce8">
            <text:p>1,115,814,695.61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7</text:p>
          </table:table-cell>
          <table:table-cell office:value-type="float" office:value="2104157020.9000001" table:style-name="ce8">
            <text:p>2,104,157,020.90</text:p>
          </table:table-cell>
          <table:table-cell office:value-type="float" office:value="710868049.22000003" table:style-name="ce8">
            <text:p>710,868,049.22</text:p>
          </table:table-cell>
          <table:table-cell office:value-type="float" office:value="1393288971.6800001" table:style-name="ce8">
            <text:p>1,393,288,971.68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7">
            <text:p>SUBPARTIDA</text:p>
          </table:table-cell>
          <table:table-cell office:value-type="float" office:value="12748458569.49" table:style-name="ce8">
            <text:p>12,748,458,569.49</text:p>
          </table:table-cell>
          <table:table-cell office:value-type="float" office:value="1877158412.0799999" table:style-name="ce8">
            <text:p>1,877,158,412.08</text:p>
          </table:table-cell>
          <table:table-cell office:value-type="float" office:value="6686354080.1799994" table:style-name="ce8">
            <text:p>6,686,354,080.18</text:p>
          </table:table-cell>
          <table:table-cell table:number-columns-repeated="16376" table:style-name="ce1"/>
        </table:table-row>
        <table:table-row table:style-name="ro2">
          <table:table-cell/>
          <table:table-cell table:number-columns-repeated="3" table:style-name="ce1"/>
          <table:table-cell office:value-type="string" table:style-name="ce10">
            <text:p>E-00101</text:p>
          </table:table-cell>
          <table:table-cell office:value-type="float" office:value="3620485586" table:style-name="ce8">
            <text:p>3,620,485,586.00</text:p>
          </table:table-cell>
          <table:table-cell office:value-type="float" office:value="0" table:style-name="ce8">
            <text:p>0.00</text:p>
          </table:table-cell>
          <table:table-cell office:value-type="float" office:value="2020888165.3299999" table:style-name="ce8">
            <text:p>2,020,888,165.33</text:p>
          </table:table-cell>
          <table:table-cell table:number-columns-repeated="16376" table:style-name="ce1"/>
        </table:table-row>
        <table:table-row table:style-name="ro2">
          <table:table-cell table:number-columns-repeated="4"/>
          <table:table-cell office:value-type="string" table:style-name="ce10">
            <text:p>E-00103</text:p>
          </table:table-cell>
          <table:table-cell office:value-type="float" office:value="85338007.319999993" table:style-name="ce8">
            <text:p>85,338,007.32</text:p>
          </table:table-cell>
          <table:table-cell office:value-type="float" office:value="0" table:style-name="ce8">
            <text:p>0.00</text:p>
          </table:table-cell>
          <table:table-cell office:value-type="float" office:value="85338007.319999993" table:style-name="ce8">
            <text:p>85,338,007.3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201</text:p>
          </table:table-cell>
          <table:table-cell office:value-type="float" office:value="15580000" table:style-name="ce8">
            <text:p>15,580,000.00</text:p>
          </table:table-cell>
          <table:table-cell office:value-type="float" office:value="0" table:style-name="ce8">
            <text:p>0.00</text:p>
          </table:table-cell>
          <table:table-cell office:value-type="float" office:value="11682858.630000001" table:style-name="ce8">
            <text:p>11,682,858.63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301</text:p>
          </table:table-cell>
          <table:table-cell office:value-type="float" office:value="174130196.13" table:style-name="ce8">
            <text:p>174,130,196.13</text:p>
          </table:table-cell>
          <table:table-cell office:value-type="float" office:value="0" table:style-name="ce8">
            <text:p>0.00</text:p>
          </table:table-cell>
          <table:table-cell office:value-type="float" office:value="111100070.98999999" table:style-name="ce8">
            <text:p>111,100,070.99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302</text:p>
          </table:table-cell>
          <table:table-cell office:value-type="float" office:value="286817372.57999998" table:style-name="ce8">
            <text:p>286,817,372.58</text:p>
          </table:table-cell>
          <table:table-cell office:value-type="float" office:value="0" table:style-name="ce8">
            <text:p>0.00</text:p>
          </table:table-cell>
          <table:table-cell office:value-type="float" office:value="199216660.28999999" table:style-name="ce8">
            <text:p>199,216,660.29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303</text:p>
          </table:table-cell>
          <table:table-cell office:value-type="float" office:value="377576403.06999999" table:style-name="ce8">
            <text:p>377,576,403.07</text:p>
          </table:table-cell>
          <table:table-cell office:value-type="float" office:value="0" table:style-name="ce8">
            <text:p>0.00</text:p>
          </table:table-cell>
          <table:table-cell office:value-type="float" office:value="377576403.06999999" table:style-name="ce8">
            <text:p>377,576,403.07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304</text:p>
          </table:table-cell>
          <table:table-cell office:value-type="float" office:value="313339917.66999996" table:style-name="ce8">
            <text:p>313,339,917.67</text:p>
          </table:table-cell>
          <table:table-cell office:value-type="float" office:value="0" table:style-name="ce8">
            <text:p>0.00</text:p>
          </table:table-cell>
          <table:table-cell office:value-type="float" office:value="42264860.579999998" table:style-name="ce8">
            <text:p>42,264,860.58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399</text:p>
          </table:table-cell>
          <table:table-cell office:value-type="float" office:value="57095874.039999999" table:style-name="ce8">
            <text:p>57,095,874.04</text:p>
          </table:table-cell>
          <table:table-cell office:value-type="float" office:value="0" table:style-name="ce8">
            <text:p>0.00</text:p>
          </table:table-cell>
          <table:table-cell office:value-type="float" office:value="36756748.030000001" table:style-name="ce8">
            <text:p>36,756,748.03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40120089300</text:p>
          </table:table-cell>
          <table:table-cell office:value-type="float" office:value="252348872" table:style-name="ce8">
            <text:p>252,348,872.00</text:p>
          </table:table-cell>
          <table:table-cell office:value-type="float" office:value="130644825" table:style-name="ce8">
            <text:p>130,644,825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40120089400</text:p>
          </table:table-cell>
          <table:table-cell office:value-type="float" office:value="18994406.329999998" table:style-name="ce8">
            <text:p>18,994,406.33</text:p>
          </table:table-cell>
          <table:table-cell office:value-type="float" office:value="0" table:style-name="ce8">
            <text:p>0.00</text:p>
          </table:table-cell>
          <table:table-cell office:value-type="float" office:value="18994406.329999998" table:style-name="ce8">
            <text:p>18,994,406.33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40120089900</text:p>
          </table:table-cell>
          <table:table-cell office:value-type="float" office:value="149237453" table:style-name="ce8">
            <text:p>149,237,453.00</text:p>
          </table:table-cell>
          <table:table-cell office:value-type="float" office:value="68064088" table:style-name="ce8">
            <text:p>68,064,088.00</text:p>
          </table:table-cell>
          <table:table-cell office:value-type="float" office:value="14237453" table:style-name="ce8">
            <text:p>14,237,453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40520089300</text:p>
          </table:table-cell>
          <table:table-cell office:value-type="float" office:value="13640480" table:style-name="ce8">
            <text:p>13,640,480.00</text:p>
          </table:table-cell>
          <table:table-cell office:value-type="float" office:value="7061949" table:style-name="ce8">
            <text:p>7,061,949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40520089400</text:p>
          </table:table-cell>
          <table:table-cell office:value-type="float" office:value="1030780.77" table:style-name="ce8">
            <text:p>1,030,780.77</text:p>
          </table:table-cell>
          <table:table-cell office:value-type="float" office:value="0" table:style-name="ce8">
            <text:p>0.00</text:p>
          </table:table-cell>
          <table:table-cell office:value-type="float" office:value="1030780.77" table:style-name="ce8">
            <text:p>1,030,780.77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40520089900</text:p>
          </table:table-cell>
          <table:table-cell office:value-type="float" office:value="8066889" table:style-name="ce8">
            <text:p>8,066,889.00</text:p>
          </table:table-cell>
          <table:table-cell office:value-type="float" office:value="3881767" table:style-name="ce8">
            <text:p>3,881,767.00</text:p>
          </table:table-cell>
          <table:table-cell office:value-type="float" office:value="566889" table:style-name="ce8">
            <text:p>566,889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120089300</text:p>
          </table:table-cell>
          <table:table-cell office:value-type="float" office:value="152227752" table:style-name="ce8">
            <text:p>152,227,752.00</text:p>
          </table:table-cell>
          <table:table-cell office:value-type="float" office:value="79400976" table:style-name="ce8">
            <text:p>79,400,976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120089400</text:p>
          </table:table-cell>
          <table:table-cell office:value-type="float" office:value="9449329.1600000001" table:style-name="ce8">
            <text:p>9,449,329.16</text:p>
          </table:table-cell>
          <table:table-cell office:value-type="float" office:value="0" table:style-name="ce8">
            <text:p>0.00</text:p>
          </table:table-cell>
          <table:table-cell office:value-type="float" office:value="9449329.1600000001" table:style-name="ce8">
            <text:p>9,449,329.16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120089900</text:p>
          </table:table-cell>
          <table:table-cell office:value-type="float" office:value="90026485" table:style-name="ce8">
            <text:p>90,026,485.00</text:p>
          </table:table-cell>
          <table:table-cell office:value-type="float" office:value="44930348" table:style-name="ce8">
            <text:p>44,930,348.00</text:p>
          </table:table-cell>
          <table:table-cell office:value-type="float" office:value="5026485" table:style-name="ce8">
            <text:p>5,026,485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220089300</text:p>
          </table:table-cell>
          <table:table-cell office:value-type="float" office:value="81842877" table:style-name="ce8">
            <text:p>81,842,877.00</text:p>
          </table:table-cell>
          <table:table-cell office:value-type="float" office:value="42371238" table:style-name="ce8">
            <text:p>42,371,238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220089400</text:p>
          </table:table-cell>
          <table:table-cell office:value-type="float" office:value="1666940.38" table:style-name="ce8">
            <text:p>1,666,940.38</text:p>
          </table:table-cell>
          <table:table-cell office:value-type="float" office:value="0" table:style-name="ce8">
            <text:p>0.00</text:p>
          </table:table-cell>
          <table:table-cell office:value-type="float" office:value="1666940.38" table:style-name="ce8">
            <text:p>1,666,940.38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220089900</text:p>
          </table:table-cell>
          <table:table-cell office:value-type="float" office:value="48401336" table:style-name="ce8">
            <text:p>48,401,336.00</text:p>
          </table:table-cell>
          <table:table-cell office:value-type="float" office:value="21290983" table:style-name="ce8">
            <text:p>21,290,983.00</text:p>
          </table:table-cell>
          <table:table-cell office:value-type="float" office:value="5401336" table:style-name="ce8">
            <text:p>5,401,336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320089300</text:p>
          </table:table-cell>
          <table:table-cell office:value-type="float" office:value="40921439" table:style-name="ce8">
            <text:p>40,921,439.00</text:p>
          </table:table-cell>
          <table:table-cell office:value-type="float" office:value="21185668" table:style-name="ce8">
            <text:p>21,185,668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320089400</text:p>
          </table:table-cell>
          <table:table-cell office:value-type="float" office:value="7109843.6200000001" table:style-name="ce8">
            <text:p>7,109,843.62</text:p>
          </table:table-cell>
          <table:table-cell office:value-type="float" office:value="0" table:style-name="ce8">
            <text:p>0.00</text:p>
          </table:table-cell>
          <table:table-cell office:value-type="float" office:value="7109843.6200000001" table:style-name="ce8">
            <text:p>7,109,843.6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320089900</text:p>
          </table:table-cell>
          <table:table-cell office:value-type="float" office:value="24200668" table:style-name="ce8">
            <text:p>24,200,668.00</text:p>
          </table:table-cell>
          <table:table-cell office:value-type="float" office:value="11145601" table:style-name="ce8">
            <text:p>11,145,601.00</text:p>
          </table:table-cell>
          <table:table-cell office:value-type="float" office:value="2200668" table:style-name="ce8">
            <text:p>2,200,668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0050520089300</text:p>
          </table:table-cell>
          <table:table-cell office:value-type="float" office:value="125895658" table:style-name="ce8">
            <text:p>125,895,658.00</text:p>
          </table:table-cell>
          <table:table-cell office:value-type="float" office:value="64870315.18" table:style-name="ce8">
            <text:p>64,870,315.18</text:p>
          </table:table-cell>
          <table:table-cell office:value-type="float" office:value="600000" table:style-name="ce8">
            <text:p>6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101</text:p>
          </table:table-cell>
          <table:table-cell office:value-type="float" office:value="546109512" table:style-name="ce8">
            <text:p>546,109,512.00</text:p>
          </table:table-cell>
          <table:table-cell office:value-type="float" office:value="45509125.850000001" table:style-name="ce8">
            <text:p>45,509,125.85</text:p>
          </table:table-cell>
          <table:table-cell office:value-type="float" office:value="273054756.95999998" table:style-name="ce8">
            <text:p>273,054,756.96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103</text:p>
          </table:table-cell>
          <table:table-cell office:value-type="float" office:value="4250000" table:style-name="ce8">
            <text:p>4,250,000.00</text:p>
          </table:table-cell>
          <table:table-cell office:value-type="float" office:value="2312574.38" table:style-name="ce8">
            <text:p>2,312,574.38</text:p>
          </table:table-cell>
          <table:table-cell office:value-type="float" office:value="917837.27" table:style-name="ce8">
            <text:p>917,837.27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201</text:p>
          </table:table-cell>
          <table:table-cell office:value-type="float" office:value="33894012" table:style-name="ce8">
            <text:p>33,894,012.00</text:p>
          </table:table-cell>
          <table:table-cell office:value-type="float" office:value="8779480.9000000004" table:style-name="ce8">
            <text:p>8,779,480.90</text:p>
          </table:table-cell>
          <table:table-cell office:value-type="float" office:value="16607619" table:style-name="ce8">
            <text:p>16,607,619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202</text:p>
          </table:table-cell>
          <table:table-cell office:value-type="float" office:value="25724136" table:style-name="ce8">
            <text:p>25,724,136.00</text:p>
          </table:table-cell>
          <table:table-cell office:value-type="float" office:value="2964317.8" table:style-name="ce8">
            <text:p>2,964,317.80</text:p>
          </table:table-cell>
          <table:table-cell office:value-type="float" office:value="12862068" table:style-name="ce8">
            <text:p>12,862,068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203</text:p>
          </table:table-cell>
          <table:table-cell office:value-type="float" office:value="670000" table:style-name="ce8">
            <text:p>670,000.00</text:p>
          </table:table-cell>
          <table:table-cell office:value-type="float" office:value="101922.44" table:style-name="ce8">
            <text:p>101,922.44</text:p>
          </table:table-cell>
          <table:table-cell office:value-type="float" office:value="502989.56" table:style-name="ce8">
            <text:p>502,989.56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204</text:p>
          </table:table-cell>
          <table:table-cell office:value-type="float" office:value="59711848" table:style-name="ce8">
            <text:p>59,711,848.00</text:p>
          </table:table-cell>
          <table:table-cell office:value-type="float" office:value="8267984.7400000002" table:style-name="ce8">
            <text:p>8,267,984.74</text:p>
          </table:table-cell>
          <table:table-cell office:value-type="float" office:value="40712441.25" table:style-name="ce8">
            <text:p>40,712,441.25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301</text:p>
          </table:table-cell>
          <table:table-cell office:value-type="float" office:value="168550000" table:style-name="ce8">
            <text:p>168,550,000.00</text:p>
          </table:table-cell>
          <table:table-cell office:value-type="float" office:value="10100997.370000001" table:style-name="ce8">
            <text:p>10,100,997.37</text:p>
          </table:table-cell>
          <table:table-cell office:value-type="float" office:value="156031096.42999998" table:style-name="ce8">
            <text:p>156,031,096.43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302</text:p>
          </table:table-cell>
          <table:table-cell office:value-type="float" office:value="42553696" table:style-name="ce8">
            <text:p>42,553,696.00</text:p>
          </table:table-cell>
          <table:table-cell office:value-type="float" office:value="19283587.18" table:style-name="ce8">
            <text:p>19,283,587.18</text:p>
          </table:table-cell>
          <table:table-cell office:value-type="float" office:value="23270108.82" table:style-name="ce8">
            <text:p>23,270,108.8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306</text:p>
          </table:table-cell>
          <table:table-cell office:value-type="float" office:value="5243868" table:style-name="ce8">
            <text:p>5,243,868.00</text:p>
          </table:table-cell>
          <table:table-cell office:value-type="float" office:value="2847876.75" table:style-name="ce8">
            <text:p>2,847,876.75</text:p>
          </table:table-cell>
          <table:table-cell office:value-type="float" office:value="1992273.34" table:style-name="ce8">
            <text:p>1,992,273.34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307</text:p>
          </table:table-cell>
          <table:table-cell office:value-type="float" office:value="215743949" table:style-name="ce8">
            <text:p>215,743,949.00</text:p>
          </table:table-cell>
          <table:table-cell office:value-type="float" office:value="26175309.420000002" table:style-name="ce8">
            <text:p>26,175,309.42</text:p>
          </table:table-cell>
          <table:table-cell office:value-type="float" office:value="172524877.69" table:style-name="ce8">
            <text:p>172,524,877.69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404</text:p>
          </table:table-cell>
          <table:table-cell office:value-type="float" office:value="231445150.94999999" table:style-name="ce8">
            <text:p>231,445,150.95</text:p>
          </table:table-cell>
          <table:table-cell office:value-type="float" office:value="108282598.94" table:style-name="ce8">
            <text:p>108,282,598.94</text:p>
          </table:table-cell>
          <table:table-cell office:value-type="float" office:value="89811270.969999999" table:style-name="ce8">
            <text:p>89,811,270.97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405</text:p>
          </table:table-cell>
          <table:table-cell office:value-type="float" office:value="35000000" table:style-name="ce8">
            <text:p>35,000,000.00</text:p>
          </table:table-cell>
          <table:table-cell office:value-type="float" office:value="0" table:style-name="ce8">
            <text:p>0.00</text:p>
          </table:table-cell>
          <table:table-cell office:value-type="float" office:value="35000000" table:style-name="ce8">
            <text:p>35,0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406</text:p>
          </table:table-cell>
          <table:table-cell office:value-type="float" office:value="35939453" table:style-name="ce8">
            <text:p>35,939,453.00</text:p>
          </table:table-cell>
          <table:table-cell office:value-type="float" office:value="14079948.970000001" table:style-name="ce8">
            <text:p>14,079,948.97</text:p>
          </table:table-cell>
          <table:table-cell office:value-type="float" office:value="10442150.050000001" table:style-name="ce8">
            <text:p>10,442,150.05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499</text:p>
          </table:table-cell>
          <table:table-cell office:value-type="float" office:value="33682065" table:style-name="ce8">
            <text:p>33,682,065.00</text:p>
          </table:table-cell>
          <table:table-cell office:value-type="float" office:value="93478.88" table:style-name="ce8">
            <text:p>93,478.88</text:p>
          </table:table-cell>
          <table:table-cell office:value-type="float" office:value="31772781.420000002" table:style-name="ce8">
            <text:p>31,772,781.4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501</text:p>
          </table:table-cell>
          <table:table-cell office:value-type="float" office:value="347178" table:style-name="ce8">
            <text:p>347,178.00</text:p>
          </table:table-cell>
          <table:table-cell office:value-type="float" office:value="73424" table:style-name="ce8">
            <text:p>73,424.00</text:p>
          </table:table-cell>
          <table:table-cell office:value-type="float" office:value="130664" table:style-name="ce8">
            <text:p>130,664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502</text:p>
          </table:table-cell>
          <table:table-cell office:value-type="float" office:value="18559804" table:style-name="ce8">
            <text:p>18,559,804.00</text:p>
          </table:table-cell>
          <table:table-cell office:value-type="float" office:value="6333104" table:style-name="ce8">
            <text:p>6,333,104.00</text:p>
          </table:table-cell>
          <table:table-cell office:value-type="float" office:value="7587500" table:style-name="ce8">
            <text:p>7,587,5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503</text:p>
          </table:table-cell>
          <table:table-cell office:value-type="float" office:value="44000000" table:style-name="ce8">
            <text:p>44,000,000.00</text:p>
          </table:table-cell>
          <table:table-cell office:value-type="float" office:value="12685565.85" table:style-name="ce8">
            <text:p>12,685,565.85</text:p>
          </table:table-cell>
          <table:table-cell office:value-type="float" office:value="17011201.620000001" table:style-name="ce8">
            <text:p>17,011,201.6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504</text:p>
          </table:table-cell>
          <table:table-cell office:value-type="float" office:value="56000000" table:style-name="ce8">
            <text:p>56,000,000.00</text:p>
          </table:table-cell>
          <table:table-cell office:value-type="float" office:value="17256591.66" table:style-name="ce8">
            <text:p>17,256,591.66</text:p>
          </table:table-cell>
          <table:table-cell office:value-type="float" office:value="24893157.210000001" table:style-name="ce8">
            <text:p>24,893,157.21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601</text:p>
          </table:table-cell>
          <table:table-cell office:value-type="float" office:value="34733558" table:style-name="ce8">
            <text:p>34,733,558.00</text:p>
          </table:table-cell>
          <table:table-cell office:value-type="float" office:value="4482813.6400000006" table:style-name="ce8">
            <text:p>4,482,813.64</text:p>
          </table:table-cell>
          <table:table-cell office:value-type="float" office:value="4122113.21" table:style-name="ce8">
            <text:p>4,122,113.21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701</text:p>
          </table:table-cell>
          <table:table-cell office:value-type="float" office:value="157463029" table:style-name="ce8">
            <text:p>157,463,029.00</text:p>
          </table:table-cell>
          <table:table-cell office:value-type="float" office:value="94364736.49000001" table:style-name="ce8">
            <text:p>94,364,736.49</text:p>
          </table:table-cell>
          <table:table-cell office:value-type="float" office:value="52991211.840000004" table:style-name="ce8">
            <text:p>52,991,211.84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805</text:p>
          </table:table-cell>
          <table:table-cell office:value-type="float" office:value="14000008" table:style-name="ce8">
            <text:p>14,000,008.00</text:p>
          </table:table-cell>
          <table:table-cell office:value-type="float" office:value="8290414.5500000007" table:style-name="ce8">
            <text:p>8,290,414.55</text:p>
          </table:table-cell>
          <table:table-cell office:value-type="float" office:value="2000006.45" table:style-name="ce8">
            <text:p>2,000,006.45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806</text:p>
          </table:table-cell>
          <table:table-cell office:value-type="float" office:value="2415000" table:style-name="ce8">
            <text:p>2,415,000.00</text:p>
          </table:table-cell>
          <table:table-cell office:value-type="float" office:value="1206942.08" table:style-name="ce8">
            <text:p>1,206,942.08</text:p>
          </table:table-cell>
          <table:table-cell office:value-type="float" office:value="604586.88" table:style-name="ce8">
            <text:p>604,586.88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808</text:p>
          </table:table-cell>
          <table:table-cell office:value-type="float" office:value="103240000" table:style-name="ce8">
            <text:p>103,240,000.00</text:p>
          </table:table-cell>
          <table:table-cell office:value-type="float" office:value="27928653.52" table:style-name="ce8">
            <text:p>27,928,653.52</text:p>
          </table:table-cell>
          <table:table-cell office:value-type="float" office:value="62963028.759999998" table:style-name="ce8">
            <text:p>62,963,028.76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0101</text:p>
          </table:table-cell>
          <table:table-cell office:value-type="float" office:value="8387439" table:style-name="ce8">
            <text:p>8,387,439.00</text:p>
          </table:table-cell>
          <table:table-cell office:value-type="float" office:value="2442390" table:style-name="ce8">
            <text:p>2,442,390.00</text:p>
          </table:table-cell>
          <table:table-cell office:value-type="float" office:value="3599454" table:style-name="ce8">
            <text:p>3,599,454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0304</text:p>
          </table:table-cell>
          <table:table-cell office:value-type="float" office:value="14933815" table:style-name="ce8">
            <text:p>14,933,815.00</text:p>
          </table:table-cell>
          <table:table-cell office:value-type="float" office:value="0" table:style-name="ce8">
            <text:p>0.00</text:p>
          </table:table-cell>
          <table:table-cell office:value-type="float" office:value="14933815" table:style-name="ce8">
            <text:p>14,933,815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0306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9901</text:p>
          </table:table-cell>
          <table:table-cell office:value-type="float" office:value="500000" table:style-name="ce8">
            <text:p>500,000.00</text:p>
          </table:table-cell>
          <table:table-cell office:value-type="float" office:value="0" table:style-name="ce8">
            <text:p>0.00</text:p>
          </table:table-cell>
          <table:table-cell office:value-type="float" office:value="500000" table:style-name="ce8">
            <text:p>5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9903</text:p>
          </table:table-cell>
          <table:table-cell office:value-type="float" office:value="500000" table:style-name="ce8">
            <text:p>500,000.00</text:p>
          </table:table-cell>
          <table:table-cell office:value-type="float" office:value="0" table:style-name="ce8">
            <text:p>0.00</text:p>
          </table:table-cell>
          <table:table-cell office:value-type="float" office:value="500000" table:style-name="ce8">
            <text:p>5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9904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9905</text:p>
          </table:table-cell>
          <table:table-cell office:value-type="float" office:value="3000000" table:style-name="ce8">
            <text:p>3,000,000.00</text:p>
          </table:table-cell>
          <table:table-cell office:value-type="float" office:value="0" table:style-name="ce8">
            <text:p>0.00</text:p>
          </table:table-cell>
          <table:table-cell office:value-type="float" office:value="3000000" table:style-name="ce8">
            <text:p>3,0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9999</text:p>
          </table:table-cell>
          <table:table-cell office:value-type="float" office:value="34926635" table:style-name="ce8">
            <text:p>34,926,635.00</text:p>
          </table:table-cell>
          <table:table-cell office:value-type="float" office:value="28970404.949999999" table:style-name="ce8">
            <text:p>28,970,404.95</text:p>
          </table:table-cell>
          <table:table-cell office:value-type="float" office:value="5512295.9900000002" table:style-name="ce8">
            <text:p>5,512,295.99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50101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50103</text:p>
          </table:table-cell>
          <table:table-cell office:value-type="float" office:value="400000" table:style-name="ce8">
            <text:p>400,000.00</text:p>
          </table:table-cell>
          <table:table-cell office:value-type="float" office:value="0" table:style-name="ce8">
            <text:p>0.00</text:p>
          </table:table-cell>
          <table:table-cell office:value-type="float" office:value="400000" table:style-name="ce8">
            <text:p>4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50104</text:p>
          </table:table-cell>
          <table:table-cell office:value-type="float" office:value="5108500" table:style-name="ce8">
            <text:p>5,108,500.00</text:p>
          </table:table-cell>
          <table:table-cell office:value-type="float" office:value="0" table:style-name="ce8">
            <text:p>0.00</text:p>
          </table:table-cell>
          <table:table-cell office:value-type="float" office:value="4495014.99" table:style-name="ce8">
            <text:p>4,495,014.99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50105</text:p>
          </table:table-cell>
          <table:table-cell office:value-type="float" office:value="51708150" table:style-name="ce8">
            <text:p>51,708,150.00</text:p>
          </table:table-cell>
          <table:table-cell office:value-type="float" office:value="41438223.359999999" table:style-name="ce8">
            <text:p>41,438,223.36</text:p>
          </table:table-cell>
          <table:table-cell office:value-type="float" office:value="802733.48" table:style-name="ce8">
            <text:p>802,733.48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59903</text:p>
          </table:table-cell>
          <table:table-cell office:value-type="float" office:value="177646721" table:style-name="ce8">
            <text:p>177,646,721.00</text:p>
          </table:table-cell>
          <table:table-cell office:value-type="float" office:value="33519416.350000001" table:style-name="ce8">
            <text:p>33,519,416.35</text:p>
          </table:table-cell>
          <table:table-cell office:value-type="float" office:value="19258914.48" table:style-name="ce8">
            <text:p>19,258,914.48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0089300</text:p>
          </table:table-cell>
          <table:table-cell office:value-type="float" office:value="47741678" table:style-name="ce8">
            <text:p>47,741,678.00</text:p>
          </table:table-cell>
          <table:table-cell office:value-type="float" office:value="25063103.010000002" table:style-name="ce8">
            <text:p>25,063,103.01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0089900</text:p>
          </table:table-cell>
          <table:table-cell office:value-type="float" office:value="28234113" table:style-name="ce8">
            <text:p>28,234,113.00</text:p>
          </table:table-cell>
          <table:table-cell office:value-type="float" office:value="12513759.859999999" table:style-name="ce8">
            <text:p>12,513,759.86</text:p>
          </table:table-cell>
          <table:table-cell office:value-type="float" office:value="3234113" table:style-name="ce8">
            <text:p>3,234,113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0189300</text:p>
          </table:table-cell>
          <table:table-cell office:value-type="float" office:value="32400000" table:style-name="ce8">
            <text:p>32,400,000.00</text:p>
          </table:table-cell>
          <table:table-cell office:value-type="float" office:value="5946481.6399999997" table:style-name="ce8">
            <text:p>5,946,481.64</text:p>
          </table:table-cell>
          <table:table-cell office:value-type="float" office:value="16200000" table:style-name="ce8">
            <text:p>16,2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0289300</text:p>
          </table:table-cell>
          <table:table-cell office:value-type="float" office:value="6820240" table:style-name="ce8">
            <text:p>6,820,240.00</text:p>
          </table:table-cell>
          <table:table-cell office:value-type="float" office:value="3530941.5" table:style-name="ce8">
            <text:p>3,530,941.5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0289900</text:p>
          </table:table-cell>
          <table:table-cell office:value-type="float" office:value="4033445" table:style-name="ce8">
            <text:p>4,033,445.00</text:p>
          </table:table-cell>
          <table:table-cell office:value-type="float" office:value="1690921.24" table:style-name="ce8">
            <text:p>1,690,921.24</text:p>
          </table:table-cell>
          <table:table-cell office:value-type="float" office:value="533445" table:style-name="ce8">
            <text:p>533,445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0589300</text:p>
          </table:table-cell>
          <table:table-cell office:value-type="float" office:value="97012957" table:style-name="ce8">
            <text:p>97,012,957.00</text:p>
          </table:table-cell>
          <table:table-cell office:value-type="float" office:value="598908.64" table:style-name="ce8">
            <text:p>598,908.64</text:p>
          </table:table-cell>
          <table:table-cell office:value-type="float" office:value="48506479" table:style-name="ce8">
            <text:p>48,506,479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1089300</text:p>
          </table:table-cell>
          <table:table-cell office:value-type="float" office:value="1125706615" table:style-name="ce8">
            <text:p>1,125,706,615.00</text:p>
          </table:table-cell>
          <table:table-cell office:value-type="float" office:value="49008300.880000003" table:style-name="ce8">
            <text:p>49,008,300.88</text:p>
          </table:table-cell>
          <table:table-cell office:value-type="float" office:value="555189926.63" table:style-name="ce8">
            <text:p>555,189,926.63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1189300</text:p>
          </table:table-cell>
          <table:table-cell office:value-type="float" office:value="300000000" table:style-name="ce8">
            <text:p>300,000,000.00</text:p>
          </table:table-cell>
          <table:table-cell office:value-type="float" office:value="0" table:style-name="ce8">
            <text:p>0.00</text:p>
          </table:table-cell>
          <table:table-cell office:value-type="float" office:value="150000000" table:style-name="ce8">
            <text:p>150,0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1289300</text:p>
          </table:table-cell>
          <table:table-cell office:value-type="float" office:value="118000000" table:style-name="ce8">
            <text:p>118,000,000.00</text:p>
          </table:table-cell>
          <table:table-cell office:value-type="float" office:value="0.02" table:style-name="ce8">
            <text:p>0.02</text:p>
          </table:table-cell>
          <table:table-cell office:value-type="float" office:value="59000000" table:style-name="ce8">
            <text:p>59,0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10321489300</text:p>
          </table:table-cell>
          <table:table-cell office:value-type="float" office:value="69144000" table:style-name="ce8">
            <text:p>69,144,000.00</text:p>
          </table:table-cell>
          <table:table-cell office:value-type="float" office:value="1894930.58" table:style-name="ce8">
            <text:p>1,894,930.58</text:p>
          </table:table-cell>
          <table:table-cell office:value-type="float" office:value="33423005.66" table:style-name="ce8">
            <text:p>33,423,005.66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60301</text:p>
          </table:table-cell>
          <table:table-cell office:value-type="float" office:value="65809404.57" table:style-name="ce8">
            <text:p>65,809,404.57</text:p>
          </table:table-cell>
          <table:table-cell office:value-type="float" office:value="21609483.490000002" table:style-name="ce8">
            <text:p>21,609,483.49</text:p>
          </table:table-cell>
          <table:table-cell office:value-type="float" office:value="44101734.32" table:style-name="ce8">
            <text:p>44,101,734.3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60399</text:p>
          </table:table-cell>
          <table:table-cell office:value-type="float" office:value="23190061" table:style-name="ce8">
            <text:p>23,190,061.00</text:p>
          </table:table-cell>
          <table:table-cell office:value-type="float" office:value="0" table:style-name="ce8">
            <text:p>0.00</text:p>
          </table:table-cell>
          <table:table-cell office:value-type="float" office:value="18532387" table:style-name="ce8">
            <text:p>18,532,387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60601</text:p>
          </table:table-cell>
          <table:table-cell office:value-type="float" office:value="15001080" table:style-name="ce8">
            <text:p>15,001,080.00</text:p>
          </table:table-cell>
          <table:table-cell office:value-type="float" office:value="15000000.109999999" table:style-name="ce8">
            <text:p>15,000,000.11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70120089300</text:p>
          </table:table-cell>
          <table:table-cell office:value-type="float" office:value="184998920" table:style-name="ce8">
            <text:p>184,998,920.00</text:p>
          </table:table-cell>
          <table:table-cell office:value-type="float" office:value="0" table:style-name="ce8">
            <text:p>0.00</text:p>
          </table:table-cell>
          <table:table-cell office:value-type="float" office:value="184998920" table:style-name="ce8">
            <text:p>184,998,92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70120089900</text:p>
          </table:table-cell>
          <table:table-cell office:value-type="float" office:value="51415000" table:style-name="ce8">
            <text:p>51,415,000.00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6070120589900</text:p>
          </table:table-cell>
          <table:table-cell office:value-type="float" office:value="20935000" table:style-name="ce8">
            <text:p>20,935,000.00</text:p>
          </table:table-cell>
          <table:table-cell office:value-type="float" office:value="0" table:style-name="ce8">
            <text:p>0.00</text:p>
          </table:table-cell>
          <table:table-cell office:value-type="float" office:value="2094685" table:style-name="ce8">
            <text:p>2,094,685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7010320089400</text:p>
          </table:table-cell>
          <table:table-cell office:value-type="float" office:value="1750274.82" table:style-name="ce8">
            <text:p>1,750,274.82</text:p>
          </table:table-cell>
          <table:table-cell office:value-type="float" office:value="0" table:style-name="ce8">
            <text:p>0.00</text:p>
          </table:table-cell>
          <table:table-cell office:value-type="float" office:value="1750274.82" table:style-name="ce8">
            <text:p>1,750,274.8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7010320289400</text:p>
          </table:table-cell>
          <table:table-cell office:value-type="float" office:value="515521.52" table:style-name="ce8">
            <text:p>515,521.52</text:p>
          </table:table-cell>
          <table:table-cell office:value-type="float" office:value="0" table:style-name="ce8">
            <text:p>0.00</text:p>
          </table:table-cell>
          <table:table-cell office:value-type="float" office:value="515521.52" table:style-name="ce8">
            <text:p>515,521.5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7020120089400</text:p>
          </table:table-cell>
          <table:table-cell office:value-type="float" office:value="857852208.39999998" table:style-name="ce8">
            <text:p>857,852,208.40</text:p>
          </table:table-cell>
          <table:table-cell office:value-type="float" office:value="55680311.210000001" table:style-name="ce8">
            <text:p>55,680,311.21</text:p>
          </table:table-cell>
          <table:table-cell office:value-type="float" office:value="802171897.19000006" table:style-name="ce8">
            <text:p>802,171,897.19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7020120289400</text:p>
          </table:table-cell>
          <table:table-cell office:value-type="float" office:value="412883526.22000003" table:style-name="ce8">
            <text:p>412,883,526.22</text:p>
          </table:table-cell>
          <table:table-cell office:value-type="float" office:value="147246781.08000001" table:style-name="ce8">
            <text:p>147,246,781.08</text:p>
          </table:table-cell>
          <table:table-cell office:value-type="float" office:value="265636745.13999999" table:style-name="ce8">
            <text:p>265,636,745.14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7040120089400</text:p>
          </table:table-cell>
          <table:table-cell office:value-type="float" office:value="831155489.94000006" table:style-name="ce8">
            <text:p>831,155,489.94</text:p>
          </table:table-cell>
          <table:table-cell office:value-type="float" office:value="507940956.93000001" table:style-name="ce8">
            <text:p>507,940,956.93</text:p>
          </table:table-cell>
          <table:table-cell office:value-type="float" office:value="323214533.00999999" table:style-name="ce8">
            <text:p>323,214,533.01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102</text:p>
          </table:table-cell>
          <table:table-cell office:value-type="float" office:value="25225668" table:style-name="ce8">
            <text:p>25,225,668.00</text:p>
          </table:table-cell>
          <table:table-cell office:value-type="float" office:value="6256769.6399999997" table:style-name="ce8">
            <text:p>6,256,769.64</text:p>
          </table:table-cell>
          <table:table-cell office:value-type="float" office:value="15219308.32" table:style-name="ce8">
            <text:p>15,219,308.32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00105</text:p>
          </table:table-cell>
          <table:table-cell office:value-type="float" office:value="5000000" table:style-name="ce8">
            <text:p>5,000,000.00</text:p>
          </table:table-cell>
          <table:table-cell office:value-type="float" office:value="0" table:style-name="ce8">
            <text:p>0.00</text:p>
          </table:table-cell>
          <table:table-cell office:value-type="float" office:value="5000000" table:style-name="ce8">
            <text:p>5,0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303</text:p>
          </table:table-cell>
          <table:table-cell office:value-type="float" office:value="18900000" table:style-name="ce8">
            <text:p>18,900,000.00</text:p>
          </table:table-cell>
          <table:table-cell office:value-type="float" office:value="0" table:style-name="ce8">
            <text:p>0.00</text:p>
          </table:table-cell>
          <table:table-cell office:value-type="float" office:value="18900000" table:style-name="ce8">
            <text:p>18,900,00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10702</text:p>
          </table:table-cell>
          <table:table-cell office:value-type="float" office:value="282921274" table:style-name="ce8">
            <text:p>282,921,274.00</text:p>
          </table:table-cell>
          <table:table-cell office:value-type="float" office:value="537120" table:style-name="ce8">
            <text:p>537,120.00</text:p>
          </table:table-cell>
          <table:table-cell office:value-type="float" office:value="96215230.400000006" table:style-name="ce8">
            <text:p>96,215,230.4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0104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0">
            <text:p>E-20203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number-columns-repeated="16376"/>
        </table:table-row>
        <table:table-row table:style-name="ro2">
          <table:table-cell table:number-columns-repeated="4"/>
          <table:table-cell office:value-type="string" table:style-name="ce17">
            <text:p>Total general</text:p>
          </table:table-cell>
          <table:table-cell office:value-type="float" office:value="25496917138.980003" table:style-name="ce18">
            <text:p>25,496,917,138.98</text:p>
          </table:table-cell>
          <table:table-cell office:value-type="float" office:value="3754316824.1599989" table:style-name="ce18">
            <text:p>3,754,316,824.16</text:p>
          </table:table-cell>
          <table:table-cell office:value-type="float" office:value="13372708160.359993" table:style-name="ce18">
            <text:p>13,372,708,160.36</text:p>
          </table:table-cell>
          <table:table-cell table:number-columns-repeated="16376"/>
        </table:table-row>
        <table:table-row table:number-rows-repeated="1048473" table:style-name="ro2">
          <table:table-cell table:number-columns-repeated="16384"/>
        </table:table-row>
        <table:named-expressions>
          <table:named-range table:name="Print_Area" table:cell-range-address="COMPROMISO_Y_DISPONIBLE.$B$1:COMPROMISO_Y_DISPONIBLE.$P$104" table:base-cell-address="COMPROMISO_Y_DISPONIBLE.$A$1"/>
        </table:named-expressions>
      </table:table>
      <table:table table:name="EJECUCIÓN_POR_CENTRO_DE_COSTO" table:style-name="ta4">
        <table:table-column table:style-name="co14" table:number-columns-repeated="3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3" table:default-cell-style-name="ce1"/>
        <table:table-column table:style-name="co41" table:default-cell-style-name="ce1" table:visibility="collapse"/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14" table:number-columns-repeated="16372" table:default-cell-style-name="ce1"/>
        <table:table-row table:style-name="ro1">
          <table:table-cell/>
          <table:table-cell office:value-type="string" table:number-columns-spanned="11" table:number-rows-spanned="1" table:style-name="ce52">
            <text:p>MINISTERIO DE CIENCIA, INNOVACIÓN, TECNOLOGÍA Y TELECOMUNICACIONES</text:p>
          </table:table-cell>
          <table:covered-table-cell table:number-columns-repeated="10"/>
          <table:table-cell table:number-columns-repeated="4" table:style-name="ce23"/>
          <table:table-cell table:number-columns-repeated="16368"/>
        </table:table-row>
        <table:table-row table:style-name="ro1">
          <table:table-cell/>
          <table:table-cell office:value-type="string" table:number-columns-spanned="11" table:number-rows-spanned="1" table:style-name="ce52">
            <text:p>EJECUCIÓN POR CENTRO DE COSTO - <text:s/>2026</text:p>
          </table:table-cell>
          <table:covered-table-cell table:number-columns-repeated="10"/>
          <table:table-cell table:number-columns-repeated="4" table:style-name="ce23"/>
          <table:table-cell table:number-columns-repeated="16368"/>
        </table:table-row>
        <table:table-row table:style-name="ro1">
          <table:table-cell/>
          <table:table-cell office:value-type="string" table:number-columns-spanned="11" table:number-rows-spanned="1" table:style-name="ce52">
            <text:p>AL 30/06/2026</text:p>
          </table:table-cell>
          <table:covered-table-cell table:number-columns-repeated="10"/>
          <table:table-cell table:number-columns-repeated="4" table:style-name="ce23"/>
          <table:table-cell table:number-columns-repeated="16368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/>
          <table:table-cell table:number-columns-repeated="4" table:style-name="ce1"/>
          <table:table-cell office:value-type="string" table:style-name="ce25">
            <text:p>Etiquetas de fila</text:p>
          </table:table-cell>
          <table:table-cell office:value-type="string" table:style-name="ce24">
            <text:p>Total Presupuesto.</text:p>
          </table:table-cell>
          <table:table-cell office:value-type="string" table:style-name="ce24">
            <text:p>Disponible.</text:p>
          </table:table-cell>
          <table:table-cell office:value-type="string" table:style-name="ce24">
            <text:p>% Ejecución</text:p>
          </table:table-cell>
          <table:table-cell office:value-type="string" table:style-name="ce48">
            <text:p>Ejecución</text:p>
          </table:table-cell>
          <table:table-cell table:number-columns-repeated="16374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Comunicación Institucional</text:p>
          </table:table-cell>
          <table:table-cell office:value-type="float" office:value="48638266" table:style-name="ce8">
            <text:p>48,638,266.00</text:p>
          </table:table-cell>
          <table:table-cell office:value-type="float" office:value="29294277.07" table:style-name="ce8">
            <text:p>29,294,277.07</text:p>
          </table:table-cell>
          <table:table-cell office:value-type="percentage" office:value="0.38743134736752333" table:style-name="ce9">
            <text:p>38.74%</text:p>
          </table:table-cell>
          <table:table-cell office:value-type="percentage" office:value="0.39771131910829222" table:style-name="ce9">
            <text:p>39.77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Cooperación Internacional</text:p>
          </table:table-cell>
          <table:table-cell office:value-type="float" office:value="4000000" table:style-name="ce8">
            <text:p>4,000,000.00</text:p>
          </table:table-cell>
          <table:table-cell office:value-type="float" office:value="2197781.42" table:style-name="ce8">
            <text:p>2,197,781.42</text:p>
          </table:table-cell>
          <table:table-cell office:value-type="percentage" office:value="0.45055464500000003" table:style-name="ce9">
            <text:p>45.06%</text:p>
          </table:table-cell>
          <table:table-cell office:value-type="percentage" office:value="0.45055464500000003" table:style-name="ce9">
            <text:p>45.06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epartamento de Certificadores de Firma Digital</text:p>
          </table:table-cell>
          <table:table-cell office:value-type="float" office:value="4591000" table:style-name="ce8">
            <text:p>4,591,000.00</text:p>
          </table:table-cell>
          <table:table-cell office:value-type="float" office:value="1300000" table:style-name="ce8">
            <text:p>1,300,000.00</text:p>
          </table:table-cell>
          <table:table-cell office:value-type="percentage" office:value="0" table:style-name="ce9">
            <text:p>0.00%</text:p>
          </table:table-cell>
          <table:table-cell office:value-type="percentage" office:value="0.71683729035068611" table:style-name="ce9">
            <text:p>71.68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epartamento de Innovación Jefatura.</text:p>
          </table:table-cell>
          <table:table-cell office:value-type="float" office:value="36472628.719999999" table:style-name="ce8">
            <text:p>36,472,628.72</text:p>
          </table:table-cell>
          <table:table-cell office:value-type="float" office:value="0" table:style-name="ce8">
            <text:p>0.00</text:p>
          </table:table-cell>
          <table:table-cell office:value-type="percentage" office:value="1" table:style-name="ce9">
            <text:p>100.00%</text:p>
          </table:table-cell>
          <table:table-cell office:value-type="percentage" office:value="1" table:style-name="ce9">
            <text:p>100.00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epartamento de Investigación en Ciencia y Tecnología Jefatura.</text:p>
          </table:table-cell>
          <table:table-cell office:value-type="float" office:value="71647975" table:style-name="ce8">
            <text:p>71,647,975.00</text:p>
          </table:table-cell>
          <table:table-cell office:value-type="float" office:value="51647975.039999999" table:style-name="ce8">
            <text:p>51,647,975.04</text:p>
          </table:table-cell>
          <table:table-cell office:value-type="percentage" office:value="0.27914257116129243" table:style-name="ce9">
            <text:p>27.91%</text:p>
          </table:table-cell>
          <table:table-cell office:value-type="percentage" office:value="0.27914257116129243" table:style-name="ce9">
            <text:p>27.91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epartamento de Recursos Humanos</text:p>
          </table:table-cell>
          <table:table-cell office:value-type="float" office:value="3720672692" table:style-name="ce8">
            <text:p>3,720,672,692.00</text:p>
          </table:table-cell>
          <table:table-cell office:value-type="float" office:value="2976434731.0100002" table:style-name="ce8">
            <text:p>2,976,434,731.01</text:p>
          </table:table-cell>
          <table:table-cell office:value-type="percentage" office:value="0.19986653558345305" table:style-name="ce9">
            <text:p>19.99%</text:p>
          </table:table-cell>
          <table:table-cell office:value-type="percentage" office:value="0.20002779674498705" table:style-name="ce9">
            <text:p>20.00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epartamento de Servicios Generales Jefatura.</text:p>
          </table:table-cell>
          <table:table-cell office:value-type="float" office:value="770234664" table:style-name="ce8">
            <text:p>770,234,664.00</text:p>
          </table:table-cell>
          <table:table-cell office:value-type="float" office:value="377446371.04000002" table:style-name="ce8">
            <text:p>377,446,371.04</text:p>
          </table:table-cell>
          <table:table-cell office:value-type="percentage" office:value="0.50163516525400098" table:style-name="ce9">
            <text:p>50.16%</text:p>
          </table:table-cell>
          <table:table-cell office:value-type="percentage" office:value="0.5099592517949828" table:style-name="ce9">
            <text:p>51.00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epartamento Proveeduría</text:p>
          </table:table-cell>
          <table:table-cell office:value-type="float" office:value="6282000" table:style-name="ce8">
            <text:p>6,282,000.00</text:p>
          </table:table-cell>
          <table:table-cell office:value-type="float" office:value="3376434.1500000004" table:style-name="ce8">
            <text:p>3,376,434.15</text:p>
          </table:table-cell>
          <table:table-cell office:value-type="percentage" office:value="0.46252242120343834" table:style-name="ce9">
            <text:p>46.25%</text:p>
          </table:table-cell>
          <table:table-cell office:value-type="percentage" office:value="0.46252242120343834" table:style-name="ce9">
            <text:p>46.25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irección Administrativa Financiera Jefatura</text:p>
          </table:table-cell>
          <table:table-cell office:value-type="float" office:value="1992322572" table:style-name="ce8">
            <text:p>1,992,322,572.00</text:p>
          </table:table-cell>
          <table:table-cell office:value-type="float" office:value="1081275907.0599999" table:style-name="ce8">
            <text:p>1,081,275,907.06</text:p>
          </table:table-cell>
          <table:table-cell office:value-type="percentage" office:value="0.45622731615570938" table:style-name="ce9">
            <text:p>45.62%</text:p>
          </table:table-cell>
          <table:table-cell office:value-type="percentage" office:value="0.45727869459685067" table:style-name="ce9">
            <text:p>45.73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/>
          <table:table-cell table:number-columns-repeated="4" table:style-name="ce1"/>
          <table:table-cell office:value-type="string" table:style-name="ce7">
            <text:p>Dirección de Gobernanza Digital y Certificadores de Firma Digital Jefatura</text:p>
          </table:table-cell>
          <table:table-cell office:value-type="float" office:value="137420679.49000001" table:style-name="ce8">
            <text:p>137,420,679.49</text:p>
          </table:table-cell>
          <table:table-cell office:value-type="float" office:value="674218" table:style-name="ce8">
            <text:p>674,218.00</text:p>
          </table:table-cell>
          <table:table-cell office:value-type="percentage" office:value="0.99509376607289257" table:style-name="ce9">
            <text:p>99.51%</text:p>
          </table:table-cell>
          <table:table-cell office:value-type="percentage" office:value="0.99509376607289257" table:style-name="ce9">
            <text:p>99.51%</text:p>
          </table:table-cell>
          <table:table-cell table:style-name="ce47"/>
          <table:table-cell table:number-columns-repeated="16373" table:style-name="ce1"/>
        </table:table-row>
        <table:table-row table:style-name="ro2">
          <table:table-cell table:number-columns-repeated="5"/>
          <table:table-cell office:value-type="string" table:style-name="ce7">
            <text:p>Dirección Investigación, Desarrollo e Innovación Jefatura .</text:p>
          </table:table-cell>
          <table:table-cell office:value-type="float" office:value="75009147.379999995" table:style-name="ce8">
            <text:p>75,009,147.38</text:p>
          </table:table-cell>
          <table:table-cell office:value-type="float" office:value="1353454.54" table:style-name="ce8">
            <text:p>1,353,454.54</text:p>
          </table:table-cell>
          <table:table-cell office:value-type="percentage" office:value="0.90998929762798231" table:style-name="ce9">
            <text:p>91.00%</text:p>
          </table:table-cell>
          <table:table-cell office:value-type="percentage" office:value="0.98195614018723154" table:style-name="ce9">
            <text:p>98.20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Evaluación y seguimiento de Proyectos</text:p>
          </table:table-cell>
          <table:table-cell office:value-type="float" office:value="2878530072" table:style-name="ce8">
            <text:p>2,878,530,072.00</text:p>
          </table:table-cell>
          <table:table-cell office:value-type="float" office:value="1816065683" table:style-name="ce8">
            <text:p>1,816,065,683.00</text:p>
          </table:table-cell>
          <table:table-cell office:value-type="percentage" office:value="0.26118900938826117" table:style-name="ce9">
            <text:p>26.12%</text:p>
          </table:table-cell>
          <table:table-cell office:value-type="percentage" office:value="0.3690996315566718" table:style-name="ce9">
            <text:p>36.91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Secretaría Planificación Institucional y Sectorial Jefatura</text:p>
          </table:table-cell>
          <table:table-cell office:value-type="float" office:value="45000000" table:style-name="ce8">
            <text:p>45,000,000.00</text:p>
          </table:table-cell>
          <table:table-cell office:value-type="float" office:value="0.06" table:style-name="ce8">
            <text:p>0.06</text:p>
          </table:table-cell>
          <table:table-cell office:value-type="percentage" office:value="0.99999999866666667" table:style-name="ce9">
            <text:p>100.00%</text:p>
          </table:table-cell>
          <table:table-cell office:value-type="percentage" office:value="0.99999999866666667" table:style-name="ce9">
            <text:p>100.00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Servicios Tecnológicos</text:p>
          </table:table-cell>
          <table:table-cell office:value-type="float" office:value="308245832" table:style-name="ce8">
            <text:p>308,245,832.00</text:p>
          </table:table-cell>
          <table:table-cell office:value-type="float" office:value="197213753.65000001" table:style-name="ce8">
            <text:p>197,213,753.65</text:p>
          </table:table-cell>
          <table:table-cell office:value-type="percentage" office:value="0.20251577825065289" table:style-name="ce9">
            <text:p>20.25%</text:p>
          </table:table-cell>
          <table:table-cell office:value-type="percentage" office:value="0.36020626014498713" table:style-name="ce9">
            <text:p>36.02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Unidad de Archivo Institucional.</text:p>
          </table:table-cell>
          <table:table-cell office:value-type="float" office:value="15004600" table:style-name="ce8">
            <text:p>15,004,600.00</text:p>
          </table:table-cell>
          <table:table-cell office:value-type="float" office:value="62100" table:style-name="ce8">
            <text:p>62,100.00</text:p>
          </table:table-cell>
          <table:table-cell office:value-type="percentage" office:value="0.99586126921077534" table:style-name="ce9">
            <text:p>99.59%</text:p>
          </table:table-cell>
          <table:table-cell office:value-type="percentage" office:value="0.99586126921077534" table:style-name="ce9">
            <text:p>99.59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Departamento de Promoción Social de la Ciencia, Tecnología e Innovación Jefatura .</text:p>
          </table:table-cell>
          <table:table-cell office:value-type="float" office:value="56678062.899999999" table:style-name="ce8">
            <text:p>56,678,062.90</text:p>
          </table:table-cell>
          <table:table-cell office:value-type="float" office:value="17739722.989999998" table:style-name="ce8">
            <text:p>17,739,722.99</text:p>
          </table:table-cell>
          <table:table-cell office:value-type="percentage" office:value="0.45418902628021895" table:style-name="ce9">
            <text:p>45.42%</text:p>
          </table:table-cell>
          <table:table-cell office:value-type="percentage" office:value="0.6870090105002512" table:style-name="ce9">
            <text:p>68.70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Departamento de Alfabetización Digital <text:s/>Jefatura .</text:p>
          </table:table-cell>
          <table:table-cell office:value-type="float" office:value="47583250" table:style-name="ce8">
            <text:p>47,583,250.00</text:p>
          </table:table-cell>
          <table:table-cell office:value-type="float" office:value="44632791.75" table:style-name="ce8">
            <text:p>44,632,791.75</text:p>
          </table:table-cell>
          <table:table-cell office:value-type="percentage" office:value="6.2006236438242449E-2" table:style-name="ce9">
            <text:p>6.20%</text:p>
          </table:table-cell>
          <table:table-cell office:value-type="percentage" office:value="6.2006236438242449E-2" table:style-name="ce9">
            <text:p>6.20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Auditoría Interna</text:p>
          </table:table-cell>
          <table:table-cell office:value-type="float" office:value="4553900" table:style-name="ce8">
            <text:p>4,553,900.00</text:p>
          </table:table-cell>
          <table:table-cell office:value-type="float" office:value="0" table:style-name="ce8">
            <text:p>0.00</text:p>
          </table:table-cell>
          <table:table-cell office:value-type="percentage" office:value="0" table:style-name="ce9">
            <text:p>0.00%</text:p>
          </table:table-cell>
          <table:table-cell office:value-type="percentage" office:value="1" table:style-name="ce9">
            <text:p>100.00%</text:p>
          </table:table-cell>
          <table:table-cell table:style-name="ce47"/>
          <table:table-cell table:number-columns-repeated="16373"/>
        </table:table-row>
        <table:table-row table:style-name="ro2">
          <table:table-cell table:number-columns-repeated="5"/>
          <table:table-cell office:value-type="string" table:style-name="ce7">
            <text:p>Agencia Nacional de Gobierno Digital Jefatura <text:s/>.</text:p>
          </table:table-cell>
          <table:table-cell office:value-type="float" office:value="50112658.509999998" table:style-name="ce8">
            <text:p>50,112,658.51</text:p>
          </table:table-cell>
          <table:table-cell office:value-type="float" office:value="38947682.950000003" table:style-name="ce8">
            <text:p>38,947,682.95</text:p>
          </table:table-cell>
          <table:table-cell office:value-type="percentage" office:value="0.22279751048873261" table:style-name="ce9">
            <text:p>22.28%</text:p>
          </table:table-cell>
          <table:table-cell office:value-type="percentage" office:value="0.2227975104887325" table:style-name="ce9">
            <text:p>22.28%</text:p>
          </table:table-cell>
          <table:table-cell table:number-columns-repeated="16374" table:style-name="ce1"/>
        </table:table-row>
        <table:table-row table:style-name="ro2">
          <table:table-cell table:number-columns-repeated="5"/>
          <table:table-cell office:value-type="string" table:style-name="ce7">
            <text:p>Total general</text:p>
          </table:table-cell>
          <table:table-cell office:value-type="float" office:value="10273000000" table:style-name="ce8">
            <text:p>10,273,000,000.00</text:p>
          </table:table-cell>
          <table:table-cell office:value-type="float" office:value="6639662883.7300005" table:style-name="ce8">
            <text:p>6,639,662,883.73</text:p>
          </table:table-cell>
          <table:table-cell office:value-type="percentage" office:value="0.31520107751095106" table:style-name="ce9">
            <text:p>31.52%</text:p>
          </table:table-cell>
          <table:table-cell office:value-type="percentage" office:value="0.35367829419546387" table:style-name="ce9">
            <text:p>35.37%</text:p>
          </table:table-cell>
          <table:table-cell table:number-columns-repeated="16374" table:style-name="ce1"/>
        </table:table-row>
        <table:table-row table:number-rows-repeated="17" table:style-name="ro2">
          <table:table-cell table:number-columns-repeated="16384"/>
        </table:table-row>
        <table:table-row table:style-name="ro11">
          <table:table-cell table:number-columns-repeated="16384"/>
        </table:table-row>
        <table:table-row table:style-name="ro2">
          <table:table-cell table:style-name="ce1"/>
          <table:table-cell table:number-columns-repeated="16383"/>
        </table:table-row>
        <table:table-row table:number-rows-repeated="1048531" table:style-name="ro2">
          <table:table-cell table:number-columns-repeated="16384"/>
        </table:table-row>
      </table:table>
      <table:table table:name="Hoja2" table:style-name="ta5">
        <table:table-column table:style-name="co14" table:number-columns-repeated="6" table:default-cell-style-name="ce1"/>
        <table:table-column table:style-name="co45" table:number-columns-repeated="6" table:default-cell-style-name="ce1"/>
        <table:table-column table:style-name="co14" table:number-columns-repeated="16372" table:default-cell-style-name="ce1"/>
        <table:table-row table:number-rows-repeated="12" table:style-name="ro2">
          <table:table-cell table:number-columns-repeated="16384"/>
        </table:table-row>
        <table:table-row table:style-name="ro2">
          <table:table-cell table:number-columns-repeated="6"/>
          <table:table-cell office:value-type="string" table:style-name="ce45">
            <text:p>t.presupuesto</text:p>
          </table:table-cell>
          <table:table-cell office:value-type="string" table:style-name="ce45">
            <text:p>disponible</text:p>
          </table:table-cell>
          <table:table-cell office:value-type="string" table:style-name="ce45">
            <text:p>saldos del comprometido</text:p>
          </table:table-cell>
          <table:table-cell table:style-name="ce1"/>
          <table:table-cell office:value-type="string" table:style-name="ce45">
            <text:p>total presupuesto</text:p>
          </table:table-cell>
          <table:table-cell table:style-name="ce45"/>
          <table:table-cell table:number-columns-repeated="16372"/>
        </table:table-row>
        <table:table-row table:style-name="ro2">
          <table:table-cell table:number-columns-repeated="6"/>
          <table:table-cell table:number-columns-repeated="6" table:style-name="ce45"/>
          <table:table-cell table:number-columns-repeated="16372"/>
        </table:table-row>
        <table:table-row table:style-name="ro2">
          <table:table-cell table:number-columns-repeated="6"/>
          <table:table-cell office:value-type="float" office:value="4553900" table:style-name="ce45">
            <text:p><text:s/>4,553,900.00<text:s/></text:p>
          </table:table-cell>
          <table:table-cell office:value-type="float" office:value="0" table:style-name="ce45">
            <text:p><text:s/>-<text:s text:c="3"/></text:p>
          </table:table-cell>
          <table:table-cell office:value-type="float" office:value="0" table:style-name="ce45">
            <text:p><text:s/>-<text:s text:c="3"/></text:p>
          </table:table-cell>
          <table:table-cell office:value-type="float" office:value="4553900" table:formula="of:=+[.G15]-[.H15]-[.I15]" table:style-name="ce45">
            <text:p><text:s/>4,553,900.00<text:s/></text:p>
          </table:table-cell>
          <table:table-cell office:value-type="float" office:value="4553900" table:formula="of:=+[.G15]" table:style-name="ce45">
            <text:p><text:s/>4,553,900.00<text:s/></text:p>
          </table:table-cell>
          <table:table-cell office:value-type="float" office:value="100" table:formula="of:=(+[.J15]/[.K15])*100" table:style-name="ce45">
            <text:p><text:s/>100.00<text:s/></text:p>
          </table:table-cell>
          <table:table-cell table:number-columns-repeated="16372"/>
        </table:table-row>
        <table:table-row table:style-name="ro2">
          <table:table-cell table:number-columns-repeated="6"/>
          <table:table-cell table:number-columns-repeated="4" table:style-name="ce45"/>
          <table:table-cell office:value-type="float" office:value="0" table:formula="of:=+[.G16]" table:style-name="ce45">
            <text:p><text:s/>-<text:s text:c="3"/></text:p>
          </table:table-cell>
          <table:table-cell office:value-type="error" office:string-value="#DIV/0!" table:formula="of:=(+[.J16]/[.K16])*100" table:style-name="ce45">
            <text:p><text:s/>#¡DIV/0!<text:s/></text:p>
          </table:table-cell>
          <table:table-cell table:number-columns-repeated="16372"/>
        </table:table-row>
        <table:table-row table:style-name="ro2">
          <table:table-cell table:number-columns-repeated="6"/>
          <table:table-cell office:value-type="float" office:value="5172000" table:style-name="ce45">
            <text:p><text:s/>5,172,000.00<text:s/></text:p>
          </table:table-cell>
          <table:table-cell office:value-type="float" office:value="2371419.16" table:style-name="ce45">
            <text:p><text:s/>2,371,419.16<text:s/></text:p>
          </table:table-cell>
          <table:table-cell office:value-type="float" office:value="2427897.2999999998" table:formula="of:=+[.I22]" table:style-name="ce45">
            <text:p><text:s/>2,427,897.30<text:s/></text:p>
          </table:table-cell>
          <table:table-cell office:value-type="float" office:value="372683.54000000004" table:formula="of:=+[.G17]-[.H17]-[.I17]" table:style-name="ce50">
            <text:p><text:s/>372,683.54<text:s/></text:p>
          </table:table-cell>
          <table:table-cell office:value-type="float" office:value="5172000" table:formula="of:=+[.G17]" table:style-name="ce45">
            <text:p><text:s/>5,172,000.00<text:s/></text:p>
          </table:table-cell>
          <table:table-cell office:value-type="float" office:value="7.2057915699922662E-2" table:formula="of:=+[.J17]/[.K17]" table:style-name="ce45">
            <text:p><text:s/>0.07<text:s/></text:p>
          </table:table-cell>
          <table:table-cell office:value-type="float" office:value="7.2057915699922663" table:formula="of:=+[.L17]*100" table:style-name="ce1">
            <text:p>7.20579157</text:p>
          </table:table-cell>
          <table:table-cell table:number-columns-repeated="16371"/>
        </table:table-row>
        <table:table-row table:style-name="ro2">
          <table:table-cell table:number-columns-repeated="6"/>
          <table:table-cell table:number-columns-repeated="6" table:style-name="ce45"/>
          <table:table-cell table:number-columns-repeated="16372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6"/>
          <table:table-cell table:number-columns-repeated="2" table:style-name="ce1"/>
          <table:table-cell office:value-type="float" office:value="2066815.22" table:style-name="ce1">
            <text:p>2066815.22</text:p>
          </table:table-cell>
          <table:table-cell table:number-columns-repeated="16375" table:style-name="ce1"/>
        </table:table-row>
        <table:table-row table:style-name="ro2">
          <table:table-cell table:number-columns-repeated="6"/>
          <table:table-cell table:number-columns-repeated="2" table:style-name="ce1"/>
          <table:table-cell office:value-type="float" office:value="361082.08" table:style-name="ce1">
            <text:p>361082.08</text:p>
          </table:table-cell>
          <table:table-cell table:number-columns-repeated="16375" table:style-name="ce1"/>
        </table:table-row>
        <table:table-row table:style-name="ro2">
          <table:table-cell table:number-columns-repeated="6"/>
          <table:table-cell table:number-columns-repeated="2" table:style-name="ce1"/>
          <table:table-cell office:value-type="float" office:value="2427897.2999999998" table:formula="of:=SUM([.I20:.I21])" table:style-name="ce1">
            <text:p>2427897.3</text:p>
          </table:table-cell>
          <table:table-cell table:number-columns-repeated="16375" table:style-name="ce1"/>
        </table:table-row>
        <table:table-row table:number-rows-repeated="1048554" table:style-name="ro2">
          <table:table-cell table:number-columns-repeated="16384"/>
        </table:table-row>
      </table:table>
      <table:table table:name="BD_SYGA" table:style-name="ta5">
        <table:table-column table:style-name="co46" table:default-cell-style-name="ce1"/>
        <table:table-column table:style-name="co47" table:default-cell-style-name="ce1"/>
        <table:table-column table:style-name="co48" table:number-columns-repeated="2" table:default-cell-style-name="ce1"/>
        <table:table-column table:style-name="co14" table:default-cell-style-name="ce1"/>
        <table:table-column table:style-name="co49" table:default-cell-style-name="ce1"/>
        <table:table-column table:style-name="co50" table:default-cell-style-name="ce1"/>
        <table:table-column table:style-name="co17" table:default-cell-style-name="ce1"/>
        <table:table-column table:style-name="co51" table:default-cell-style-name="ce1"/>
        <table:table-column table:style-name="co52" table:default-cell-style-name="ce1"/>
        <table:table-column table:style-name="co53" table:default-cell-style-name="ce1"/>
        <table:table-column table:style-name="co32" table:default-cell-style-name="ce1"/>
        <table:table-column table:style-name="co54" table:number-columns-repeated="2" table:default-cell-style-name="ce1"/>
        <table:table-column table:style-name="co55" table:default-cell-style-name="ce1"/>
        <table:table-column table:style-name="co56" table:default-cell-style-name="ce1"/>
        <table:table-column table:style-name="co14" table:number-columns-repeated="16368" table:default-cell-style-name="ce1"/>
        <table:table-row table:style-name="ro2">
          <table:table-cell office:value-type="string" table:style-name="ce2">
            <text:p>Código</text:p>
          </table:table-cell>
          <table:table-cell office:value-type="string" table:style-name="ce2">
            <text:p>Subpartida</text:p>
          </table:table-cell>
          <table:table-cell office:value-type="string" table:style-name="ce2">
            <text:p><text:s/>Indicador</text:p>
          </table:table-cell>
          <table:table-cell office:value-type="string" table:style-name="ce2">
            <text:p>Actividad</text:p>
          </table:table-cell>
          <table:table-cell office:value-type="string" table:style-name="ce2">
            <text:p>Centro de Costo</text:p>
          </table:table-cell>
          <table:table-cell office:value-type="string" table:style-name="ce2">
            <text:p>Presupuesto Ordinario</text:p>
          </table:table-cell>
          <table:table-cell office:value-type="string" table:style-name="ce2">
            <text:p>Modificaciones</text:p>
          </table:table-cell>
          <table:table-cell office:value-type="string" table:style-name="ce2">
            <text:p>Modificaciones Locales</text:p>
          </table:table-cell>
          <table:table-cell office:value-type="string" table:style-name="ce2">
            <text:p>Modificaciones Reprogramación</text:p>
          </table:table-cell>
          <table:table-cell office:value-type="string" table:style-name="ce2">
            <text:p>Total Presupuesto</text:p>
          </table:table-cell>
          <table:table-cell office:value-type="string" table:style-name="ce2">
            <text:p>Compromiso Provisional</text:p>
          </table:table-cell>
          <table:table-cell office:value-type="string" table:style-name="ce2">
            <text:p>Compromiso Definitivo</text:p>
          </table:table-cell>
          <table:table-cell office:value-type="string" table:style-name="ce2">
            <text:p>Modificación en Tránsito</text:p>
          </table:table-cell>
          <table:table-cell office:value-type="string" table:style-name="ce2">
            <text:p>Gasto Real</text:p>
          </table:table-cell>
          <table:table-cell office:value-type="string" table:style-name="ce2">
            <text:p>Disponible</text:p>
          </table:table-cell>
          <table:table-cell office:value-type="string" table:style-name="ce2">
            <text:p>Porcentaje Ejecución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101-001-1111-1160-<text:s text:c="3"/></text:p>
          </table:table-cell>
          <table:table-cell office:value-type="string" table:style-name="ce2">
            <text:p>SUELDOS PARA CARGOS FIJ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2126201452" table:style-name="ce39">
            <text:p>2,126,201,452.00</text:p>
          </table:table-cell>
          <table:table-cell office:value-type="float" office:value="5275850" table:style-name="ce39">
            <text:p>5,275,85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131477302" table:style-name="ce39">
            <text:p>2,131,477,30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131477302" table:style-name="ce39">
            <text:p>2,131,477,302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101-001-1111-1160-<text:s text:c="3"/></text:p>
          </table:table-cell>
          <table:table-cell office:value-type="string" table:style-name="ce2">
            <text:p>SUELDOS PARA CARGOS FIJ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489008284" table:style-name="ce39">
            <text:p>1,489,008,28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89008284" table:style-name="ce39">
            <text:p>1,489,008,28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-61145748" table:style-name="ce39">
            <text:p>-61,145,748.00</text:p>
          </table:table-cell>
          <table:table-cell office:value-type="float" office:value="0" table:style-name="ce2">
            <text:p>0</text:p>
          </table:table-cell>
          <table:table-cell office:value-type="float" office:value="1427862536" table:style-name="ce39">
            <text:p>1,427,862,536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105-001-1111-1160-<text:s text:c="3"/></text:p>
          </table:table-cell>
          <table:table-cell office:value-type="string" table:style-name="ce2">
            <text:p>SUPLENCIA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0" table:style-name="ce2">
            <text:p>0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201-001-1111-1160-<text:s text:c="3"/></text:p>
          </table:table-cell>
          <table:table-cell office:value-type="string" table:style-name="ce2">
            <text:p>TIEMPO EXTRAORDINARIO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01-001-1111-1160-<text:s text:c="3"/></text:p>
          </table:table-cell>
          <table:table-cell office:value-type="string" table:style-name="ce2">
            <text:p>RETRIBUCIÓN POR AÑOS SERVID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54315104" table:style-name="ce39">
            <text:p>154,315,10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4315104" table:style-name="ce39">
            <text:p>154,315,10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4315104" table:style-name="ce39">
            <text:p>154,315,104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02-001-1111-1160-<text:s text:c="3"/></text:p>
          </table:table-cell>
          <table:table-cell office:value-type="string" table:style-name="ce2">
            <text:p>RESTRICCIÓN AL EJERCICIO LIBERAL DE LA PROFES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98381030" table:style-name="ce39">
            <text:p>198,381,03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98381030" table:style-name="ce39">
            <text:p>198,381,03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98381030" table:style-name="ce39">
            <text:p>198,381,03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03-001-1111-1160-<text:s text:c="3"/></text:p>
          </table:table-cell>
          <table:table-cell office:value-type="string" table:style-name="ce2">
            <text:p>DECIMOTERCER M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223799618" table:style-name="ce39">
            <text:p>223,799,61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23799618" table:style-name="ce39">
            <text:p>223,799,61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23799618" table:style-name="ce39">
            <text:p>223,799,618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03-001-1111-1160-<text:s text:c="3"/></text:p>
          </table:table-cell>
          <table:table-cell office:value-type="string" table:style-name="ce2">
            <text:p>DECIMOTERCER M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34902656" table:style-name="ce39">
            <text:p>134,902,65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4902656" table:style-name="ce39">
            <text:p>134,902,65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-5095480" table:style-name="ce39">
            <text:p>-5,095,480.00</text:p>
          </table:table-cell>
          <table:table-cell office:value-type="float" office:value="0" table:style-name="ce2">
            <text:p>0</text:p>
          </table:table-cell>
          <table:table-cell office:value-type="float" office:value="129807176" table:style-name="ce39">
            <text:p>129,807,176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04-001-1111-1160-<text:s text:c="3"/></text:p>
          </table:table-cell>
          <table:table-cell office:value-type="string" table:style-name="ce2">
            <text:p>SALARIO ESCOLAR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87024484" table:style-name="ce39">
            <text:p>187,024,484.00</text:p>
          </table:table-cell>
          <table:table-cell office:value-type="float" office:value="-10275850" table:style-name="ce39">
            <text:p>-10,275,85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76748634" table:style-name="ce39">
            <text:p>176,748,63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00000" table:style-name="ce39">
            <text:p>600,000.00</text:p>
          </table:table-cell>
          <table:table-cell office:value-type="float" office:value="0" table:style-name="ce2">
            <text:p>0</text:p>
          </table:table-cell>
          <table:table-cell office:value-type="float" office:value="176748634" table:style-name="ce39">
            <text:p>176,748,634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04-001-1111-1160-<text:s text:c="3"/></text:p>
          </table:table-cell>
          <table:table-cell office:value-type="string" table:style-name="ce2">
            <text:p>SALARIO ESCOLAR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24369589" table:style-name="ce39">
            <text:p>124,369,58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4369589" table:style-name="ce39">
            <text:p>124,369,58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4369589" table:style-name="ce39">
            <text:p>124,369,589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399-001-1111-1160-<text:s text:c="3"/></text:p>
          </table:table-cell>
          <table:table-cell office:value-type="string" table:style-name="ce2">
            <text:p>OTROS INCENTIVOS SALARI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47173842" table:style-name="ce39">
            <text:p>47,173,84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7173842" table:style-name="ce39">
            <text:p>47,173,84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7173842" table:style-name="ce39">
            <text:p>47,173,842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401-001-1112-1160-200</text:p>
          </table:table-cell>
          <table:table-cell office:value-type="string" table:style-name="ce2">
            <text:p>CONTRIBUCIÓN PATRONAL SEGURO DE SALUD DE LA C.C.S.S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252348872" table:style-name="ce39">
            <text:p>252,348,87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2348872" table:style-name="ce39">
            <text:p>252,348,872.00</text:p>
          </table:table-cell>
          <table:table-cell office:value-type="float" office:value="0" table:style-name="ce2">
            <text:p>0</text:p>
          </table:table-cell>
          <table:table-cell office:value-type="float" office:value="252348872" table:style-name="ce39">
            <text:p>252,348,87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401-001-1112-1160-200</text:p>
          </table:table-cell>
          <table:table-cell office:value-type="string" table:style-name="ce2">
            <text:p>CONTRIBUCIÓN PATRONAL SEGURO DE SALUD DE LA C.C.S.S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49237453" table:style-name="ce39">
            <text:p>149,237,453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9237453" table:style-name="ce39">
            <text:p>149,237,453.00</text:p>
          </table:table-cell>
          <table:table-cell office:value-type="float" office:value="0" table:style-name="ce2">
            <text:p>0</text:p>
          </table:table-cell>
          <table:table-cell office:value-type="float" office:value="135000000" table:style-name="ce39">
            <text:p>135,000,000.00</text:p>
          </table:table-cell>
          <table:table-cell office:value-type="float" office:value="-5655983" table:style-name="ce39">
            <text:p>-5,655,983.00</text:p>
          </table:table-cell>
          <table:table-cell office:value-type="float" office:value="0" table:style-name="ce2">
            <text:p>0</text:p>
          </table:table-cell>
          <table:table-cell office:value-type="float" office:value="8581470" table:style-name="ce39">
            <text:p>8,581,470.00</text:p>
          </table:table-cell>
          <table:table-cell office:value-type="float" office:value="90.46" table:style-name="ce2">
            <text:p>90.4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405-001-1112-1160-200</text:p>
          </table:table-cell>
          <table:table-cell office:value-type="string" table:style-name="ce2">
            <text:p>CONTRIBUCIÓN PATRONAL AL BANCO POPULAR Y DE DESARROLLO COMUNAL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3640480" table:style-name="ce39">
            <text:p>13,640,48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640480" table:style-name="ce39">
            <text:p>13,640,480.00</text:p>
          </table:table-cell>
          <table:table-cell office:value-type="float" office:value="0" table:style-name="ce2">
            <text:p>0</text:p>
          </table:table-cell>
          <table:table-cell office:value-type="float" office:value="13640480" table:style-name="ce39">
            <text:p>13,640,48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405-001-1112-1160-200</text:p>
          </table:table-cell>
          <table:table-cell office:value-type="string" table:style-name="ce2">
            <text:p>CONTRIBUCIÓN PATRONAL AL BANCO POPULAR Y DE DESARROLLO COMUNAL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8066889" table:style-name="ce39">
            <text:p>8,066,88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066889" table:style-name="ce39">
            <text:p>8,066,889.00</text:p>
          </table:table-cell>
          <table:table-cell office:value-type="float" office:value="0" table:style-name="ce2">
            <text:p>0</text:p>
          </table:table-cell>
          <table:table-cell office:value-type="float" office:value="7500000" table:style-name="ce39">
            <text:p>7,500,000.00</text:p>
          </table:table-cell>
          <table:table-cell office:value-type="float" office:value="-305725" table:style-name="ce39">
            <text:p>-305,725.00</text:p>
          </table:table-cell>
          <table:table-cell office:value-type="float" office:value="0" table:style-name="ce2">
            <text:p>0</text:p>
          </table:table-cell>
          <table:table-cell office:value-type="float" office:value="261164" table:style-name="ce39">
            <text:p>261,164.00</text:p>
          </table:table-cell>
          <table:table-cell office:value-type="float" office:value="92.97" table:style-name="ce2">
            <text:p>92.9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1-001-1112-1160-200</text:p>
          </table:table-cell>
          <table:table-cell office:value-type="string" table:style-name="ce2">
            <text:p>CONTRIBUCIÓN PATRONAL SEGURO DE PENSIONES DE LA C.C.S.S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52227752" table:style-name="ce39">
            <text:p>152,227,75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2227752" table:style-name="ce39">
            <text:p>152,227,752.00</text:p>
          </table:table-cell>
          <table:table-cell office:value-type="float" office:value="0" table:style-name="ce2">
            <text:p>0</text:p>
          </table:table-cell>
          <table:table-cell office:value-type="float" office:value="152227752" table:style-name="ce39">
            <text:p>152,227,75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1-001-1112-1160-200</text:p>
          </table:table-cell>
          <table:table-cell office:value-type="string" table:style-name="ce2">
            <text:p>CONTRIBUCIÓN PATRONAL SEGURO DE PENSIONES DE LA C.C.S.S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90026485" table:style-name="ce39">
            <text:p>90,026,48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90026485" table:style-name="ce39">
            <text:p>90,026,485.00</text:p>
          </table:table-cell>
          <table:table-cell office:value-type="float" office:value="0" table:style-name="ce2">
            <text:p>0</text:p>
          </table:table-cell>
          <table:table-cell office:value-type="float" office:value="85000000" table:style-name="ce39">
            <text:p>85,000,000.00</text:p>
          </table:table-cell>
          <table:table-cell office:value-type="float" office:value="-3411933" table:style-name="ce39">
            <text:p>-3,411,933.00</text:p>
          </table:table-cell>
          <table:table-cell office:value-type="float" office:value="0" table:style-name="ce2">
            <text:p>0</text:p>
          </table:table-cell>
          <table:table-cell office:value-type="float" office:value="1614552" table:style-name="ce39">
            <text:p>1,614,552.00</text:p>
          </table:table-cell>
          <table:table-cell office:value-type="float" office:value="94.42" table:style-name="ce2">
            <text:p>94.42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2-001-1112-1160-200</text:p>
          </table:table-cell>
          <table:table-cell office:value-type="string" table:style-name="ce2">
            <text:p>APORTE PATRONAL AL RÉGIMEN OBLIGATORIO DE PENSIONES COMPLEMENTARIA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81842877" table:style-name="ce39">
            <text:p>81,842,877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1842877" table:style-name="ce39">
            <text:p>81,842,877.00</text:p>
          </table:table-cell>
          <table:table-cell office:value-type="float" office:value="0" table:style-name="ce2">
            <text:p>0</text:p>
          </table:table-cell>
          <table:table-cell office:value-type="float" office:value="81842877" table:style-name="ce39">
            <text:p>81,842,877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2-001-1112-1160-200</text:p>
          </table:table-cell>
          <table:table-cell office:value-type="string" table:style-name="ce2">
            <text:p>APORTE PATRONAL AL RÉGIMEN OBLIGATORIO DE PENSIONES COMPLEMENTARIA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48401336" table:style-name="ce39">
            <text:p>48,401,33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8401336" table:style-name="ce39">
            <text:p>48,401,336.00</text:p>
          </table:table-cell>
          <table:table-cell office:value-type="float" office:value="0" table:style-name="ce2">
            <text:p>0</text:p>
          </table:table-cell>
          <table:table-cell office:value-type="float" office:value="43000000" table:style-name="ce39">
            <text:p>43,000,000.00</text:p>
          </table:table-cell>
          <table:table-cell office:value-type="float" office:value="-1834373" table:style-name="ce39">
            <text:p>-1,834,373.00</text:p>
          </table:table-cell>
          <table:table-cell office:value-type="float" office:value="0" table:style-name="ce2">
            <text:p>0</text:p>
          </table:table-cell>
          <table:table-cell office:value-type="float" office:value="3566963" table:style-name="ce39">
            <text:p>3,566,963.00</text:p>
          </table:table-cell>
          <table:table-cell office:value-type="float" office:value="88.84" table:style-name="ce2">
            <text:p>88.84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3-001-1112-1160-200</text:p>
          </table:table-cell>
          <table:table-cell office:value-type="string" table:style-name="ce2">
            <text:p>APORTE PATRONAL AL FONDO DE CAPITALIZACIÓN LABORAL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40921439" table:style-name="ce39">
            <text:p>40,921,43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0921439" table:style-name="ce39">
            <text:p>40,921,439.00</text:p>
          </table:table-cell>
          <table:table-cell office:value-type="float" office:value="0" table:style-name="ce2">
            <text:p>0</text:p>
          </table:table-cell>
          <table:table-cell office:value-type="float" office:value="40921439" table:style-name="ce39">
            <text:p>40,921,43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3-001-1112-1160-200</text:p>
          </table:table-cell>
          <table:table-cell office:value-type="string" table:style-name="ce2">
            <text:p>APORTE PATRONAL AL FONDO DE CAPITALIZACIÓN LABORAL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4200668" table:style-name="ce39">
            <text:p>24,200,66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4200668" table:style-name="ce39">
            <text:p>24,200,668.00</text:p>
          </table:table-cell>
          <table:table-cell office:value-type="float" office:value="0" table:style-name="ce2">
            <text:p>0</text:p>
          </table:table-cell>
          <table:table-cell office:value-type="float" office:value="22000000" table:style-name="ce39">
            <text:p>22,000,000.00</text:p>
          </table:table-cell>
          <table:table-cell office:value-type="float" office:value="-917188" table:style-name="ce39">
            <text:p>-917,188.00</text:p>
          </table:table-cell>
          <table:table-cell office:value-type="float" office:value="0" table:style-name="ce2">
            <text:p>0</text:p>
          </table:table-cell>
          <table:table-cell office:value-type="float" office:value="1283480" table:style-name="ce39">
            <text:p>1,283,480.00</text:p>
          </table:table-cell>
          <table:table-cell office:value-type="float" office:value="90.91" table:style-name="ce2">
            <text:p>90.9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00505-001-1112-1160-200</text:p>
          </table:table-cell>
          <table:table-cell office:value-type="string" table:style-name="ce2">
            <text:p>ASOCIACION SOLIDARISTA DE EMPLEADOS DEL MINISTERIO DE CIENCIA Y TECNOLOGIA-ASEMICIT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25895658" table:style-name="ce39">
            <text:p>125,895,65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5895658" table:style-name="ce39">
            <text:p>125,895,658.00</text:p>
          </table:table-cell>
          <table:table-cell office:value-type="float" office:value="600000" table:style-name="ce39">
            <text:p>600,000.00</text:p>
          </table:table-cell>
          <table:table-cell office:value-type="float" office:value="73848844.180000007" table:style-name="ce39">
            <text:p>73,848,844.18</text:p>
          </table:table-cell>
          <table:table-cell office:value-type="float" office:value="-600000" table:style-name="ce39">
            <text:p>-600,000.00</text:p>
          </table:table-cell>
          <table:table-cell office:value-type="float" office:value="51446813.810000002" table:style-name="ce39">
            <text:p>51,446,813.81</text:p>
          </table:table-cell>
          <table:table-cell office:value-type="float" office:value="0.01" table:style-name="ce2">
            <text:p>0.01</text:p>
          </table:table-cell>
          <table:table-cell office:value-type="float" office:value="99.52" table:style-name="ce2">
            <text:p>99.52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101-001-1120-1160-<text:s text:c="3"/></text:p>
          </table:table-cell>
          <table:table-cell office:value-type="string" table:style-name="ce2">
            <text:p>ALQUILER DE EDIFICIOS, LOCALES Y TERREN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546109512" table:style-name="ce39">
            <text:p>546,109,51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46109512" table:style-name="ce39">
            <text:p>546,109,512.00</text:p>
          </table:table-cell>
          <table:table-cell office:value-type="float" office:value="0" table:style-name="ce2">
            <text:p>0</text:p>
          </table:table-cell>
          <table:table-cell office:value-type="float" office:value="273054755.04000002" table:style-name="ce39">
            <text:p>273,054,755.0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73054756.95999998" table:style-name="ce39">
            <text:p>273,054,756.96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102-001-1120-1160-<text:s text:c="3"/></text:p>
          </table:table-cell>
          <table:table-cell office:value-type="string" table:style-name="ce2">
            <text:p>ALQUILER DE MAQUINARIA, EQUIPO Y MIBILIARI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25225668" table:style-name="ce39">
            <text:p>25,225,66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225668" table:style-name="ce39">
            <text:p>25,225,668.00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10006359.68" table:style-name="ce39">
            <text:p>10,006,359.68</text:p>
          </table:table-cell>
          <table:table-cell office:value-type="float" office:value="-1000000" table:style-name="ce39">
            <text:p>-1,000,000.00</text:p>
          </table:table-cell>
          <table:table-cell office:value-type="float" office:value="0" table:style-name="ce2">
            <text:p>0</text:p>
          </table:table-cell>
          <table:table-cell office:value-type="float" office:value="14219308.32" table:style-name="ce39">
            <text:p>14,219,308.32</text:p>
          </table:table-cell>
          <table:table-cell office:value-type="float" office:value="39.67" table:style-name="ce2">
            <text:p>39.6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103-001-1120-1160-<text:s text:c="3"/></text:p>
          </table:table-cell>
          <table:table-cell office:value-type="string" table:style-name="ce2">
            <text:p>ALQUILER DE EQUIPO DE CÓMPUT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4250000" table:style-name="ce39">
            <text:p>4,2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250000" table:style-name="ce39">
            <text:p>4,250,000.00</text:p>
          </table:table-cell>
          <table:table-cell office:value-type="float" office:value="0" table:style-name="ce2">
            <text:p>0</text:p>
          </table:table-cell>
          <table:table-cell office:value-type="float" office:value="3332162.73" table:style-name="ce39">
            <text:p>3,332,162.7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917837.27" table:style-name="ce39">
            <text:p>917,837.27</text:p>
          </table:table-cell>
          <table:table-cell office:value-type="float" office:value="78.400000000000006" table:style-name="ce2">
            <text:p>78.4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201-001-1120-1160-<text:s text:c="3"/></text:p>
          </table:table-cell>
          <table:table-cell office:value-type="string" table:style-name="ce2">
            <text:p>SERVICIO DE AGUA Y ALCANTARILLADO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33894012" table:style-name="ce39">
            <text:p>33,894,012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3894012" table:style-name="ce39">
            <text:p>33,894,012.00</text:p>
          </table:table-cell>
          <table:table-cell office:value-type="float" office:value="3000000" table:style-name="ce39">
            <text:p>3,000,000.00</text:p>
          </table:table-cell>
          <table:table-cell office:value-type="float" office:value="13001772.91" table:style-name="ce39">
            <text:p>13,001,772.91</text:p>
          </table:table-cell>
          <table:table-cell office:value-type="float" office:value="-3000000" table:style-name="ce39">
            <text:p>-3,000,000.00</text:p>
          </table:table-cell>
          <table:table-cell office:value-type="float" office:value="4284620.09" table:style-name="ce39">
            <text:p>4,284,620.09</text:p>
          </table:table-cell>
          <table:table-cell office:value-type="float" office:value="13607619" table:style-name="ce39">
            <text:p>13,607,619.00</text:p>
          </table:table-cell>
          <table:table-cell office:value-type="float" office:value="51" table:style-name="ce2">
            <text:p>5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202-001-1120-1160-<text:s text:c="3"/></text:p>
          </table:table-cell>
          <table:table-cell office:value-type="string" table:style-name="ce2">
            <text:p>SERVICIO DE ENERGÍA ELÉCTRICA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25724136" table:style-name="ce39">
            <text:p>25,724,13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724136" table:style-name="ce39">
            <text:p>25,724,136.00</text:p>
          </table:table-cell>
          <table:table-cell office:value-type="float" office:value="700000" table:style-name="ce39">
            <text:p>700,000.00</text:p>
          </table:table-cell>
          <table:table-cell office:value-type="float" office:value="4668117.1500000004" table:style-name="ce39">
            <text:p>4,668,117.15</text:p>
          </table:table-cell>
          <table:table-cell office:value-type="float" office:value="-700000" table:style-name="ce39">
            <text:p>-700,000.00</text:p>
          </table:table-cell>
          <table:table-cell office:value-type="float" office:value="8193950.8499999996" table:style-name="ce39">
            <text:p>8,193,950.85</text:p>
          </table:table-cell>
          <table:table-cell office:value-type="float" office:value="12162068" table:style-name="ce39">
            <text:p>12,162,068.00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203-001-1120-1160-<text:s text:c="3"/></text:p>
          </table:table-cell>
          <table:table-cell office:value-type="string" table:style-name="ce2">
            <text:p>SERVICIO DE CORREO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170000" table:style-name="ce39">
            <text:p>17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70000" table:style-name="ce39">
            <text:p>170,000.00</text:p>
          </table:table-cell>
          <table:table-cell office:value-type="float" office:value="0" table:style-name="ce2">
            <text:p>0</text:p>
          </table:table-cell>
          <table:table-cell office:value-type="float" office:value="147348.44" table:style-name="ce39">
            <text:p>147,348.44</text:p>
          </table:table-cell>
          <table:table-cell office:value-type="float" office:value="0" table:style-name="ce2">
            <text:p>0</text:p>
          </table:table-cell>
          <table:table-cell office:value-type="float" office:value="19662" table:style-name="ce39">
            <text:p>19,662.00</text:p>
          </table:table-cell>
          <table:table-cell office:value-type="float" office:value="2989.56" table:style-name="ce39">
            <text:p>2,989.56</text:p>
          </table:table-cell>
          <table:table-cell office:value-type="float" office:value="98.24" table:style-name="ce2">
            <text:p>98.24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203-001-1120-1160-<text:s text:c="3"/></text:p>
          </table:table-cell>
          <table:table-cell office:value-type="string" table:style-name="ce2">
            <text:p>SERVICIO DE CORRE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Certificadores de Firma Digital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-500000" table:style-name="ce39">
            <text:p>-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204-001-1120-1160-<text:s text:c="3"/></text:p>
          </table:table-cell>
          <table:table-cell office:value-type="string" table:style-name="ce2">
            <text:p>SERVICIO DE TELECOMUNICACION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49711848" table:style-name="ce39">
            <text:p>49,711,84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9711848" table:style-name="ce39">
            <text:p>49,711,848.00</text:p>
          </table:table-cell>
          <table:table-cell office:value-type="float" office:value="0" table:style-name="ce2">
            <text:p>0</text:p>
          </table:table-cell>
          <table:table-cell office:value-type="float" office:value="18473283.199999999" table:style-name="ce39">
            <text:p>18,473,283.20</text:p>
          </table:table-cell>
          <table:table-cell office:value-type="float" office:value="0" table:style-name="ce2">
            <text:p>0</text:p>
          </table:table-cell>
          <table:table-cell office:value-type="float" office:value="526123.55000000005" table:style-name="ce39">
            <text:p>526,123.55</text:p>
          </table:table-cell>
          <table:table-cell office:value-type="float" office:value="30712441.25" table:style-name="ce39">
            <text:p>30,712,441.25</text:p>
          </table:table-cell>
          <table:table-cell office:value-type="float" office:value="38.22" table:style-name="ce2">
            <text:p>38.22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204-001-1120-1160-<text:s text:c="3"/></text:p>
          </table:table-cell>
          <table:table-cell office:value-type="string" table:style-name="ce2">
            <text:p>SERVICIO DE TELECOMUNICACION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1-001-1120-1160-<text:s text:c="3"/></text:p>
          </table:table-cell>
          <table:table-cell office:value-type="string" table:style-name="ce2">
            <text:p>INFORMACIÓN</text:p>
          </table:table-cell>
          <table:table-cell office:value-type="float" office:value="1" table:style-name="ce2">
            <text:p>1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3500000" table:style-name="ce39">
            <text:p>3,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500000" table:style-name="ce39">
            <text:p>3,500,000.00</text:p>
          </table:table-cell>
          <table:table-cell office:value-type="float" office:value="0" table:style-name="ce2">
            <text:p>0</text:p>
          </table:table-cell>
          <table:table-cell office:value-type="float" office:value="2036133.58" table:style-name="ce39">
            <text:p>2,036,133.58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63866.42" table:style-name="ce39">
            <text:p>1,463,866.42</text:p>
          </table:table-cell>
          <table:table-cell office:value-type="float" office:value="58.18" table:style-name="ce2">
            <text:p>58.18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1-001-1120-1160-<text:s text:c="3"/></text:p>
          </table:table-cell>
          <table:table-cell office:value-type="string" table:style-name="ce2">
            <text:p>INFORM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06000000" table:style-name="ce39">
            <text:p>206,000,000.00</text:p>
          </table:table-cell>
          <table:table-cell office:value-type="float" office:value="-43450000" table:style-name="ce39">
            <text:p>-43,4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2550000" table:style-name="ce39">
            <text:p>162,550,000.00</text:p>
          </table:table-cell>
          <table:table-cell office:value-type="float" office:value="0" table:style-name="ce2">
            <text:p>0</text:p>
          </table:table-cell>
          <table:table-cell office:value-type="float" office:value="10482769.99" table:style-name="ce39">
            <text:p>10,482,769.99</text:p>
          </table:table-cell>
          <table:table-cell office:value-type="float" office:value="-151550000" table:style-name="ce39">
            <text:p>-151,550,000.00</text:p>
          </table:table-cell>
          <table:table-cell office:value-type="float" office:value="0" table:style-name="ce2">
            <text:p>0</text:p>
          </table:table-cell>
          <table:table-cell office:value-type="float" office:value="517230.01" table:style-name="ce39">
            <text:p>517,230.01</text:p>
          </table:table-cell>
          <table:table-cell office:value-type="float" office:value="6.45" table:style-name="ce2">
            <text:p>6.45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2-001-1120-1160-<text:s text:c="3"/></text:p>
          </table:table-cell>
          <table:table-cell office:value-type="string" table:style-name="ce2">
            <text:p>PUBLICIDAD Y PROPAGANDA</text:p>
          </table:table-cell>
          <table:table-cell office:value-type="float" office:value="1" table:style-name="ce2">
            <text:p>1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municación Institucional</text:p>
          </table:table-cell>
          <table:table-cell office:value-type="float" office:value="1400000" table:style-name="ce39">
            <text:p>1,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00000" table:style-name="ce39">
            <text:p>1,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00000" table:style-name="ce39">
            <text:p>1,4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2-001-1120-1160-<text:s text:c="3"/></text:p>
          </table:table-cell>
          <table:table-cell office:value-type="string" table:style-name="ce2">
            <text:p>PUBLICIDAD Y PROPAGANDA</text:p>
          </table:table-cell>
          <table:table-cell office:value-type="float" office:value="4" table:style-name="ce2">
            <text:p>4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Comunicación Institucional</text:p>
          </table:table-cell>
          <table:table-cell office:value-type="float" office:value="39663266" table:style-name="ce39">
            <text:p>39,663,26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9663266" table:style-name="ce39">
            <text:p>39,663,266.00</text:p>
          </table:table-cell>
          <table:table-cell office:value-type="float" office:value="0" table:style-name="ce2">
            <text:p>0</text:p>
          </table:table-cell>
          <table:table-cell office:value-type="float" office:value="18843988.93" table:style-name="ce39">
            <text:p>18,843,988.9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819277.07" table:style-name="ce39">
            <text:p>20,819,277.07</text:p>
          </table:table-cell>
          <table:table-cell office:value-type="float" office:value="47.51" table:style-name="ce2">
            <text:p>47.5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2-001-1120-1160-<text:s text:c="3"/></text:p>
          </table:table-cell>
          <table:table-cell office:value-type="string" table:style-name="ce2">
            <text:p>PUBLICIDAD Y PROPAGANDA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440430" table:style-name="ce39">
            <text:p>440,43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40430" table:style-name="ce39">
            <text:p>440,430.00</text:p>
          </table:table-cell>
          <table:table-cell office:value-type="float" office:value="0" table:style-name="ce2">
            <text:p>0</text:p>
          </table:table-cell>
          <table:table-cell office:value-type="float" office:value="439598.25" table:style-name="ce39">
            <text:p>439,598.2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31.75" table:style-name="ce2">
            <text:p>831.75</text:p>
          </table:table-cell>
          <table:table-cell office:value-type="float" office:value="99.81" table:style-name="ce2">
            <text:p>99.8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2-001-1120-1160-<text:s text:c="3"/></text:p>
          </table:table-cell>
          <table:table-cell office:value-type="string" table:style-name="ce2">
            <text:p>PUBLICIDAD Y PROPAGANDA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epartamento de Certificadores de Firma Digital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2-001-1120-1160-<text:s text:c="3"/></text:p>
          </table:table-cell>
          <table:table-cell office:value-type="string" table:style-name="ce2">
            <text:p>PUBLICIDAD Y PROPAGANDA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0" table:style-name="ce2">
            <text:p>0</text:p>
          </table:table-cell>
          <table:table-cell office:value-type="float" office:value="750000" table:style-name="ce39">
            <text:p>7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50000" table:style-name="ce39">
            <text:p>7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50000" table:style-name="ce39">
            <text:p>75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3-001-1120-1160-<text:s text:c="3"/></text:p>
          </table:table-cell>
          <table:table-cell office:value-type="string" table:style-name="ce2">
            <text:p>IMPRESIÓN, ENCUADERNACION Y OTROS</text:p>
          </table:table-cell>
          <table:table-cell office:value-type="float" office:value="5" table:style-name="ce2">
            <text:p>5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Comunicación Institucional</text:p>
          </table:table-cell>
          <table:table-cell office:value-type="float" office:value="2500000" table:style-name="ce39">
            <text:p>2,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00000" table:style-name="ce39">
            <text:p>2,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00000" table:style-name="ce39">
            <text:p>2,5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3-001-1120-1160-<text:s text:c="3"/></text:p>
          </table:table-cell>
          <table:table-cell office:value-type="string" table:style-name="ce2">
            <text:p>IMPRESIÓN, ENCUADERNACION Y OTR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0" table:style-name="ce2">
            <text:p>0</text:p>
          </table:table-cell>
          <table:table-cell office:value-type="float" office:value="16400000" table:style-name="ce39">
            <text:p>16,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400000" table:style-name="ce39">
            <text:p>16,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400000" table:style-name="ce39">
            <text:p>16,4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6-001-1120-1160-<text:s text:c="3"/></text:p>
          </table:table-cell>
          <table:table-cell office:value-type="string" table:style-name="ce2">
            <text:p>COMIS. Y GASTOS POR SERV. FINANCIEROS Y COMERCIAL.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epartamento Proveeduría</text:p>
          </table:table-cell>
          <table:table-cell office:value-type="float" office:value="3672000" table:style-name="ce39">
            <text:p>3,672,000.00</text:p>
          </table:table-cell>
          <table:table-cell office:value-type="float" office:value="1500000" table:style-name="ce39">
            <text:p>1,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172000" table:style-name="ce39">
            <text:p>5,172,000.00</text:p>
          </table:table-cell>
          <table:table-cell office:value-type="float" office:value="0" table:style-name="ce2">
            <text:p>0</text:p>
          </table:table-cell>
          <table:table-cell office:value-type="float" office:value="2800580.84" table:style-name="ce39">
            <text:p>2,800,580.8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371419.16" table:style-name="ce39">
            <text:p>2,371,419.16</text:p>
          </table:table-cell>
          <table:table-cell office:value-type="float" office:value="54.15" table:style-name="ce2">
            <text:p>54.15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6-001-1120-1160-<text:s text:c="3"/></text:p>
          </table:table-cell>
          <table:table-cell office:value-type="string" table:style-name="ce2">
            <text:p>COMIS. Y GASTOS POR SERV. FINANCIEROS Y COMERCIAL.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71868" table:style-name="ce39">
            <text:p>71,86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1868" table:style-name="ce39">
            <text:p>71,868.00</text:p>
          </table:table-cell>
          <table:table-cell office:value-type="float" office:value="0" table:style-name="ce2">
            <text:p>0</text:p>
          </table:table-cell>
          <table:table-cell office:value-type="float" office:value="47817.83" table:style-name="ce39">
            <text:p>47,817.83</text:p>
          </table:table-cell>
          <table:table-cell office:value-type="float" office:value="0" table:style-name="ce2">
            <text:p>0</text:p>
          </table:table-cell>
          <table:table-cell office:value-type="float" office:value="22385.3" table:style-name="ce39">
            <text:p>22,385.30</text:p>
          </table:table-cell>
          <table:table-cell office:value-type="float" office:value="1664.87" table:style-name="ce39">
            <text:p>1,664.87</text:p>
          </table:table-cell>
          <table:table-cell office:value-type="float" office:value="97.68" table:style-name="ce2">
            <text:p>97.68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Comunicación Institucional</text:p>
          </table:table-cell>
          <table:table-cell office:value-type="float" office:value="275000" table:style-name="ce39">
            <text:p>27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75000" table:style-name="ce39">
            <text:p>27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75000" table:style-name="ce39">
            <text:p>275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5" table:style-name="ce2">
            <text:p>5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Comunicación Institucional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0" table:style-name="ce2">
            <text:p>0</text:p>
          </table:table-cell>
          <table:table-cell office:value-type="float" office:value="971556.65" table:style-name="ce39">
            <text:p>971,556.6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8443.35" table:style-name="ce39">
            <text:p>28,443.35</text:p>
          </table:table-cell>
          <table:table-cell office:value-type="float" office:value="97.16" table:style-name="ce2">
            <text:p>97.1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5" table:style-name="ce2">
            <text:p>5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50000000" table:style-name="ce39">
            <text:p>50,000,000.00</text:p>
          </table:table-cell>
          <table:table-cell office:value-type="float" office:value="-37912658.509999998" table:style-name="ce39">
            <text:p>-37,912,658.5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087341.49" table:style-name="ce39">
            <text:p>12,087,341.49</text:p>
          </table:table-cell>
          <table:table-cell office:value-type="float" office:value="0" table:style-name="ce2">
            <text:p>0</text:p>
          </table:table-cell>
          <table:table-cell office:value-type="float" office:value="11878071.32" table:style-name="ce39">
            <text:p>11,878,071.3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9270.17" table:style-name="ce39">
            <text:p>209,270.17</text:p>
          </table:table-cell>
          <table:table-cell office:value-type="float" office:value="98.27" table:style-name="ce2">
            <text:p>98.2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8" table:style-name="ce2">
            <text:p>8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100000" table:style-name="ce39">
            <text:p>100,000.00</text:p>
          </table:table-cell>
          <table:table-cell office:value-type="float" office:value="-100000" table:style-name="ce39">
            <text:p>-1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11" table:style-name="ce2">
            <text:p>1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150000" table:style-name="ce39">
            <text:p>150,000.00</text:p>
          </table:table-cell>
          <table:table-cell office:value-type="float" office:value="-150000" table:style-name="ce39">
            <text:p>-1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12" table:style-name="ce2">
            <text:p>1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3400000" table:style-name="ce39">
            <text:p>3,400,000.00</text:p>
          </table:table-cell>
          <table:table-cell office:value-type="float" office:value="-3400000" table:style-name="ce39">
            <text:p>-3,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Certificadores de Firma Digital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-200000" table:style-name="ce39">
            <text:p>-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Certificadores de Firma Digital</text:p>
          </table:table-cell>
          <table:table-cell office:value-type="float" office:value="150000" table:style-name="ce39">
            <text:p>1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0000" table:style-name="ce39">
            <text:p>150,000.00</text:p>
          </table:table-cell>
          <table:table-cell office:value-type="float" office:value="150000" table:style-name="ce39">
            <text:p>150,000.00</text:p>
          </table:table-cell>
          <table:table-cell office:value-type="float" office:value="0" table:style-name="ce2">
            <text:p>0</text:p>
          </table:table-cell>
          <table:table-cell office:value-type="float" office:value="-150000" table:style-name="ce39">
            <text:p>-1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138968949" table:style-name="ce39">
            <text:p>138,968,949.00</text:p>
          </table:table-cell>
          <table:table-cell office:value-type="float" office:value="3650000" table:style-name="ce39">
            <text:p>3,6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2618949" table:style-name="ce39">
            <text:p>142,618,949.00</text:p>
          </table:table-cell>
          <table:table-cell office:value-type="float" office:value="2263342.65" table:style-name="ce39">
            <text:p>2,263,342.65</text:p>
          </table:table-cell>
          <table:table-cell office:value-type="float" office:value="1941125.13" table:style-name="ce39">
            <text:p>1,941,125.1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8414481.22" table:style-name="ce39">
            <text:p>138,414,481.22</text:p>
          </table:table-cell>
          <table:table-cell office:value-type="float" office:value="1.36" table:style-name="ce2">
            <text:p>1.3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Agencia Nacional de Gobierno Digital Jefatura <text:s/>.</text:p>
          </table:table-cell>
          <table:table-cell office:value-type="float" office:value="0" table:style-name="ce2">
            <text:p>0</text:p>
          </table:table-cell>
          <table:table-cell office:value-type="float" office:value="37912658.509999998" table:style-name="ce39">
            <text:p>37,912,658.5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7912658.509999998" table:style-name="ce39">
            <text:p>37,912,658.51</text:p>
          </table:table-cell>
          <table:table-cell office:value-type="float" office:value="0" table:style-name="ce2">
            <text:p>0</text:p>
          </table:table-cell>
          <table:table-cell office:value-type="float" office:value="11164975.560000001" table:style-name="ce39">
            <text:p>11,164,975.56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6747682.949999999" table:style-name="ce39">
            <text:p>26,747,682.95</text:p>
          </table:table-cell>
          <table:table-cell office:value-type="float" office:value="29.45" table:style-name="ce2">
            <text:p>29.45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307-001-1120-1160-<text:s text:c="3"/></text:p>
          </table:table-cell>
          <table:table-cell office:value-type="string" table:style-name="ce2">
            <text:p>SERVICIOS DE TECNOLOGÍAS DE INFORM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6300000" table:style-name="ce39">
            <text:p>6,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1300000" table:style-name="ce39">
            <text:p>21,300,000.00</text:p>
          </table:table-cell>
          <table:table-cell office:value-type="float" office:value="0" table:style-name="ce2">
            <text:p>0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300000" table:style-name="ce39">
            <text:p>6,300,000.00</text:p>
          </table:table-cell>
          <table:table-cell office:value-type="float" office:value="70.42" table:style-name="ce2">
            <text:p>70.42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4-001-1120-1160-<text:s text:c="3"/></text:p>
          </table:table-cell>
          <table:table-cell office:value-type="string" table:style-name="ce2">
            <text:p>SERVICIOS EN CIENCIAS ECONÓMICAS Y SOCIALES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Secretaría Planificación Institucional y Sectorial Jefatura</text:p>
          </table:table-cell>
          <table:table-cell office:value-type="float" office:value="45000000" table:style-name="ce39">
            <text:p>4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5000000" table:style-name="ce39">
            <text:p>45,000,000.00</text:p>
          </table:table-cell>
          <table:table-cell office:value-type="float" office:value="0" table:style-name="ce2">
            <text:p>0</text:p>
          </table:table-cell>
          <table:table-cell office:value-type="float" office:value="44999999.939999998" table:style-name="ce39">
            <text:p>44,999,999.9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.06" table:style-name="ce2">
            <text:p>0.06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4-001-1120-1160-<text:s text:c="3"/></text:p>
          </table:table-cell>
          <table:table-cell office:value-type="string" table:style-name="ce2">
            <text:p>SERVICIOS EN CIENCIAS ECONÓMICAS Y SOCIALES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Investigación, Desarrollo e Innovación Jefatura .</text:p>
          </table:table-cell>
          <table:table-cell office:value-type="float" office:value="30000000" table:style-name="ce39">
            <text:p>30,000,000.00</text:p>
          </table:table-cell>
          <table:table-cell office:value-type="float" office:value="3352025" table:style-name="ce39">
            <text:p>3,352,02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3352025" table:style-name="ce39">
            <text:p>33,352,025.00</text:p>
          </table:table-cell>
          <table:table-cell office:value-type="float" office:value="0" table:style-name="ce2">
            <text:p>0</text:p>
          </table:table-cell>
          <table:table-cell office:value-type="float" office:value="33351281.039999999" table:style-name="ce39">
            <text:p>33,351,281.0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43.96" table:style-name="ce2">
            <text:p>743.96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4-001-1120-1160-<text:s text:c="3"/></text:p>
          </table:table-cell>
          <table:table-cell office:value-type="string" table:style-name="ce2">
            <text:p>SERVICIOS EN CIENCIAS ECONÓMICAS Y SOCIALES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Investigación en Ciencia y Tecnología Jefatura.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-3352025" table:style-name="ce39">
            <text:p>-3,352,02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647975" table:style-name="ce39">
            <text:p>16,647,97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647975" table:style-name="ce39">
            <text:p>16,647,975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4-001-1120-1160-<text:s text:c="3"/></text:p>
          </table:table-cell>
          <table:table-cell office:value-type="string" table:style-name="ce2">
            <text:p>SERVICIOS EN CIENCIAS ECONÓMICAS Y SOCI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81000000" table:style-name="ce39">
            <text:p>81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1000000" table:style-name="ce39">
            <text:p>81,000,000.00</text:p>
          </table:table-cell>
          <table:table-cell office:value-type="float" office:value="0" table:style-name="ce2">
            <text:p>0</text:p>
          </table:table-cell>
          <table:table-cell office:value-type="float" office:value="63282599" table:style-name="ce39">
            <text:p>63,282,59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7717401" table:style-name="ce39">
            <text:p>17,717,401.00</text:p>
          </table:table-cell>
          <table:table-cell office:value-type="float" office:value="78.13" table:style-name="ce2">
            <text:p>78.13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5-001-1120-1160-<text:s text:c="3"/></text:p>
          </table:table-cell>
          <table:table-cell office:value-type="string" table:style-name="ce2">
            <text:p>SERVICIOS INFORMÁTICOS</text:p>
          </table:table-cell>
          <table:table-cell office:value-type="float" office:value="7" table:style-name="ce2">
            <text:p>7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de Investigación en Ciencia y Tecnología Jefatura.</text:p>
          </table:table-cell>
          <table:table-cell office:value-type="float" office:value="100000000" table:style-name="ce39">
            <text:p>100,000,000.00</text:p>
          </table:table-cell>
          <table:table-cell office:value-type="float" office:value="-65000000" table:style-name="ce39">
            <text:p>-6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5000000" table:style-name="ce39">
            <text:p>3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5000000" table:style-name="ce39">
            <text:p>35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6-001-1120-1160-<text:s text:c="3"/></text:p>
          </table:table-cell>
          <table:table-cell office:value-type="string" table:style-name="ce2">
            <text:p>SERVICIOS GENERALES</text:p>
          </table:table-cell>
          <table:table-cell office:value-type="float" office:value="1" table:style-name="ce2">
            <text:p>1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Departamento de Recursos Humanos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6-001-1120-1160-<text:s text:c="3"/></text:p>
          </table:table-cell>
          <table:table-cell office:value-type="string" table:style-name="ce2">
            <text:p>SERVICIOS GENER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17420448" table:style-name="ce39">
            <text:p>17,420,448.00</text:p>
          </table:table-cell>
          <table:table-cell office:value-type="float" office:value="-300000" table:style-name="ce39">
            <text:p>-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7120448" table:style-name="ce39">
            <text:p>17,120,448.00</text:p>
          </table:table-cell>
          <table:table-cell office:value-type="float" office:value="0" table:style-name="ce2">
            <text:p>0</text:p>
          </table:table-cell>
          <table:table-cell office:value-type="float" office:value="9592816.4000000004" table:style-name="ce39">
            <text:p>9,592,816.4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527631.5999999996" table:style-name="ce39">
            <text:p>7,527,631.60</text:p>
          </table:table-cell>
          <table:table-cell office:value-type="float" office:value="56.03" table:style-name="ce2">
            <text:p>56.03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6-001-1120-1160-<text:s text:c="3"/></text:p>
          </table:table-cell>
          <table:table-cell office:value-type="string" table:style-name="ce2">
            <text:p>SERVICIOS GENERALES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2519005" table:style-name="ce39">
            <text:p>2,519,00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19005" table:style-name="ce39">
            <text:p>2,519,005.00</text:p>
          </table:table-cell>
          <table:table-cell office:value-type="float" office:value="0" table:style-name="ce2">
            <text:p>0</text:p>
          </table:table-cell>
          <table:table-cell office:value-type="float" office:value="2510860" table:style-name="ce39">
            <text:p>2,510,86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145" table:style-name="ce39">
            <text:p>8,145.00</text:p>
          </table:table-cell>
          <table:table-cell office:value-type="float" office:value="99.68" table:style-name="ce2">
            <text:p>99.68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06-001-1120-1160-<text:s text:c="3"/></text:p>
          </table:table-cell>
          <table:table-cell office:value-type="string" table:style-name="ce2">
            <text:p>SERVICIOS GENER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6000000" table:style-name="ce39">
            <text:p>16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000000" table:style-name="ce39">
            <text:p>16,000,000.00</text:p>
          </table:table-cell>
          <table:table-cell office:value-type="float" office:value="0" table:style-name="ce2">
            <text:p>0</text:p>
          </table:table-cell>
          <table:table-cell office:value-type="float" office:value="13393626.550000001" table:style-name="ce39">
            <text:p>13,393,626.5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606373.4500000002" table:style-name="ce39">
            <text:p>2,606,373.45</text:p>
          </table:table-cell>
          <table:table-cell office:value-type="float" office:value="83.71" table:style-name="ce2">
            <text:p>83.7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Cooperación Internacional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000000" table:style-name="ce39">
            <text:p>4,000,000.00</text:p>
          </table:table-cell>
          <table:table-cell office:value-type="float" office:value="0" table:style-name="ce2">
            <text:p>0</text:p>
          </table:table-cell>
          <table:table-cell office:value-type="float" office:value="1802218.58" table:style-name="ce39">
            <text:p>1,802,218.58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197781.42" table:style-name="ce39">
            <text:p>2,197,781.42</text:p>
          </table:table-cell>
          <table:table-cell office:value-type="float" office:value="45.06" table:style-name="ce2">
            <text:p>45.0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4" table:style-name="ce2">
            <text:p>4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Comunicación Institucional</text:p>
          </table:table-cell>
          <table:table-cell office:value-type="float" office:value="0" table:style-name="ce2">
            <text:p>0</text:p>
          </table:table-cell>
          <table:table-cell office:value-type="float" office:value="4500000" table:style-name="ce39">
            <text:p>4,500,000.00</text:p>
          </table:table-cell>
          <table:table-cell office:value-type="float" office:value="-1000000" table:style-name="ce39">
            <text:p>-1,000,000.00</text:p>
          </table:table-cell>
          <table:table-cell office:value-type="float" office:value="0" table:style-name="ce2">
            <text:p>0</text:p>
          </table:table-cell>
          <table:table-cell office:value-type="float" office:value="3500000" table:style-name="ce39">
            <text:p>3,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500000" table:style-name="ce39">
            <text:p>3,5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0" table:style-name="ce2">
            <text:p>0</text:p>
          </table:table-cell>
          <table:table-cell office:value-type="float" office:value="25000000" table:style-name="ce39">
            <text:p>2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000000" table:style-name="ce39">
            <text:p>2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000000" table:style-name="ce39">
            <text:p>25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157065" table:style-name="ce39">
            <text:p>157,065.00</text:p>
          </table:table-cell>
          <table:table-cell office:value-type="float" office:value="0" table:style-name="ce2">
            <text:p>0</text:p>
          </table:table-cell>
          <table:table-cell office:value-type="float" office:value="-50000" table:style-name="ce39">
            <text:p>-50,000.00</text:p>
          </table:table-cell>
          <table:table-cell office:value-type="float" office:value="0" table:style-name="ce2">
            <text:p>0</text:p>
          </table:table-cell>
          <table:table-cell office:value-type="float" office:value="107065" table:style-name="ce39">
            <text:p>107,065.00</text:p>
          </table:table-cell>
          <table:table-cell office:value-type="float" office:value="0" table:style-name="ce2">
            <text:p>0</text:p>
          </table:table-cell>
          <table:table-cell office:value-type="float" office:value="93478.88" table:style-name="ce39">
            <text:p>93,478.88</text:p>
          </table:table-cell>
          <table:table-cell office:value-type="float" office:value="0" table:style-name="ce2">
            <text:p>0</text:p>
          </table:table-cell>
          <table:table-cell office:value-type="float" office:value="13586.12" table:style-name="ce39">
            <text:p>13,586.12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Unidad de Archivo Institucional.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" table:style-name="ce39">
            <text:p>50,000.00</text:p>
          </table:table-cell>
          <table:table-cell office:value-type="float" office:value="0" table:style-name="ce2">
            <text:p>0</text:p>
          </table:table-cell>
          <table:table-cell office:value-type="float" office:value="50000" table:style-name="ce39">
            <text:p>5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450000" table:style-name="ce39">
            <text:p>3,450,000.00</text:p>
          </table:table-cell>
          <table:table-cell office:value-type="float" office:value="0" table:style-name="ce2">
            <text:p>0</text:p>
          </table:table-cell>
          <table:table-cell office:value-type="float" office:value="50000" table:style-name="ce39">
            <text:p>5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4" table:style-name="ce2">
            <text:p>4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Departamento de Certificadores de Firma Digital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0" table:style-name="ce2">
            <text:p>0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9000000" table:style-name="ce39">
            <text:p>29,000,000.00</text:p>
          </table:table-cell>
          <table:table-cell office:value-type="float" office:value="0" table:style-name="ce2">
            <text:p>0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499-001-1120-1160-<text:s text:c="3"/></text:p>
          </table:table-cell>
          <table:table-cell office:value-type="string" table:style-name="ce2">
            <text:p>OTROS SERVICIOS DE GESTIÓN Y APOYO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5000" table:style-name="ce39">
            <text:p>2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000" table:style-name="ce39">
            <text:p>2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000" table:style-name="ce39">
            <text:p>25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1-001-1120-1160-<text:s text:c="3"/></text:p>
          </table:table-cell>
          <table:table-cell office:value-type="string" table:style-name="ce2">
            <text:p>TRANSPORTE DENTRO DEL PAÍS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247178" table:style-name="ce39">
            <text:p>247,17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47178" table:style-name="ce39">
            <text:p>247,178.00</text:p>
          </table:table-cell>
          <table:table-cell office:value-type="float" office:value="0" table:style-name="ce2">
            <text:p>0</text:p>
          </table:table-cell>
          <table:table-cell office:value-type="float" office:value="87384" table:style-name="ce39">
            <text:p>87,384.00</text:p>
          </table:table-cell>
          <table:table-cell office:value-type="float" office:value="106000" table:style-name="ce39">
            <text:p>106,000.00</text:p>
          </table:table-cell>
          <table:table-cell office:value-type="float" office:value="112430" table:style-name="ce39">
            <text:p>112,430.00</text:p>
          </table:table-cell>
          <table:table-cell office:value-type="float" office:value="47364" table:style-name="ce39">
            <text:p>47,364.00</text:p>
          </table:table-cell>
          <table:table-cell office:value-type="float" office:value="80.84" table:style-name="ce2">
            <text:p>80.84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1-001-1120-1160-<text:s text:c="3"/></text:p>
          </table:table-cell>
          <table:table-cell office:value-type="string" table:style-name="ce2">
            <text:p>TRANSPORTE DENTRO DEL PAÍ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00000" table:style-name="ce39">
            <text:p>1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" table:style-name="ce39">
            <text:p>100,000.00</text:p>
          </table:table-cell>
          <table:table-cell office:value-type="float" office:value="0" table:style-name="ce2">
            <text:p>0</text:p>
          </table:table-cell>
          <table:table-cell office:value-type="float" office:value="16700" table:style-name="ce39">
            <text:p>16,7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3300" table:style-name="ce39">
            <text:p>83,300.00</text:p>
          </table:table-cell>
          <table:table-cell office:value-type="float" office:value="16.7" table:style-name="ce2">
            <text:p>16.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2-001-1120-1160-<text:s text:c="3"/></text:p>
          </table:table-cell>
          <table:table-cell office:value-type="string" table:style-name="ce2">
            <text:p>VIÁTICOS DENTRO DEL PAI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10194804" table:style-name="ce39">
            <text:p>10,194,80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194804" table:style-name="ce39">
            <text:p>10,194,804.00</text:p>
          </table:table-cell>
          <table:table-cell office:value-type="float" office:value="211500" table:style-name="ce39">
            <text:p>211,500.00</text:p>
          </table:table-cell>
          <table:table-cell office:value-type="float" office:value="8970604" table:style-name="ce39">
            <text:p>8,970,60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12700" table:style-name="ce39">
            <text:p>1,012,700.00</text:p>
          </table:table-cell>
          <table:table-cell office:value-type="float" office:value="87.99" table:style-name="ce2">
            <text:p>87.99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2-001-1120-1160-<text:s text:c="3"/></text:p>
          </table:table-cell>
          <table:table-cell office:value-type="string" table:style-name="ce2">
            <text:p>VIÁTICOS DENTRO DEL PAI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7200000" table:style-name="ce39">
            <text:p>7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200000" table:style-name="ce39">
            <text:p>7,200,000.00</text:p>
          </table:table-cell>
          <table:table-cell office:value-type="float" office:value="0" table:style-name="ce2">
            <text:p>0</text:p>
          </table:table-cell>
          <table:table-cell office:value-type="float" office:value="1790200" table:style-name="ce39">
            <text:p>1,790,2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409800" table:style-name="ce39">
            <text:p>5,409,800.00</text:p>
          </table:table-cell>
          <table:table-cell office:value-type="float" office:value="24.86" table:style-name="ce2">
            <text:p>24.8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3-001-1120-1160-<text:s text:c="3"/></text:p>
          </table:table-cell>
          <table:table-cell office:value-type="string" table:style-name="ce2">
            <text:p>TRANSPORTE EN EL EXTERIOR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0" table:style-name="ce2">
            <text:p>0</text:p>
          </table:table-cell>
          <table:table-cell office:value-type="float" office:value="18000000" table:style-name="ce39">
            <text:p>18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8000000" table:style-name="ce39">
            <text:p>18,000,000.00</text:p>
          </table:table-cell>
          <table:table-cell office:value-type="float" office:value="0" table:style-name="ce2">
            <text:p>0</text:p>
          </table:table-cell>
          <table:table-cell office:value-type="float" office:value="10999049" table:style-name="ce39">
            <text:p>10,999,04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000951" table:style-name="ce39">
            <text:p>7,000,951.00</text:p>
          </table:table-cell>
          <table:table-cell office:value-type="float" office:value="61.11" table:style-name="ce2">
            <text:p>61.1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3-001-1120-1160-<text:s text:c="3"/></text:p>
          </table:table-cell>
          <table:table-cell office:value-type="string" table:style-name="ce2">
            <text:p>TRANSPORTE EN EL EXTERIOR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24000000" table:style-name="ce39">
            <text:p>24,000,000.00</text:p>
          </table:table-cell>
          <table:table-cell office:value-type="float" office:value="-18000000" table:style-name="ce39">
            <text:p>-18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000000" table:style-name="ce39">
            <text:p>6,000,000.00</text:p>
          </table:table-cell>
          <table:table-cell office:value-type="float" office:value="0" table:style-name="ce2">
            <text:p>0</text:p>
          </table:table-cell>
          <table:table-cell office:value-type="float" office:value="5934522.6900000004" table:style-name="ce39">
            <text:p>5,934,522.69</text:p>
          </table:table-cell>
          <table:table-cell office:value-type="float" office:value="0" table:style-name="ce2">
            <text:p>0</text:p>
          </table:table-cell>
          <table:table-cell office:value-type="float" office:value="55560.77" table:style-name="ce39">
            <text:p>55,560.77</text:p>
          </table:table-cell>
          <table:table-cell office:value-type="float" office:value="9916.5400000000009" table:style-name="ce39">
            <text:p>9,916.54</text:p>
          </table:table-cell>
          <table:table-cell office:value-type="float" office:value="99.83" table:style-name="ce2">
            <text:p>99.83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3-001-1120-1160-<text:s text:c="3"/></text:p>
          </table:table-cell>
          <table:table-cell office:value-type="string" table:style-name="ce2">
            <text:p>TRANSPORTE EN EL EXTERIOR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9999665.9199999999" table:style-name="ce39">
            <text:p>9,999,665.9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334.08" table:style-name="ce39">
            <text:p>10,000,334.08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4-001-1120-1160-<text:s text:c="3"/></text:p>
          </table:table-cell>
          <table:table-cell office:value-type="string" table:style-name="ce2">
            <text:p>VIÁTICOS EN EL EXTERIOR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24000000" table:style-name="ce39">
            <text:p>24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4000000" table:style-name="ce39">
            <text:p>24,000,000.00</text:p>
          </table:table-cell>
          <table:table-cell office:value-type="float" office:value="0" table:style-name="ce2">
            <text:p>0</text:p>
          </table:table-cell>
          <table:table-cell office:value-type="float" office:value="12199470.02" table:style-name="ce39">
            <text:p>12,199,470.02</text:p>
          </table:table-cell>
          <table:table-cell office:value-type="float" office:value="0" table:style-name="ce2">
            <text:p>0</text:p>
          </table:table-cell>
          <table:table-cell office:value-type="float" office:value="-3592627.23" table:style-name="ce39">
            <text:p>-3,592,627.23</text:p>
          </table:table-cell>
          <table:table-cell office:value-type="float" office:value="15393157.210000001" table:style-name="ce39">
            <text:p>15,393,157.21</text:p>
          </table:table-cell>
          <table:table-cell office:value-type="float" office:value="35.86" table:style-name="ce2">
            <text:p>35.8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504-001-1120-1160-<text:s text:c="3"/></text:p>
          </table:table-cell>
          <table:table-cell office:value-type="string" table:style-name="ce2">
            <text:p>VIÁTICOS EN EL EXTERIOR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6000000" table:style-name="ce39">
            <text:p>26,000,000.00</text:p>
          </table:table-cell>
          <table:table-cell office:value-type="float" office:value="6000000" table:style-name="ce39">
            <text:p>6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2000000" table:style-name="ce39">
            <text:p>32,000,000.00</text:p>
          </table:table-cell>
          <table:table-cell office:value-type="float" office:value="0" table:style-name="ce2">
            <text:p>0</text:p>
          </table:table-cell>
          <table:table-cell office:value-type="float" office:value="29125628.66" table:style-name="ce39">
            <text:p>29,125,628.66</text:p>
          </table:table-cell>
          <table:table-cell office:value-type="float" office:value="0" table:style-name="ce2">
            <text:p>0</text:p>
          </table:table-cell>
          <table:table-cell office:value-type="float" office:value="-6625628.5599999996" table:style-name="ce39">
            <text:p>-6,625,628.56</text:p>
          </table:table-cell>
          <table:table-cell office:value-type="float" office:value="9499999.9000000004" table:style-name="ce39">
            <text:p>9,499,999.90</text:p>
          </table:table-cell>
          <table:table-cell office:value-type="float" office:value="70.31" table:style-name="ce2">
            <text:p>70.3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601-001-1120-1160-<text:s text:c="3"/></text:p>
          </table:table-cell>
          <table:table-cell office:value-type="string" table:style-name="ce2">
            <text:p>SEGUR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0500000" table:style-name="ce39">
            <text:p>10,500,000.00</text:p>
          </table:table-cell>
          <table:table-cell office:value-type="float" office:value="2300000" table:style-name="ce39">
            <text:p>2,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800000" table:style-name="ce39">
            <text:p>12,800,000.00</text:p>
          </table:table-cell>
          <table:table-cell office:value-type="float" office:value="0" table:style-name="ce2">
            <text:p>0</text:p>
          </table:table-cell>
          <table:table-cell office:value-type="float" office:value="12798965" table:style-name="ce39">
            <text:p>12,798,96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35" table:style-name="ce39">
            <text:p>1,035.00</text:p>
          </table:table-cell>
          <table:table-cell office:value-type="float" office:value="99.99" table:style-name="ce2">
            <text:p>99.99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601-001-1120-1160-<text:s text:c="3"/></text:p>
          </table:table-cell>
          <table:table-cell office:value-type="string" table:style-name="ce2">
            <text:p>SEGUR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12233558" table:style-name="ce39">
            <text:p>12,233,558.00</text:p>
          </table:table-cell>
          <table:table-cell office:value-type="float" office:value="-2300000" table:style-name="ce39">
            <text:p>-2,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9933558" table:style-name="ce39">
            <text:p>9,933,558.00</text:p>
          </table:table-cell>
          <table:table-cell office:value-type="float" office:value="0" table:style-name="ce2">
            <text:p>0</text:p>
          </table:table-cell>
          <table:table-cell office:value-type="float" office:value="6288264.4900000002" table:style-name="ce39">
            <text:p>6,288,264.49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645293.51" table:style-name="ce39">
            <text:p>3,645,293.51</text:p>
          </table:table-cell>
          <table:table-cell office:value-type="float" office:value="63.3" table:style-name="ce2">
            <text:p>63.3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601-001-1120-1160-<text:s text:c="3"/></text:p>
          </table:table-cell>
          <table:table-cell office:value-type="string" table:style-name="ce2">
            <text:p>SEGUROS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1000000" table:style-name="ce39">
            <text:p>1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0" table:style-name="ce2">
            <text:p>0</text:p>
          </table:table-cell>
          <table:table-cell office:value-type="float" office:value="1524215.66" table:style-name="ce39">
            <text:p>1,524,215.66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75784.34" table:style-name="ce39">
            <text:p>475,784.34</text:p>
          </table:table-cell>
          <table:table-cell office:value-type="float" office:value="76.209999999999994" table:style-name="ce2">
            <text:p>76.21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601-001-1120-1160-<text:s text:c="3"/></text:p>
          </table:table-cell>
          <table:table-cell office:value-type="string" table:style-name="ce2">
            <text:p>SEGURO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9999999.6400000006" table:style-name="ce39">
            <text:p>9,999,999.6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.36" table:style-name="ce2">
            <text:p>0.36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59000" table:style-name="ce39">
            <text:p>2,559,000.00</text:p>
          </table:table-cell>
          <table:table-cell office:value-type="float" office:value="0" table:style-name="ce2">
            <text:p>0</text:p>
          </table:table-cell>
          <table:table-cell office:value-type="float" office:value="2559000" table:style-name="ce39">
            <text:p>2,559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559000" table:style-name="ce39">
            <text:p>2,559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Investigación, Desarrollo e Innovación Jefatura .</text:p>
          </table:table-cell>
          <table:table-cell office:value-type="float" office:value="62463029" table:style-name="ce39">
            <text:p>62,463,029.00</text:p>
          </table:table-cell>
          <table:table-cell office:value-type="float" office:value="-37000000" table:style-name="ce39">
            <text:p>-37,000,000.00</text:p>
          </table:table-cell>
          <table:table-cell office:value-type="float" office:value="477972.66" table:style-name="ce39">
            <text:p>477,972.66</text:p>
          </table:table-cell>
          <table:table-cell office:value-type="float" office:value="0" table:style-name="ce2">
            <text:p>0</text:p>
          </table:table-cell>
          <table:table-cell office:value-type="float" office:value="25941001.66" table:style-name="ce39">
            <text:p>25,941,001.66</text:p>
          </table:table-cell>
          <table:table-cell office:value-type="float" office:value="5398171.5" table:style-name="ce39">
            <text:p>5,398,171.50</text:p>
          </table:table-cell>
          <table:table-cell office:value-type="float" office:value="20542830.16" table:style-name="ce39">
            <text:p>20,542,830.16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9.19" table:style-name="ce2">
            <text:p>79.19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Investigación, Desarrollo e Innovación Jefatura .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4850827.8099999996" table:style-name="ce39">
            <text:p>4,850,827.81</text:p>
          </table:table-cell>
          <table:table-cell office:value-type="float" office:value="865292.91" table:style-name="ce39">
            <text:p>865,292.91</text:p>
          </table:table-cell>
          <table:table-cell office:value-type="float" office:value="0" table:style-name="ce2">
            <text:p>0</text:p>
          </table:table-cell>
          <table:table-cell office:value-type="float" office:value="15716120.720000001" table:style-name="ce39">
            <text:p>15,716,120.72</text:p>
          </table:table-cell>
          <table:table-cell office:value-type="float" office:value="0" table:style-name="ce2">
            <text:p>0</text:p>
          </table:table-cell>
          <table:table-cell office:value-type="float" office:value="14363410.140000001" table:style-name="ce39">
            <text:p>14,363,410.1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52710.58" table:style-name="ce39">
            <text:p>1,352,710.58</text:p>
          </table:table-cell>
          <table:table-cell office:value-type="float" office:value="91.39" table:style-name="ce2">
            <text:p>91.39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5" table:style-name="ce2">
            <text:p>5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Investigación en Ciencia y Tecnología Jefatura.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19999999.960000001" table:style-name="ce39">
            <text:p>19,999,999.96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.04" table:style-name="ce2">
            <text:p>0.04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Innovación Jefatura.</text:p>
          </table:table-cell>
          <table:table-cell office:value-type="float" office:value="18000000" table:style-name="ce39">
            <text:p>18,000,000.00</text:p>
          </table:table-cell>
          <table:table-cell office:value-type="float" office:value="19815894.289999999" table:style-name="ce39">
            <text:p>19,815,894.29</text:p>
          </table:table-cell>
          <table:table-cell office:value-type="float" office:value="-1343265.57" table:style-name="ce39">
            <text:p>-1,343,265.57</text:p>
          </table:table-cell>
          <table:table-cell office:value-type="float" office:value="0" table:style-name="ce2">
            <text:p>0</text:p>
          </table:table-cell>
          <table:table-cell office:value-type="float" office:value="36472628.719999999" table:style-name="ce39">
            <text:p>36,472,628.72</text:p>
          </table:table-cell>
          <table:table-cell office:value-type="float" office:value="0" table:style-name="ce2">
            <text:p>0</text:p>
          </table:table-cell>
          <table:table-cell office:value-type="float" office:value="36472628.719999999" table:style-name="ce39">
            <text:p>36,472,628.7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3000000" table:style-name="ce39">
            <text:p>3,000,000.00</text:p>
          </table:table-cell>
          <table:table-cell office:value-type="float" office:value="-639670.4" table:style-name="ce39">
            <text:p>-639,670.4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360329.6" table:style-name="ce39">
            <text:p>2,360,329.6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360329.6" table:style-name="ce39">
            <text:p>2,360,329.6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-384708.5" table:style-name="ce39">
            <text:p>-384,708.5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15291.5" table:style-name="ce39">
            <text:p>1,615,291.5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615291.5" table:style-name="ce39">
            <text:p>1,615,291.5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2" table:style-name="ce2">
            <text:p>2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3000000" table:style-name="ce39">
            <text:p>3,000,000.00</text:p>
          </table:table-cell>
          <table:table-cell office:value-type="float" office:value="-1642343.2" table:style-name="ce39">
            <text:p>-1,642,343.2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57656.8" table:style-name="ce39">
            <text:p>1,357,656.8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57656.8" table:style-name="ce39">
            <text:p>1,357,656.8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5" table:style-name="ce2">
            <text:p>5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-10000000" table:style-name="ce39">
            <text:p>-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9" table:style-name="ce2">
            <text:p>9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-5000000" table:style-name="ce39">
            <text:p>-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epartamento de Certificadores de Firma Digital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office:value-type="float" office:value="-2559000" table:style-name="ce39">
            <text:p>-2,559,000.00</text:p>
          </table:table-cell>
          <table:table-cell office:value-type="float" office:value="0" table:style-name="ce2">
            <text:p>0</text:p>
          </table:table-cell>
          <table:table-cell office:value-type="float" office:value="2441000" table:style-name="ce39">
            <text:p>2,441,000.00</text:p>
          </table:table-cell>
          <table:table-cell office:value-type="float" office:value="2441000" table:style-name="ce39">
            <text:p>2,441,000.00</text:p>
          </table:table-cell>
          <table:table-cell office:value-type="float" office:value="0" table:style-name="ce2">
            <text:p>0</text:p>
          </table:table-cell>
          <table:table-cell office:value-type="float" office:value="-2441000" table:style-name="ce39">
            <text:p>-2,441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Agencia Nacional de Gobierno Digital Jefatura <text:s/>.</text:p>
          </table:table-cell>
          <table:table-cell office:value-type="float" office:value="0" table:style-name="ce2">
            <text:p>0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1-001-1120-1160-<text:s text:c="3"/></text:p>
          </table:table-cell>
          <table:table-cell office:value-type="string" table:style-name="ce2">
            <text:p>ACTIVIDADES DE CAPACITACIÓN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4000000" table:style-name="ce39">
            <text:p>4,000,000.00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4000000" table:style-name="ce39">
            <text:p>24,000,000.00</text:p>
          </table:table-cell>
          <table:table-cell office:value-type="float" office:value="0" table:style-name="ce2">
            <text:p>0</text:p>
          </table:table-cell>
          <table:table-cell office:value-type="float" office:value="13092948.18" table:style-name="ce39">
            <text:p>13,092,948.18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907051.82" table:style-name="ce39">
            <text:p>10,907,051.82</text:p>
          </table:table-cell>
          <table:table-cell office:value-type="float" office:value="54.55" table:style-name="ce2">
            <text:p>54.55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2-001-1120-1160-<text:s text:c="3"/></text:p>
          </table:table-cell>
          <table:table-cell office:value-type="string" table:style-name="ce2">
            <text:p>ACTIVIDADES PROTOCOLARIAS Y SOCI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537120" table:style-name="ce39">
            <text:p>537,12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37120" table:style-name="ce39">
            <text:p>537,120.00</text:p>
          </table:table-cell>
          <table:table-cell office:value-type="float" office:value="0" table:style-name="ce2">
            <text:p>0</text:p>
          </table:table-cell>
          <table:table-cell office:value-type="float" office:value="537120" table:style-name="ce39">
            <text:p>537,12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2-001-1120-1160-<text:s text:c="3"/></text:p>
          </table:table-cell>
          <table:table-cell office:value-type="string" table:style-name="ce2">
            <text:p>ACTIVIDADES PROTOCOLARIAS Y SOCIALES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7510000" table:style-name="ce39">
            <text:p>7,51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510000" table:style-name="ce39">
            <text:p>7,51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510000" table:style-name="ce39">
            <text:p>7,51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2-001-1120-1160-<text:s text:c="3"/></text:p>
          </table:table-cell>
          <table:table-cell office:value-type="string" table:style-name="ce2">
            <text:p>ACTIVIDADES PROTOCOLARIAS Y SOCIALES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2-001-1120-1160-<text:s text:c="3"/></text:p>
          </table:table-cell>
          <table:table-cell office:value-type="string" table:style-name="ce2">
            <text:p>ACTIVIDADES PROTOCOLARIAS Y SOCIALES</text:p>
          </table:table-cell>
          <table:table-cell office:value-type="float" office:value="2" table:style-name="ce2">
            <text:p>2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" table:style-name="ce39">
            <text:p>3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2-001-1120-1160-<text:s text:c="3"/></text:p>
          </table:table-cell>
          <table:table-cell office:value-type="string" table:style-name="ce2">
            <text:p>ACTIVIDADES PROTOCOLARIAS Y SOCIALES</text:p>
          </table:table-cell>
          <table:table-cell office:value-type="float" office:value="2" table:style-name="ce2">
            <text:p>2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600000" table:style-name="ce39">
            <text:p>6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00000" table:style-name="ce39">
            <text:p>6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00000" table:style-name="ce39">
            <text:p>6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702-001-1120-1160-<text:s text:c="3"/></text:p>
          </table:table-cell>
          <table:table-cell office:value-type="string" table:style-name="ce2">
            <text:p>ACTIVIDADES PROTOCOLARIAS Y SOCI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79674154" table:style-name="ce39">
            <text:p>279,674,154.00</text:p>
          </table:table-cell>
          <table:table-cell office:value-type="float" office:value="-6000000" table:style-name="ce39">
            <text:p>-6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73674154" table:style-name="ce39">
            <text:p>273,674,154.00</text:p>
          </table:table-cell>
          <table:table-cell office:value-type="float" office:value="64500000" table:style-name="ce39">
            <text:p>64,500,000.00</text:p>
          </table:table-cell>
          <table:table-cell office:value-type="float" office:value="186168923.59999999" table:style-name="ce39">
            <text:p>186,168,923.60</text:p>
          </table:table-cell>
          <table:table-cell office:value-type="float" office:value="-13000000" table:style-name="ce39">
            <text:p>-13,000,000.00</text:p>
          </table:table-cell>
          <table:table-cell office:value-type="float" office:value="0" table:style-name="ce2">
            <text:p>0</text:p>
          </table:table-cell>
          <table:table-cell office:value-type="float" office:value="10005230.4" table:style-name="ce39">
            <text:p>10,005,230.40</text:p>
          </table:table-cell>
          <table:table-cell office:value-type="float" office:value="68.03" table:style-name="ce2">
            <text:p>68.03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5-001-1120-1160-<text:s text:c="3"/></text:p>
          </table:table-cell>
          <table:table-cell office:value-type="string" table:style-name="ce2">
            <text:p>MANTENIMIENTO Y REPARACIÓN DE EQUIPO DE TRANSPORTE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12000008" table:style-name="ce39">
            <text:p>12,000,00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000008" table:style-name="ce39">
            <text:p>12,000,008.00</text:p>
          </table:table-cell>
          <table:table-cell office:value-type="float" office:value="0" table:style-name="ce2">
            <text:p>0</text:p>
          </table:table-cell>
          <table:table-cell office:value-type="float" office:value="10000001.779999999" table:style-name="ce39">
            <text:p>10,000,001.78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6.22" table:style-name="ce39">
            <text:p>2,000,006.22</text:p>
          </table:table-cell>
          <table:table-cell office:value-type="float" office:value="83.33" table:style-name="ce2">
            <text:p>83.33</text:p>
          </table:table-cell>
          <table:table-cell table:number-columns-repeated="16368"/>
        </table:table-row>
        <table:table-row table:style-name="ro12">
          <table:table-cell office:value-type="string" table:style-name="ce2">
            <text:p>10805-001-1120-1160-<text:s text:c="3"/></text:p>
          </table:table-cell>
          <table:table-cell office:value-type="string" table:style-name="ce2">
            <text:p>MANTENIMIENTO Y REPARACIÓN DE EQUIPO DE TRANSPORTE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0" table:style-name="ce2">
            <text:p>0</text:p>
          </table:table-cell>
          <table:table-cell office:value-type="float" office:value="1999999.77" table:style-name="ce39">
            <text:p>1,999,999.77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.23" table:style-name="ce2">
            <text:p>0.23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6-001-1120-1160-<text:s text:c="3"/></text:p>
          </table:table-cell>
          <table:table-cell office:value-type="string" table:style-name="ce2">
            <text:p>MANTENIMIENTO Y REPARACIÓN DE EQUIPO DE COMUNICAC.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2415000" table:style-name="ce39">
            <text:p>2,41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415000" table:style-name="ce39">
            <text:p>2,415,000.00</text:p>
          </table:table-cell>
          <table:table-cell office:value-type="float" office:value="0" table:style-name="ce2">
            <text:p>0</text:p>
          </table:table-cell>
          <table:table-cell office:value-type="float" office:value="1810413.12" table:style-name="ce39">
            <text:p>1,810,413.1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04586.88" table:style-name="ce39">
            <text:p>604,586.88</text:p>
          </table:table-cell>
          <table:table-cell office:value-type="float" office:value="74.97" table:style-name="ce2">
            <text:p>74.9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1" table:style-name="ce2">
            <text:p>1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Auditoría Interna</text:p>
          </table:table-cell>
          <table:table-cell office:value-type="float" office:value="5200000" table:style-name="ce39">
            <text:p>5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-5200000" table:style-name="ce39">
            <text:p>-5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2" table:style-name="ce2">
            <text:p>2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Auditoría Interna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-646100" table:style-name="ce39">
            <text:p>-646,100.00</text:p>
          </table:table-cell>
          <table:table-cell office:value-type="float" office:value="5200000" table:style-name="ce39">
            <text:p>5,200,000.00</text:p>
          </table:table-cell>
          <table:table-cell office:value-type="float" office:value="4553900" table:style-name="ce39">
            <text:p>4,553,900.00</text:p>
          </table:table-cell>
          <table:table-cell office:value-type="float" office:value="4553900" table:style-name="ce39">
            <text:p>4,553,9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Unidad de Archivo Institucional.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-1200000" table:style-name="ce39">
            <text:p>-1,200,000.00</text:p>
          </table:table-cell>
          <table:table-cell office:value-type="float" office:value="5646100" table:style-name="ce39">
            <text:p>5,646,100.00</text:p>
          </table:table-cell>
          <table:table-cell office:value-type="float" office:value="0" table:style-name="ce2">
            <text:p>0</text:p>
          </table:table-cell>
          <table:table-cell office:value-type="float" office:value="14446100" table:style-name="ce39">
            <text:p>14,446,100.00</text:p>
          </table:table-cell>
          <table:table-cell office:value-type="float" office:value="0" table:style-name="ce2">
            <text:p>0</text:p>
          </table:table-cell>
          <table:table-cell office:value-type="float" office:value="14434000" table:style-name="ce39">
            <text:p>14,434,000.00</text:p>
          </table:table-cell>
          <table:table-cell office:value-type="float" office:value="6000000" table:style-name="ce39">
            <text:p>6,000,000.00</text:p>
          </table:table-cell>
          <table:table-cell office:value-type="float" office:value="0" table:style-name="ce2">
            <text:p>0</text:p>
          </table:table-cell>
          <table:table-cell office:value-type="float" office:value="12100" table:style-name="ce39">
            <text:p>12,100.00</text:p>
          </table:table-cell>
          <table:table-cell office:value-type="float" office:value="99.92" table:style-name="ce2">
            <text:p>99.92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2000000" table:style-name="ce39">
            <text:p>2,000,000.00</text:p>
          </table:table-cell>
          <table:table-cell office:value-type="float" office:value="-2000000" table:style-name="ce39">
            <text:p>-2,000,000.00</text:p>
          </table:table-cell>
          <table:table-cell office:value-type="float" office:value="0" table:style-name="ce2">
            <text:p>0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000000" table:style-name="ce39">
            <text:p>15,0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12" table:style-name="ce2">
            <text:p>1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42040000" table:style-name="ce39">
            <text:p>42,040,000.00</text:p>
          </table:table-cell>
          <table:table-cell office:value-type="float" office:value="23000000" table:style-name="ce39">
            <text:p>23,000,000.00</text:p>
          </table:table-cell>
          <table:table-cell office:value-type="float" office:value="-3000000" table:style-name="ce39">
            <text:p>-3,000,000.00</text:p>
          </table:table-cell>
          <table:table-cell office:value-type="float" office:value="0" table:style-name="ce2">
            <text:p>0</text:p>
          </table:table-cell>
          <table:table-cell office:value-type="float" office:value="62040000" table:style-name="ce39">
            <text:p>62,040,000.00</text:p>
          </table:table-cell>
          <table:table-cell office:value-type="float" office:value="0" table:style-name="ce2">
            <text:p>0</text:p>
          </table:table-cell>
          <table:table-cell office:value-type="float" office:value="25842971.239999998" table:style-name="ce39">
            <text:p>25,842,971.2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6197028.759999998" table:style-name="ce39">
            <text:p>36,197,028.76</text:p>
          </table:table-cell>
          <table:table-cell office:value-type="float" office:value="41.66" table:style-name="ce2">
            <text:p>41.6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10808-001-1120-1160-<text:s text:c="3"/></text:p>
          </table:table-cell>
          <table:table-cell office:value-type="string" table:style-name="ce2">
            <text:p>MANT. Y REP. DE EQUIPO DE CÓMPUTO Y SIST. DE INF.</text:p>
          </table:table-cell>
          <table:table-cell office:value-type="float" office:value="1" table:style-name="ce2">
            <text:p>1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Agencia Nacional de Gobierno Digital Jefatura <text:s/>.</text:p>
          </table:table-cell>
          <table:table-cell office:value-type="float" office:value="0" table:style-name="ce2">
            <text:p>0</text:p>
          </table:table-cell>
          <table:table-cell office:value-type="float" office:value="7200000" table:style-name="ce39">
            <text:p>7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200000" table:style-name="ce39">
            <text:p>7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7200000" table:style-name="ce39">
            <text:p>7,2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0101-001-1120-1160-<text:s text:c="3"/></text:p>
          </table:table-cell>
          <table:table-cell office:value-type="string" table:style-name="ce2">
            <text:p>COMBUSTIBLES Y LUBRICANTES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6187439" table:style-name="ce39">
            <text:p>6,187,439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187439" table:style-name="ce39">
            <text:p>6,187,439.00</text:p>
          </table:table-cell>
          <table:table-cell office:value-type="float" office:value="0" table:style-name="ce2">
            <text:p>0</text:p>
          </table:table-cell>
          <table:table-cell office:value-type="float" office:value="2433899" table:style-name="ce39">
            <text:p>2,433,899.00</text:p>
          </table:table-cell>
          <table:table-cell office:value-type="float" office:value="0" table:style-name="ce2">
            <text:p>0</text:p>
          </table:table-cell>
          <table:table-cell office:value-type="float" office:value="1204086" table:style-name="ce39">
            <text:p>1,204,086.00</text:p>
          </table:table-cell>
          <table:table-cell office:value-type="float" office:value="2549454" table:style-name="ce39">
            <text:p>2,549,454.00</text:p>
          </table:table-cell>
          <table:table-cell office:value-type="float" office:value="58.8" table:style-name="ce2">
            <text:p>58.8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0101-001-1120-1160-<text:s text:c="3"/></text:p>
          </table:table-cell>
          <table:table-cell office:value-type="string" table:style-name="ce2">
            <text:p>COMBUSTIBLES Y LUBRICANT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200000" table:style-name="ce39">
            <text:p>2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200000" table:style-name="ce39">
            <text:p>2,200,000.00</text:p>
          </table:table-cell>
          <table:table-cell office:value-type="float" office:value="0" table:style-name="ce2">
            <text:p>0</text:p>
          </table:table-cell>
          <table:table-cell office:value-type="float" office:value="592683" table:style-name="ce39">
            <text:p>592,683.00</text:p>
          </table:table-cell>
          <table:table-cell office:value-type="float" office:value="0" table:style-name="ce2">
            <text:p>0</text:p>
          </table:table-cell>
          <table:table-cell office:value-type="float" office:value="557317" table:style-name="ce39">
            <text:p>557,317.00</text:p>
          </table:table-cell>
          <table:table-cell office:value-type="float" office:value="1050000" table:style-name="ce39">
            <text:p>1,050,000.00</text:p>
          </table:table-cell>
          <table:table-cell office:value-type="float" office:value="52.27" table:style-name="ce2">
            <text:p>52.2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0304-001-1120-1160-<text:s text:c="3"/></text:p>
          </table:table-cell>
          <table:table-cell office:value-type="string" table:style-name="ce2">
            <text:p>MAT. Y PROD. ELÉCTRICOS, TELEFÓNICOS Y DE CÓMPUTO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14933815" table:style-name="ce39">
            <text:p>14,933,81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933815" table:style-name="ce39">
            <text:p>14,933,81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933815" table:style-name="ce39">
            <text:p>14,933,815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9901-001-1120-1160-<text:s text:c="3"/></text:p>
          </table:table-cell>
          <table:table-cell office:value-type="string" table:style-name="ce2">
            <text:p>ÚTILES Y MATERIALES DE OFICINA Y CÓMPUTO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Proveeduría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9903-001-1120-1160-<text:s text:c="3"/></text:p>
          </table:table-cell>
          <table:table-cell office:value-type="string" table:style-name="ce2">
            <text:p>PRODUCTOS DE PAPEL, CARTÓN E IMPRESOS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Proveeduría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9905-001-1120-1160-<text:s text:c="3"/></text:p>
          </table:table-cell>
          <table:table-cell office:value-type="string" table:style-name="ce2">
            <text:p>ÚTILES Y MATERIALES DE LIMPIEZA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Servicios Generales Jefatura.</text:p>
          </table:table-cell>
          <table:table-cell office:value-type="float" office:value="3000000" table:style-name="ce39">
            <text:p>3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0" table:style-name="ce39">
            <text:p>3,000,000.00</text:p>
          </table:table-cell>
          <table:table-cell office:value-type="float" office:value="1500000" table:style-name="ce39">
            <text:p>1,500,000.00</text:p>
          </table:table-cell>
          <table:table-cell office:value-type="float" office:value="0" table:style-name="ce2">
            <text:p>0</text:p>
          </table:table-cell>
          <table:table-cell office:value-type="float" office:value="-1500000" table:style-name="ce39">
            <text:p>-1,500,000.00</text:p>
          </table:table-cell>
          <table:table-cell office:value-type="float" office:value="0" table:style-name="ce2">
            <text:p>0</text:p>
          </table:table-cell>
          <table:table-cell office:value-type="float" office:value="1500000" table:style-name="ce39">
            <text:p>1,5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9999-001-1120-1160-<text:s text:c="3"/></text:p>
          </table:table-cell>
          <table:table-cell office:value-type="string" table:style-name="ce2">
            <text:p>OTROS ÚTILES, MATERIALES Y SUMINISTROS.</text:p>
          </table:table-cell>
          <table:table-cell office:value-type="float" office:value="1" table:style-name="ce2">
            <text:p>1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municación Institucional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500000" table:style-name="ce39">
            <text:p>500,000.00</text:p>
          </table:table-cell>
          <table:table-cell office:value-type="float" office:value="0" table:style-name="ce2">
            <text:p>0</text:p>
          </table:table-cell>
          <table:table-cell office:value-type="float" office:value="-500000" table:style-name="ce39">
            <text:p>-5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29999-001-1120-1160-<text:s text:c="3"/></text:p>
          </table:table-cell>
          <table:table-cell office:value-type="string" table:style-name="ce2">
            <text:p>OTROS ÚTILES, MATERIALES Y SUMINISTROS.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34426635" table:style-name="ce39">
            <text:p>34,426,63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4426635" table:style-name="ce39">
            <text:p>34,426,635.00</text:p>
          </table:table-cell>
          <table:table-cell office:value-type="float" office:value="13195785.710000001" table:style-name="ce39">
            <text:p>13,195,785.71</text:p>
          </table:table-cell>
          <table:table-cell office:value-type="float" office:value="17619216.510000002" table:style-name="ce39">
            <text:p>17,619,216.51</text:p>
          </table:table-cell>
          <table:table-cell office:value-type="float" office:value="-1600000" table:style-name="ce39">
            <text:p>-1,600,000.00</text:p>
          </table:table-cell>
          <table:table-cell office:value-type="float" office:value="0" table:style-name="ce2">
            <text:p>0</text:p>
          </table:table-cell>
          <table:table-cell office:value-type="float" office:value="3611632.78" table:style-name="ce39">
            <text:p>3,611,632.78</text:p>
          </table:table-cell>
          <table:table-cell office:value-type="float" office:value="51.18" table:style-name="ce2">
            <text:p>51.18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3-280-2210-1160-<text:s text:c="3"/></text:p>
          </table:table-cell>
          <table:table-cell office:value-type="string" table:style-name="ce2">
            <text:p>EQUIPO DE COMUNICACIÓN</text:p>
          </table:table-cell>
          <table:table-cell office:value-type="float" office:value="4" table:style-name="ce2">
            <text:p>4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Comunicación Institucional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3-280-2210-1160-<text:s text:c="3"/></text:p>
          </table:table-cell>
          <table:table-cell office:value-type="string" table:style-name="ce2">
            <text:p>EQUIPO DE COMUNICACIÓN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office:value-type="float" office:value="200000" table:style-name="ce39">
            <text:p>2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4-001-2210-1160-<text:s text:c="3"/></text:p>
          </table:table-cell>
          <table:table-cell office:value-type="string" table:style-name="ce2">
            <text:p>EQUIPO Y MOBILIARIO DE OFICINA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nidad de Archivo Institucional.</text:p>
          </table:table-cell>
          <table:table-cell office:value-type="float" office:value="0" table:style-name="ce2">
            <text:p>0</text:p>
          </table:table-cell>
          <table:table-cell office:value-type="float" office:value="508500" table:style-name="ce39">
            <text:p>508,5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8500" table:style-name="ce39">
            <text:p>508,5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8500" table:style-name="ce39">
            <text:p>508,500.0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4-280-2210-1160-<text:s text:c="3"/></text:p>
          </table:table-cell>
          <table:table-cell office:value-type="string" table:style-name="ce2">
            <text:p>EQUIPO Y MOBILIARIO DE OFICINA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Proveeduría</text:p>
          </table:table-cell>
          <table:table-cell office:value-type="float" office:value="0" table:style-name="ce2">
            <text:p>0</text:p>
          </table:table-cell>
          <table:table-cell office:value-type="float" office:value="100000" table:style-name="ce39">
            <text:p>100,000.00</text:p>
          </table:table-cell>
          <table:table-cell office:value-type="float" office:value="10000" table:style-name="ce39">
            <text:p>10,000.00</text:p>
          </table:table-cell>
          <table:table-cell office:value-type="float" office:value="0" table:style-name="ce2">
            <text:p>0</text:p>
          </table:table-cell>
          <table:table-cell office:value-type="float" office:value="110000" table:style-name="ce39">
            <text:p>110,000.00</text:p>
          </table:table-cell>
          <table:table-cell office:value-type="float" office:value="0" table:style-name="ce2">
            <text:p>0</text:p>
          </table:table-cell>
          <table:table-cell office:value-type="float" office:value="104985.01" table:style-name="ce39">
            <text:p>104,985.0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014.99" table:style-name="ce39">
            <text:p>5,014.99</text:p>
          </table:table-cell>
          <table:table-cell office:value-type="float" office:value="95.44" table:style-name="ce2">
            <text:p>95.44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4-280-2210-1160-<text:s text:c="3"/></text:p>
          </table:table-cell>
          <table:table-cell office:value-type="string" table:style-name="ce2">
            <text:p>EQUIPO Y MOBILIARIO DE OFICINA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Alfabetización Digital <text:s/>Jefatura .</text:p>
          </table:table-cell>
          <table:table-cell office:value-type="float" office:value="0" table:style-name="ce2">
            <text:p>0</text:p>
          </table:table-cell>
          <table:table-cell office:value-type="float" office:value="4500000" table:style-name="ce39">
            <text:p>4,500,000.00</text:p>
          </table:table-cell>
          <table:table-cell office:value-type="float" office:value="-10000" table:style-name="ce39">
            <text:p>-10,000.00</text:p>
          </table:table-cell>
          <table:table-cell office:value-type="float" office:value="0" table:style-name="ce2">
            <text:p>0</text:p>
          </table:table-cell>
          <table:table-cell office:value-type="float" office:value="4490000" table:style-name="ce39">
            <text:p>4,49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500000" table:style-name="ce39">
            <text:p>4,500,000.00</text:p>
          </table:table-cell>
          <table:table-cell office:value-type="float" office:value="0" table:style-name="ce2">
            <text:p>0</text:p>
          </table:table-cell>
          <table:table-cell office:value-type="float" office:value="4490000" table:style-name="ce39">
            <text:p>4,49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5-280-2210-1160-<text:s text:c="3"/></text:p>
          </table:table-cell>
          <table:table-cell office:value-type="string" table:style-name="ce2">
            <text:p>EQUIPO DE CÓMPUTO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Departamento de Promoción Social de la Ciencia, Tecnología e Innovación Jefatura .</text:p>
          </table:table-cell>
          <table:table-cell office:value-type="float" office:value="8208150" table:style-name="ce39">
            <text:p>8,208,15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208150" table:style-name="ce39">
            <text:p>8,208,150.00</text:p>
          </table:table-cell>
          <table:table-cell office:value-type="float" office:value="0" table:style-name="ce2">
            <text:p>0</text:p>
          </table:table-cell>
          <table:table-cell office:value-type="float" office:value="8123337.6900000004" table:style-name="ce39">
            <text:p>8,123,337.69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4812.31" table:style-name="ce39">
            <text:p>84,812.31</text:p>
          </table:table-cell>
          <table:table-cell office:value-type="float" office:value="98.97" table:style-name="ce2">
            <text:p>98.9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0105-280-2210-1160-<text:s text:c="3"/></text:p>
          </table:table-cell>
          <table:table-cell office:value-type="string" table:style-name="ce2">
            <text:p>EQUIPO DE CÓMPUTO</text:p>
          </table:table-cell>
          <table:table-cell office:value-type="float" office:value="8" table:style-name="ce2">
            <text:p>8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-20000000" table:style-name="ce39">
            <text:p>-2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68"/>
        </table:table-row>
        <table:table-row table:style-name="ro2">
          <table:table-cell office:value-type="string" table:style-name="ce2">
            <text:p>50105-280-2210-1160-<text:s text:c="3"/></text:p>
          </table:table-cell>
          <table:table-cell office:value-type="string" table:style-name="ce2">
            <text:p>EQUIPO DE CÓMPUT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23500000" table:style-name="ce39">
            <text:p>23,500,000.00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3500000" table:style-name="ce39">
            <text:p>43,500,000.00</text:p>
          </table:table-cell>
          <table:table-cell office:value-type="float" office:value="33282791.620000001" table:style-name="ce39">
            <text:p>33,282,791.62</text:p>
          </table:table-cell>
          <table:table-cell office:value-type="float" office:value="10070411.23" table:style-name="ce39">
            <text:p>10,070,411.2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46797.15" table:style-name="ce39">
            <text:p>146,797.15</text:p>
          </table:table-cell>
          <table:table-cell office:value-type="float" office:value="23.15" table:style-name="ce2">
            <text:p>23.15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9903-280-2240-1160-<text:s text:c="3"/></text:p>
          </table:table-cell>
          <table:table-cell office:value-type="string" table:style-name="ce2">
            <text:p>BIENES INTANGIBLES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Comunicación Institucional</text:p>
          </table:table-cell>
          <table:table-cell office:value-type="float" office:value="400000" table:style-name="ce39">
            <text:p>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00000" table:style-name="ce39">
            <text:p>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00000" table:style-name="ce39">
            <text:p>4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9903-280-2240-1160-<text:s text:c="3"/></text:p>
          </table:table-cell>
          <table:table-cell office:value-type="string" table:style-name="ce2">
            <text:p>BIENES INTANGIBLES</text:p>
          </table:table-cell>
          <table:table-cell office:value-type="float" office:value="12" table:style-name="ce2">
            <text:p>1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de Gobernanza Digital y Certificadores de Firma Digital Jefatura</text:p>
          </table:table-cell>
          <table:table-cell office:value-type="float" office:value="115333334" table:style-name="ce39">
            <text:p>115,333,334.00</text:p>
          </table:table-cell>
          <table:table-cell office:value-type="float" office:value="10000004" table:style-name="ce39">
            <text:p>10,000,00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25333338" table:style-name="ce39">
            <text:p>125,333,338.00</text:p>
          </table:table-cell>
          <table:table-cell office:value-type="float" office:value="0" table:style-name="ce2">
            <text:p>0</text:p>
          </table:table-cell>
          <table:table-cell office:value-type="float" office:value="124868390.17" table:style-name="ce39">
            <text:p>124,868,390.17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64947.83" table:style-name="ce39">
            <text:p>464,947.83</text:p>
          </table:table-cell>
          <table:table-cell office:value-type="float" office:value="99.63" table:style-name="ce2">
            <text:p>99.63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9903-280-2240-2161-<text:s text:c="3"/></text:p>
          </table:table-cell>
          <table:table-cell office:value-type="string" table:style-name="ce2">
            <text:p>BIENES INTANGIB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5000000" table:style-name="ce39">
            <text:p>5,000,000.00</text:p>
          </table:table-cell>
          <table:table-cell office:value-type="float" office:value="-4508500" table:style-name="ce39">
            <text:p>-4,508,5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91500" table:style-name="ce39">
            <text:p>491,5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91500" table:style-name="ce39">
            <text:p>491,5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59903-280-2240-2161-<text:s text:c="3"/></text:p>
          </table:table-cell>
          <table:table-cell office:value-type="string" table:style-name="ce2">
            <text:p>BIENES INTANGIBLES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Servicios Tecnológicos</text:p>
          </table:table-cell>
          <table:table-cell office:value-type="float" office:value="62421887" table:style-name="ce39">
            <text:p>62,421,887.00</text:p>
          </table:table-cell>
          <table:table-cell office:value-type="float" office:value="-11000004" table:style-name="ce39">
            <text:p>-11,000,004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1421883" table:style-name="ce39">
            <text:p>51,421,883.00</text:p>
          </table:table-cell>
          <table:table-cell office:value-type="float" office:value="13061299.52" table:style-name="ce39">
            <text:p>13,061,299.52</text:p>
          </table:table-cell>
          <table:table-cell office:value-type="float" office:value="17903345.449999999" table:style-name="ce39">
            <text:p>17,903,345.4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457238.030000001" table:style-name="ce39">
            <text:p>20,457,238.03</text:p>
          </table:table-cell>
          <table:table-cell office:value-type="float" office:value="34.82" table:style-name="ce2">
            <text:p>34.82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00</text:p>
          </table:table-cell>
          <table:table-cell office:value-type="string" table:style-name="ce2">
            <text:p>C.C.S.S. CONTRIBUCIÓN ESTATAL AL SEGURO DE PENSIONES IP 200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47741678" table:style-name="ce39">
            <text:p>47,741,67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7741678" table:style-name="ce39">
            <text:p>47,741,678.00</text:p>
          </table:table-cell>
          <table:table-cell office:value-type="float" office:value="0" table:style-name="ce2">
            <text:p>0</text:p>
          </table:table-cell>
          <table:table-cell office:value-type="float" office:value="47741678" table:style-name="ce39">
            <text:p>47,741,678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01</text:p>
          </table:table-cell>
          <table:table-cell office:value-type="string" table:style-name="ce2">
            <text:p>UNIVERSIDAD DE COSTA RICA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32400000" table:style-name="ce39">
            <text:p>32,4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2400000" table:style-name="ce39">
            <text:p>32,400,000.00</text:p>
          </table:table-cell>
          <table:table-cell office:value-type="float" office:value="0" table:style-name="ce2">
            <text:p>0</text:p>
          </table:table-cell>
          <table:table-cell office:value-type="float" office:value="5946481.6399999997" table:style-name="ce39">
            <text:p>5,946,481.64</text:p>
          </table:table-cell>
          <table:table-cell office:value-type="float" office:value="0" table:style-name="ce2">
            <text:p>0</text:p>
          </table:table-cell>
          <table:table-cell office:value-type="float" office:value="10253518.359999999" table:style-name="ce39">
            <text:p>10,253,518.36</text:p>
          </table:table-cell>
          <table:table-cell office:value-type="float" office:value="16200000" table:style-name="ce39">
            <text:p>16,200,000.00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02</text:p>
          </table:table-cell>
          <table:table-cell office:value-type="string" table:style-name="ce2">
            <text:p>C.C.S.S. CONTRIBUCIÓN ESTATAL AL SEGURO DE SALUD IP 202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6820240" table:style-name="ce39">
            <text:p>6,820,24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820240" table:style-name="ce39">
            <text:p>6,820,240.00</text:p>
          </table:table-cell>
          <table:table-cell office:value-type="float" office:value="0" table:style-name="ce2">
            <text:p>0</text:p>
          </table:table-cell>
          <table:table-cell office:value-type="float" office:value="6820240" table:style-name="ce39">
            <text:p>6,820,24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10</text:p>
          </table:table-cell>
          <table:table-cell office:value-type="string" table:style-name="ce2">
            <text:p>CONSEJO NACIONAL DE INVESTIGACIONES CIENTÍFICAS Y TECNOLÓGICAS (CONICIT).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1125706615" table:style-name="ce39">
            <text:p>1,125,706,61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125706615" table:style-name="ce39">
            <text:p>1,125,706,615.00</text:p>
          </table:table-cell>
          <table:table-cell office:value-type="float" office:value="0" table:style-name="ce2">
            <text:p>0</text:p>
          </table:table-cell>
          <table:table-cell office:value-type="float" office:value="125524484.04000001" table:style-name="ce39">
            <text:p>125,524,484.04</text:p>
          </table:table-cell>
          <table:table-cell office:value-type="float" office:value="83429286" table:style-name="ce39">
            <text:p>83,429,286.00</text:p>
          </table:table-cell>
          <table:table-cell office:value-type="float" office:value="444992204.32999998" table:style-name="ce39">
            <text:p>444,992,204.33</text:p>
          </table:table-cell>
          <table:table-cell office:value-type="float" office:value="555189926.63" table:style-name="ce39">
            <text:p>555,189,926.63</text:p>
          </table:table-cell>
          <table:table-cell office:value-type="float" office:value="50.68" table:style-name="ce2">
            <text:p>50.68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11</text:p>
          </table:table-cell>
          <table:table-cell office:value-type="string" table:style-name="ce2">
            <text:p>CONSEJO NACIONAL DE INVESTIGACIONES CIENTÍFICAS Y TECNOLÓGICAS(CONICIT)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300000000" table:style-name="ce39">
            <text:p>30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300000000" table:style-name="ce39">
            <text:p>300,000,000.00</text:p>
          </table:table-cell>
          <table:table-cell office:value-type="float" office:value="0" table:style-name="ce2">
            <text:p>0</text:p>
          </table:table-cell>
          <table:table-cell office:value-type="float" office:value="25000000" table:style-name="ce39">
            <text:p>25,000,000.00</text:p>
          </table:table-cell>
          <table:table-cell office:value-type="float" office:value="0" table:style-name="ce2">
            <text:p>0</text:p>
          </table:table-cell>
          <table:table-cell office:value-type="float" office:value="125000000" table:style-name="ce39">
            <text:p>125,000,000.00</text:p>
          </table:table-cell>
          <table:table-cell office:value-type="float" office:value="150000000" table:style-name="ce39">
            <text:p>150,000,000.00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12</text:p>
          </table:table-cell>
          <table:table-cell office:value-type="string" table:style-name="ce2">
            <text:p>CONSEJO NACIONAL DE INVESTIGACIONES CIENTÍFICAS Y TECNOLÓGICAS (CONICIT)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118000000" table:style-name="ce39">
            <text:p>118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18000000" table:style-name="ce39">
            <text:p>118,000,000.00</text:p>
          </table:table-cell>
          <table:table-cell office:value-type="float" office:value="0" table:style-name="ce2">
            <text:p>0</text:p>
          </table:table-cell>
          <table:table-cell office:value-type="float" office:value="9833333.3499999996" table:style-name="ce39">
            <text:p>9,833,333.35</text:p>
          </table:table-cell>
          <table:table-cell office:value-type="float" office:value="0" table:style-name="ce2">
            <text:p>0</text:p>
          </table:table-cell>
          <table:table-cell office:value-type="float" office:value="49166666.649999999" table:style-name="ce39">
            <text:p>49,166,666.65</text:p>
          </table:table-cell>
          <table:table-cell office:value-type="float" office:value="59000000" table:style-name="ce39">
            <text:p>59,000,000.00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1160-214</text:p>
          </table:table-cell>
          <table:table-cell office:value-type="string" table:style-name="ce2">
            <text:p>ACADEMIA NACIONAL DE CIENCIAS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69144000" table:style-name="ce39">
            <text:p>69,144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9144000" table:style-name="ce39">
            <text:p>69,144,000.00</text:p>
          </table:table-cell>
          <table:table-cell office:value-type="float" office:value="0" table:style-name="ce2">
            <text:p>0</text:p>
          </table:table-cell>
          <table:table-cell office:value-type="float" office:value="6833787.7199999997" table:style-name="ce39">
            <text:p>6,833,787.72</text:p>
          </table:table-cell>
          <table:table-cell office:value-type="float" office:value="0" table:style-name="ce2">
            <text:p>0</text:p>
          </table:table-cell>
          <table:table-cell office:value-type="float" office:value="28887206.620000001" table:style-name="ce39">
            <text:p>28,887,206.62</text:p>
          </table:table-cell>
          <table:table-cell office:value-type="float" office:value="33423005.66" table:style-name="ce39">
            <text:p>33,423,005.66</text:p>
          </table:table-cell>
          <table:table-cell office:value-type="float" office:value="51.66" table:style-name="ce2">
            <text:p>51.66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2134-205</text:p>
          </table:table-cell>
          <table:table-cell office:value-type="string" table:style-name="ce2">
            <text:p>COMISION DE ENERGÍA ATÓMICA DE COSTA RICA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97012957" table:style-name="ce39">
            <text:p>97,012,957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97012957" table:style-name="ce39">
            <text:p>97,012,957.00</text:p>
          </table:table-cell>
          <table:table-cell office:value-type="float" office:value="0" table:style-name="ce2">
            <text:p>0</text:p>
          </table:table-cell>
          <table:table-cell office:value-type="float" office:value="8556318.6400000006" table:style-name="ce39">
            <text:p>8,556,318.64</text:p>
          </table:table-cell>
          <table:table-cell office:value-type="float" office:value="0" table:style-name="ce2">
            <text:p>0</text:p>
          </table:table-cell>
          <table:table-cell office:value-type="float" office:value="39950159.359999999" table:style-name="ce39">
            <text:p>39,950,159.36</text:p>
          </table:table-cell>
          <table:table-cell office:value-type="float" office:value="48506479" table:style-name="ce39">
            <text:p>48,506,479.00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2161-200</text:p>
          </table:table-cell>
          <table:table-cell office:value-type="string" table:style-name="ce2">
            <text:p>C.C.S.S. CONTRIBUCIÓN ESTATAL AL SEGURO DE PENSIONES IP 200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8234113" table:style-name="ce39">
            <text:p>28,234,113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8234113" table:style-name="ce39">
            <text:p>28,234,113.00</text:p>
          </table:table-cell>
          <table:table-cell office:value-type="float" office:value="0" table:style-name="ce2">
            <text:p>0</text:p>
          </table:table-cell>
          <table:table-cell office:value-type="float" office:value="25000000" table:style-name="ce39">
            <text:p>25,000,000.00</text:p>
          </table:table-cell>
          <table:table-cell office:value-type="float" office:value="-959990" table:style-name="ce39">
            <text:p>-959,990.00</text:p>
          </table:table-cell>
          <table:table-cell office:value-type="float" office:value="0" table:style-name="ce2">
            <text:p>0</text:p>
          </table:table-cell>
          <table:table-cell office:value-type="float" office:value="2274123" table:style-name="ce39">
            <text:p>2,274,123.00</text:p>
          </table:table-cell>
          <table:table-cell office:value-type="float" office:value="88.55" table:style-name="ce2">
            <text:p>88.55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103-001-1310-2161-202</text:p>
          </table:table-cell>
          <table:table-cell office:value-type="string" table:style-name="ce2">
            <text:p>C.C.S.S. CONTRIBUCIÓN ESTATAL AL SEGURO DE SALUD IP 202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4033445" table:style-name="ce39">
            <text:p>4,033,445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4033445" table:style-name="ce39">
            <text:p>4,033,445.00</text:p>
          </table:table-cell>
          <table:table-cell office:value-type="float" office:value="0" table:style-name="ce2">
            <text:p>0</text:p>
          </table:table-cell>
          <table:table-cell office:value-type="float" office:value="3500000" table:style-name="ce39">
            <text:p>3,500,000.00</text:p>
          </table:table-cell>
          <table:table-cell office:value-type="float" office:value="-152866" table:style-name="ce39">
            <text:p>-152,866.00</text:p>
          </table:table-cell>
          <table:table-cell office:value-type="float" office:value="0" table:style-name="ce2">
            <text:p>0</text:p>
          </table:table-cell>
          <table:table-cell office:value-type="float" office:value="380579" table:style-name="ce39">
            <text:p>380,579.00</text:p>
          </table:table-cell>
          <table:table-cell office:value-type="float" office:value="86.77" table:style-name="ce2">
            <text:p>86.7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301-001-1320-1160-<text:s text:c="3"/></text:p>
          </table:table-cell>
          <table:table-cell office:value-type="string" table:style-name="ce2">
            <text:p>PRESTACIONES LEG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000000" table:style-name="ce39">
            <text:p>20,000,000.0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00000" table:style-name="ce39">
            <text:p>10,000,000.00</text:p>
          </table:table-cell>
          <table:table-cell office:value-type="float" office:value="50" table:style-name="ce2">
            <text:p>5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301-001-1320-1160-<text:s text:c="3"/></text:p>
          </table:table-cell>
          <table:table-cell office:value-type="string" table:style-name="ce2">
            <text:p>PRESTACIONES LEGAL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0300000" table:style-name="ce39">
            <text:p>20,3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300000" table:style-name="ce39">
            <text:p>20,300,000.00</text:p>
          </table:table-cell>
          <table:table-cell office:value-type="float" office:value="0" table:style-name="ce2">
            <text:p>0</text:p>
          </table:table-cell>
          <table:table-cell office:value-type="float" office:value="11707670.25" table:style-name="ce39">
            <text:p>11,707,670.2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8592329.75" table:style-name="ce39">
            <text:p>8,592,329.75</text:p>
          </table:table-cell>
          <table:table-cell office:value-type="float" office:value="57.67" table:style-name="ce2">
            <text:p>57.67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399-001-1320-1160-<text:s text:c="3"/></text:p>
          </table:table-cell>
          <table:table-cell office:value-type="string" table:style-name="ce2">
            <text:p>OTRAS PRESTACION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epartamento de Recursos Humanos</text:p>
          </table:table-cell>
          <table:table-cell office:value-type="float" office:value="13746666" table:style-name="ce39">
            <text:p>13,746,66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746666" table:style-name="ce39">
            <text:p>13,746,666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3746666" table:style-name="ce39">
            <text:p>13,746,666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399-001-1320-1160-<text:s text:c="3"/></text:p>
          </table:table-cell>
          <table:table-cell office:value-type="string" table:style-name="ce2">
            <text:p>OTRAS PRESTACIONE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6200000" table:style-name="ce39">
            <text:p>6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200000" table:style-name="ce39">
            <text:p>6,200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6200000" table:style-name="ce39">
            <text:p>6,200,000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601-001-1320-1160-<text:s text:c="3"/></text:p>
          </table:table-cell>
          <table:table-cell office:value-type="string" table:style-name="ce2">
            <text:p>INDEMNIZACIONES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0" table:style-name="ce2">
            <text:p>0</text:p>
          </table:table-cell>
          <table:table-cell office:value-type="float" office:value="15001080" table:style-name="ce39">
            <text:p>15,001,08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5001080" table:style-name="ce39">
            <text:p>15,001,080.00</text:p>
          </table:table-cell>
          <table:table-cell office:value-type="float" office:value="0" table:style-name="ce2">
            <text:p>0</text:p>
          </table:table-cell>
          <table:table-cell office:value-type="float" office:value="15001080" table:style-name="ce39">
            <text:p>15,001,08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701-001-1330-2134-200</text:p>
          </table:table-cell>
          <table:table-cell office:value-type="string" table:style-name="ce2">
            <text:p>ORGANIZACIÓN INTERNACIONAL DE ENERGÍA ATÓMICA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Dirección Administrativa Financiera Jefatura</text:p>
          </table:table-cell>
          <table:table-cell office:value-type="float" office:value="200000000" table:style-name="ce39">
            <text:p>200,000,000.00</text:p>
          </table:table-cell>
          <table:table-cell office:value-type="float" office:value="-15001080" table:style-name="ce39">
            <text:p>-15,001,08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84998920" table:style-name="ce39">
            <text:p>184,998,92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94685" table:style-name="ce39">
            <text:p>2,094,685.00</text:p>
          </table:table-cell>
          <table:table-cell office:value-type="float" office:value="0" table:style-name="ce2">
            <text:p>0</text:p>
          </table:table-cell>
          <table:table-cell office:value-type="float" office:value="182904235" table:style-name="ce39">
            <text:p>182,904,235.00</text:p>
          </table:table-cell>
          <table:table-cell office:value-type="float" office:value="0" table:style-name="ce2">
            <text:p>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701-001-1330-2161-200</text:p>
          </table:table-cell>
          <table:table-cell office:value-type="string" table:style-name="ce2">
            <text:p>UNIÓN INTERNACIONAL DE TELECOMUNICACIONES (UIT)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51415000" table:style-name="ce39">
            <text:p>51,41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51415000" table:style-name="ce39">
            <text:p>51,415,000.00</text:p>
          </table:table-cell>
          <table:table-cell office:value-type="float" office:value="0" table:style-name="ce2">
            <text:p>0</text:p>
          </table:table-cell>
          <table:table-cell office:value-type="float" office:value="1764940.47" table:style-name="ce39">
            <text:p>1,764,940.47</text:p>
          </table:table-cell>
          <table:table-cell office:value-type="float" office:value="0" table:style-name="ce2">
            <text:p>0</text:p>
          </table:table-cell>
          <table:table-cell office:value-type="float" office:value="49650059.530000001" table:style-name="ce39">
            <text:p>49,650,059.53</text:p>
          </table:table-cell>
          <table:table-cell office:value-type="float" office:value="0" table:style-name="ce2">
            <text:p>0</text:p>
          </table:table-cell>
          <table:table-cell office:value-type="float" office:value="100" table:style-name="ce2">
            <text:p>100</text:p>
          </table:table-cell>
          <table:table-cell table:number-columns-repeated="16368"/>
        </table:table-row>
        <table:table-row table:style-name="ro2">
          <table:table-cell office:value-type="string" table:style-name="ce2">
            <text:p>60701-001-1330-2161-205</text:p>
          </table:table-cell>
          <table:table-cell office:value-type="string" table:style-name="ce2">
            <text:p>COMISIÓN TECNICA REGIONAL DE TELECOMUNICACIONES (COMTELCA).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Evaluación y seguimiento de Proyectos</text:p>
          </table:table-cell>
          <table:table-cell office:value-type="float" office:value="20935000" table:style-name="ce39">
            <text:p>20,93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20935000" table:style-name="ce39">
            <text:p>20,935,000.0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-2094685" table:style-name="ce39">
            <text:p>-2,094,685.00</text:p>
          </table:table-cell>
          <table:table-cell office:value-type="float" office:value="18840315" table:style-name="ce39">
            <text:p>18,840,315.00</text:p>
          </table:table-cell>
          <table:table-cell office:value-type="float" office:value="0" table:style-name="ce2">
            <text:p>0</text:p>
          </table:table-cell>
          <table:table-cell office:value-type="float" office:value="89.99" table:style-name="ce2">
            <text:p>89.99</text:p>
          </table:table-cell>
          <table:table-cell table:number-columns-repeated="16368"/>
        </table:table-row>
        <table:table-row table:number-rows-repeated="2" table:style-name="ro2">
          <table:table-cell table:number-columns-repeated="6" table:style-name="ce2"/>
          <table:table-cell table:style-name="ce39"/>
          <table:table-cell table:number-columns-repeated="2" table:style-name="ce2"/>
          <table:table-cell table:style-name="ce39"/>
          <table:table-cell table:number-columns-repeated="3" table:style-name="ce2"/>
          <table:table-cell table:number-columns-repeated="2" table:style-name="ce39"/>
          <table:table-cell table:style-name="ce46"/>
          <table:table-cell table:number-columns-repeated="16368"/>
        </table:table-row>
        <table:table-row table:style-name="ro2">
          <table:table-cell table:number-columns-repeated="5" table:style-name="ce2"/>
          <table:table-cell table:number-columns-repeated="2" table:style-name="ce39"/>
          <table:table-cell table:number-columns-repeated="2" table:style-name="ce2"/>
          <table:table-cell table:style-name="ce39"/>
          <table:table-cell table:number-columns-repeated="3" table:style-name="ce2"/>
          <table:table-cell table:style-name="ce39"/>
          <table:table-cell table:style-name="ce2"/>
          <table:table-cell table:style-name="ce46"/>
          <table:table-cell table:number-columns-repeated="16368"/>
        </table:table-row>
        <table:table-row table:style-name="ro2">
          <table:table-cell table:number-columns-repeated="5" table:style-name="ce2"/>
          <table:table-cell table:style-name="ce39"/>
          <table:table-cell table:number-columns-repeated="3" table:style-name="ce2"/>
          <table:table-cell table:style-name="ce39"/>
          <table:table-cell table:number-columns-repeated="3" table:style-name="ce2"/>
          <table:table-cell table:style-name="ce39"/>
          <table:table-cell table:style-name="ce2"/>
          <table:table-cell table:style-name="ce46"/>
          <table:table-cell table:number-columns-repeated="16368"/>
        </table:table-row>
        <table:table-row table:style-name="ro2">
          <table:table-cell table:number-columns-repeated="5" table:style-name="ce2"/>
          <table:table-cell table:number-columns-repeated="2" table:style-name="ce39"/>
          <table:table-cell table:number-columns-repeated="2" table:style-name="ce2"/>
          <table:table-cell table:style-name="ce39"/>
          <table:table-cell table:number-columns-repeated="3" table:style-name="ce2"/>
          <table:table-cell table:style-name="ce39"/>
          <table:table-cell table:style-name="ce2"/>
          <table:table-cell table:style-name="ce46"/>
          <table:table-cell table:number-columns-repeated="16368"/>
        </table:table-row>
        <table:table-row table:style-name="ro2">
          <table:table-cell table:number-columns-repeated="6" table:style-name="ce2"/>
          <table:table-cell table:style-name="ce39"/>
          <table:table-cell table:number-columns-repeated="2" table:style-name="ce2"/>
          <table:table-cell table:style-name="ce39"/>
          <table:table-cell table:style-name="ce2"/>
          <table:table-cell table:style-name="ce39"/>
          <table:table-cell table:number-columns-repeated="3" table:style-name="ce2"/>
          <table:table-cell table:style-name="ce46"/>
          <table:table-cell table:number-columns-repeated="16368"/>
        </table:table-row>
        <table:table-row table:style-name="ro2">
          <table:table-cell table:number-columns-repeated="5" table:style-name="ce1"/>
          <table:table-cell office:value-type="float" office:value="10283000000" table:formula="of:=SUBTOTAL(9;[.F2:.F158])" table:style-name="ce1">
            <text:p>10283000000</text:p>
          </table:table-cell>
          <table:table-cell table:number-columns-repeated="8" table:style-name="ce1"/>
          <table:table-cell office:value-type="float" office:value="6639662883.7300005" table:formula="of:=SUBTOTAL(9;[.O2:.O158])" table:style-name="ce1">
            <text:p>6639662884</text:p>
          </table:table-cell>
          <table:table-cell table:number-columns-repeated="16369" table:style-name="ce1"/>
        </table:table-row>
        <table:table-row table:number-rows-repeated="1048417" table:style-name="ro2">
          <table:table-cell table:number-columns-repeated="16384"/>
        </table:table-row>
      </table:table>
      <table:table table:name="BASE_DE_DATOS" table:style-name="ta6">
        <table:table-column table:style-name="co57" table:default-cell-style-name="ce1"/>
        <table:table-column table:style-name="co58" table:default-cell-style-name="ce1"/>
        <table:table-column table:style-name="co59" table:default-cell-style-name="ce1"/>
        <table:table-column table:style-name="co60" table:default-cell-style-name="ce1"/>
        <table:table-column table:style-name="co61" table:default-cell-style-name="ce1"/>
        <table:table-column table:style-name="co54" table:default-cell-style-name="ce1"/>
        <table:table-column table:style-name="co3" table:number-columns-repeated="2" table:default-cell-style-name="ce1"/>
        <table:table-column table:style-name="co17" table:default-cell-style-name="ce1"/>
        <table:table-column table:style-name="co62" table:default-cell-style-name="ce1"/>
        <table:table-column table:style-name="co31" table:default-cell-style-name="ce1"/>
        <table:table-column table:style-name="co63" table:default-cell-style-name="ce1"/>
        <table:table-column table:style-name="co13" table:default-cell-style-name="ce1"/>
        <table:table-column table:style-name="co61" table:default-cell-style-name="ce1"/>
        <table:table-column table:style-name="co64" table:default-cell-style-name="ce1"/>
        <table:table-column table:style-name="co65" table:default-cell-style-name="ce1"/>
        <table:table-column table:style-name="co66" table:default-cell-style-name="ce1"/>
        <table:table-column table:style-name="co32" table:default-cell-style-name="ce1"/>
        <table:table-column table:style-name="co67" table:default-cell-style-name="ce1"/>
        <table:table-column table:style-name="co32" table:default-cell-style-name="ce1"/>
        <table:table-column table:style-name="co68" table:default-cell-style-name="ce1"/>
        <table:table-column table:style-name="co14" table:number-columns-repeated="16363" table:default-cell-style-name="ce1"/>
        <table:table-row table:style-name="ro2">
          <table:table-cell office:value-type="string" table:style-name="ce3">
            <text:p>POS PRESUPUESTO</text:p>
          </table:table-cell>
          <table:table-cell office:value-type="string" table:style-name="ce12">
            <text:p>DESCRIPCIÓN <text:s/>PRESUPUESTARIA</text:p>
          </table:table-cell>
          <table:table-cell office:value-type="string" table:style-name="ce3">
            <text:p>DESCRIPCION</text:p>
          </table:table-cell>
          <table:table-cell office:value-type="string" table:style-name="ce3">
            <text:p>CENTRO GESTOR</text:p>
          </table:table-cell>
          <table:table-cell office:value-type="string" table:style-name="ce3">
            <text:p>Ley de Presupuesto</text:p>
          </table:table-cell>
          <table:table-cell office:value-type="string" table:style-name="ce3">
            <text:p>PRESUPUESTO<text:s/></text:p>
          </table:table-cell>
          <table:table-cell office:value-type="string" table:style-name="ce3">
            <text:p>Solicitado</text:p>
          </table:table-cell>
          <table:table-cell office:value-type="string" table:style-name="ce3">
            <text:p>Comprometido</text:p>
          </table:table-cell>
          <table:table-cell office:value-type="string" table:style-name="ce26">
            <text:p>COMPROMISO</text:p>
          </table:table-cell>
          <table:table-cell office:value-type="string" table:style-name="ce3">
            <text:p>Recepción Mercancía</text:p>
          </table:table-cell>
          <table:table-cell office:value-type="string" table:style-name="ce3">
            <text:p>DEVENGADO</text:p>
          </table:table-cell>
          <table:table-cell office:value-type="string" table:style-name="ce12">
            <text:p>DEVENGADO +COMPROMETIDO</text:p>
          </table:table-cell>
          <table:table-cell office:value-type="string" table:style-name="ce26">
            <text:p>% EJECUCIÓN</text:p>
          </table:table-cell>
          <table:table-cell office:value-type="string" table:style-name="ce3">
            <text:p>Disponible Liberado</text:p>
          </table:table-cell>
          <table:table-cell office:value-type="string" table:style-name="ce3">
            <text:p>Disponible Presupuesto</text:p>
          </table:table-cell>
          <table:table-cell office:value-type="string" table:style-name="ce3">
            <text:p>Bloqueo</text:p>
          </table:table-cell>
          <table:table-cell office:value-type="string" table:style-name="ce3">
            <text:p>Doc. Tránsito Positivo</text:p>
          </table:table-cell>
          <table:table-cell office:value-type="string" table:style-name="ce3">
            <text:p>Doc. Tránsito Negativo</text:p>
          </table:table-cell>
          <table:table-cell office:value-type="string" table:style-name="ce3">
            <text:p>Pres. Modificaciones +</text:p>
          </table:table-cell>
          <table:table-cell office:value-type="string" table:style-name="ce3">
            <text:p>Pres. Modificaciones -</text:p>
          </table:table-cell>
          <table:table-cell office:value-type="string" table:style-name="ce3">
            <text:p>Fondo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</text:p>
          </table:table-cell>
          <table:table-cell office:value-type="string" office:string-value="PARTIDA" table:formula="of:=IF(LEN([.A2])=3;&quot;PARTIDA&quot;;&quot;SUBPARTIDA&quot;)" table:style-name="ce30">
            <text:p>PARTIDA</text:p>
          </table:table-cell>
          <table:table-cell office:value-type="string" table:style-name="ce2">
            <text:p>REMUNERACIONES</text:p>
          </table:table-cell>
          <table:table-cell office:value-type="string" table:style-name="ce2">
            <text:p>21889300</text:p>
          </table:table-cell>
          <table:table-cell office:value-type="float" office:value="3618772608" table:style-name="ce4">
            <text:p>3,618,772,608.00</text:p>
          </table:table-cell>
          <table:table-cell office:value-type="float" office:value="3618772608" table:style-name="ce4">
            <text:p>3,618,772,608.00</text:p>
          </table:table-cell>
          <table:table-cell office:value-type="float" office:value="0" table:style-name="ce4">
            <text:p>0.00</text:p>
          </table:table-cell>
          <table:table-cell office:value-type="float" office:value="345534971.18000001" table:style-name="ce4">
            <text:p>345,534,971.18</text:p>
          </table:table-cell>
          <table:table-cell office:value-type="float" office:value="345534971.18000001" table:formula="of:=+[.H2]+[.G2]" table:style-name="ce38">
            <text:p>345,534,971.18</text:p>
          </table:table-cell>
          <table:table-cell office:value-type="float" office:value="0" table:style-name="ce4">
            <text:p>0.00</text:p>
          </table:table-cell>
          <table:table-cell office:value-type="float" office:value="1630681950.99" table:style-name="ce4">
            <text:p>1,630,681,950.99</text:p>
          </table:table-cell>
          <table:table-cell office:value-type="float" office:value="1976216922.1700001" table:formula="of:=+[.K2]+[.H2]+[.G2]" table:style-name="ce28">
            <text:p>1,976,216,922.17</text:p>
          </table:table-cell>
          <table:table-cell office:value-type="percentage" office:value="0.45061741303807284" table:formula="of:=+[.K2]/[.F2]" table:style-name="ce29">
            <text:p>45.06%</text:p>
          </table:table-cell>
          <table:table-cell office:value-type="float" office:value="1625679835.23" table:style-name="ce4">
            <text:p>1,625,679,835.23</text:p>
          </table:table-cell>
          <table:table-cell office:value-type="float" office:value="1642555685.8299999" table:style-name="ce4">
            <text:p>1,642,555,685.8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0275850" table:style-name="ce4">
            <text:p>10,275,850.00</text:p>
          </table:table-cell>
          <table:table-cell office:value-type="float" office:value="-10275850" table:style-name="ce5">
            <text:p>-10,275,85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101</text:p>
          </table:table-cell>
          <table:table-cell office:value-type="string" office:string-value="SUBPARTIDA" table:formula="of:=IF(LEN([.A3])=3;&quot;PARTIDA&quot;;&quot;SUBPARTIDA&quot;)" table:style-name="ce30">
            <text:p>SUBPARTIDA</text:p>
          </table:table-cell>
          <table:table-cell office:value-type="string" table:style-name="ce2">
            <text:p>SUELDOS PARA CARGOS FIJOS</text:p>
          </table:table-cell>
          <table:table-cell office:value-type="string" table:style-name="ce2">
            <text:p>21889300</text:p>
          </table:table-cell>
          <table:table-cell office:value-type="float" office:value="2126201452" table:style-name="ce4">
            <text:p>2,126,201,452.00</text:p>
          </table:table-cell>
          <table:table-cell office:value-type="float" office:value="2131477302" table:style-name="ce4">
            <text:p>2,131,477,302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3]+[.G3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958324106.02999997" table:style-name="ce4">
            <text:p>958,324,106.03</text:p>
          </table:table-cell>
          <table:table-cell office:value-type="float" office:value="958324106.02999997" table:formula="of:=+[.K3]+[.H3]+[.G3]" table:style-name="ce28">
            <text:p>958,324,106.03</text:p>
          </table:table-cell>
          <table:table-cell office:value-type="percentage" office:value="0.4496055881668497" table:formula="of:=+[.K3]/[.F3]" table:style-name="ce29">
            <text:p>44.96%</text:p>
          </table:table-cell>
          <table:table-cell office:value-type="float" office:value="1167877345.97" table:style-name="ce4">
            <text:p>1,167,877,345.97</text:p>
          </table:table-cell>
          <table:table-cell office:value-type="float" office:value="1173153195.97" table:style-name="ce4">
            <text:p>1,173,153,195.9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275850" table:style-name="ce4">
            <text:p>5,275,85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105</text:p>
          </table:table-cell>
          <table:table-cell office:value-type="string" office:string-value="SUBPARTIDA" table:formula="of:=IF(LEN([.A4])=3;&quot;PARTIDA&quot;;&quot;SUBPARTIDA&quot;)" table:style-name="ce30">
            <text:p>SUBPARTIDA</text:p>
          </table:table-cell>
          <table:table-cell office:value-type="string" table:style-name="ce2">
            <text:p>SUPLENCIAS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5000000" table:style-name="ce4">
            <text:p>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4]+[.G4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4]+[.H4]+[.G4]" table:style-name="ce28">
            <text:p>0.00</text:p>
          </table:table-cell>
          <table:table-cell office:value-type="percentage" office:value="0" table:formula="of:=+[.K4]/[.F4]" table:style-name="ce29">
            <text:p>0.00%</text:p>
          </table:table-cell>
          <table:table-cell office:value-type="float" office:value="0" table:style-name="ce4">
            <text:p>0.00</text:p>
          </table:table-cell>
          <table:table-cell office:value-type="float" office:value="5000000" table:style-name="ce4">
            <text:p>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000000" table:style-name="ce4">
            <text:p>5,0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201</text:p>
          </table:table-cell>
          <table:table-cell office:value-type="string" office:string-value="SUBPARTIDA" table:formula="of:=IF(LEN([.A5])=3;&quot;PARTIDA&quot;;&quot;SUBPARTIDA&quot;)" table:style-name="ce30">
            <text:p>SUBPARTIDA</text:p>
          </table:table-cell>
          <table:table-cell office:value-type="string" table:style-name="ce2">
            <text:p>TIEMPO EXTRAORDINARIO</text:p>
          </table:table-cell>
          <table:table-cell office:value-type="string" table:style-name="ce2">
            <text:p>21889300</text:p>
          </table:table-cell>
          <table:table-cell office:value-type="float" office:value="15000000" table:style-name="ce4">
            <text:p>15,000,000.00</text:p>
          </table:table-cell>
          <table:table-cell office:value-type="float" office:value="15000000" table:style-name="ce4">
            <text:p>1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]+[.G5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3897141.37" table:style-name="ce4">
            <text:p>3,897,141.37</text:p>
          </table:table-cell>
          <table:table-cell office:value-type="float" office:value="3897141.37" table:formula="of:=+[.K5]+[.H5]+[.G5]" table:style-name="ce28">
            <text:p>3,897,141.37</text:p>
          </table:table-cell>
          <table:table-cell office:value-type="percentage" office:value="0.25980942466666668" table:formula="of:=+[.K5]/[.F5]" table:style-name="ce29">
            <text:p>25.98%</text:p>
          </table:table-cell>
          <table:table-cell office:value-type="float" office:value="5102858.63" table:style-name="ce4">
            <text:p>5,102,858.63</text:p>
          </table:table-cell>
          <table:table-cell office:value-type="float" office:value="11102858.630000001" table:style-name="ce4">
            <text:p>11,102,858.6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1</text:p>
          </table:table-cell>
          <table:table-cell office:value-type="string" office:string-value="SUBPARTIDA" table:formula="of:=IF(LEN([.A6])=3;&quot;PARTIDA&quot;;&quot;SUBPARTIDA&quot;)" table:style-name="ce30">
            <text:p>SUBPARTIDA</text:p>
          </table:table-cell>
          <table:table-cell office:value-type="string" table:style-name="ce2">
            <text:p>RETRIBUCION POR AÑOS SERVIDOS</text:p>
          </table:table-cell>
          <table:table-cell office:value-type="string" table:style-name="ce2">
            <text:p>21889300</text:p>
          </table:table-cell>
          <table:table-cell office:value-type="float" office:value="154315104" table:style-name="ce4">
            <text:p>154,315,104.00</text:p>
          </table:table-cell>
          <table:table-cell office:value-type="float" office:value="154315104" table:style-name="ce4">
            <text:p>154,315,10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6]+[.G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63030125.140000001" table:style-name="ce4">
            <text:p>63,030,125.14</text:p>
          </table:table-cell>
          <table:table-cell office:value-type="float" office:value="63030125.140000001" table:formula="of:=+[.K6]+[.H6]+[.G6]" table:style-name="ce28">
            <text:p>63,030,125.14</text:p>
          </table:table-cell>
          <table:table-cell office:value-type="percentage" office:value="0.40845078353444908" table:formula="of:=+[.K6]/[.F6]" table:style-name="ce29">
            <text:p>40.85%</text:p>
          </table:table-cell>
          <table:table-cell office:value-type="float" office:value="91284978.859999999" table:style-name="ce4">
            <text:p>91,284,978.86</text:p>
          </table:table-cell>
          <table:table-cell office:value-type="float" office:value="91284978.859999999" table:style-name="ce4">
            <text:p>91,284,978.8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2</text:p>
          </table:table-cell>
          <table:table-cell office:value-type="string" office:string-value="SUBPARTIDA" table:formula="of:=IF(LEN([.A7])=3;&quot;PARTIDA&quot;;&quot;SUBPARTIDA&quot;)" table:style-name="ce30">
            <text:p>SUBPARTIDA</text:p>
          </table:table-cell>
          <table:table-cell office:value-type="string" table:style-name="ce2">
            <text:p>RESTRICCION AL EJERCICIO LIBERAL DE LA PROFESION</text:p>
          </table:table-cell>
          <table:table-cell office:value-type="string" table:style-name="ce2">
            <text:p>21889300</text:p>
          </table:table-cell>
          <table:table-cell office:value-type="float" office:value="198381030" table:style-name="ce4">
            <text:p>198,381,030.00</text:p>
          </table:table-cell>
          <table:table-cell office:value-type="float" office:value="198381030" table:style-name="ce4">
            <text:p>198,381,03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]+[.G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87600712.290000007" table:style-name="ce4">
            <text:p>87,600,712.29</text:p>
          </table:table-cell>
          <table:table-cell office:value-type="float" office:value="87600712.290000007" table:formula="of:=+[.K7]+[.H7]+[.G7]" table:style-name="ce28">
            <text:p>87,600,712.29</text:p>
          </table:table-cell>
          <table:table-cell office:value-type="percentage" office:value="0.44157806968740915" table:formula="of:=+[.K7]/[.F7]" table:style-name="ce29">
            <text:p>44.16%</text:p>
          </table:table-cell>
          <table:table-cell office:value-type="float" office:value="110780317.70999999" table:style-name="ce4">
            <text:p>110,780,317.71</text:p>
          </table:table-cell>
          <table:table-cell office:value-type="float" office:value="110780317.70999999" table:style-name="ce4">
            <text:p>110,780,317.71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3</text:p>
          </table:table-cell>
          <table:table-cell office:value-type="string" office:string-value="SUBPARTIDA" table:formula="of:=IF(LEN([.A8])=3;&quot;PARTIDA&quot;;&quot;SUBPARTIDA&quot;)" table:style-name="ce30">
            <text:p>SUBPARTIDA</text:p>
          </table:table-cell>
          <table:table-cell office:value-type="string" table:style-name="ce2">
            <text:p>DECIMOTERCER MES</text:p>
          </table:table-cell>
          <table:table-cell office:value-type="string" table:style-name="ce2">
            <text:p>21889300</text:p>
          </table:table-cell>
          <table:table-cell office:value-type="float" office:value="223799618" table:style-name="ce4">
            <text:p>223,799,618.00</text:p>
          </table:table-cell>
          <table:table-cell office:value-type="float" office:value="223799618" table:style-name="ce4">
            <text:p>223,799,618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]+[.G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]+[.H8]+[.G8]" table:style-name="ce28">
            <text:p>0.00</text:p>
          </table:table-cell>
          <table:table-cell office:value-type="percentage" office:value="0" table:formula="of:=+[.K8]/[.F8]" table:style-name="ce29">
            <text:p>0.00%</text:p>
          </table:table-cell>
          <table:table-cell office:value-type="float" office:value="223799618" table:style-name="ce4">
            <text:p>223,799,618.00</text:p>
          </table:table-cell>
          <table:table-cell office:value-type="float" office:value="223799618" table:style-name="ce4">
            <text:p>223,799,618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4</text:p>
          </table:table-cell>
          <table:table-cell office:value-type="string" office:string-value="SUBPARTIDA" table:formula="of:=IF(LEN([.A9])=3;&quot;PARTIDA&quot;;&quot;SUBPARTIDA&quot;)" table:style-name="ce30">
            <text:p>SUBPARTIDA</text:p>
          </table:table-cell>
          <table:table-cell office:value-type="string" table:style-name="ce2">
            <text:p>SALARIO ESCOLAR</text:p>
          </table:table-cell>
          <table:table-cell office:value-type="string" table:style-name="ce2">
            <text:p>21889300</text:p>
          </table:table-cell>
          <table:table-cell office:value-type="float" office:value="187024484" table:style-name="ce4">
            <text:p>187,024,484.00</text:p>
          </table:table-cell>
          <table:table-cell office:value-type="float" office:value="176748634" table:style-name="ce4">
            <text:p>176,748,63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]+[.G9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76748633.33000001" table:style-name="ce4">
            <text:p>176,748,633.33</text:p>
          </table:table-cell>
          <table:table-cell office:value-type="float" office:value="176748633.33000001" table:formula="of:=+[.K9]+[.H9]+[.G9]" table:style-name="ce28">
            <text:p>176,748,633.33</text:p>
          </table:table-cell>
          <table:table-cell office:value-type="percentage" office:value="0.99999999620930602" table:formula="of:=+[.K9]/[.F9]" table:style-name="ce29">
            <text:p>100.00%</text:p>
          </table:table-cell>
          <table:table-cell office:value-type="float" office:value="7.0000000000000007E-2" table:style-name="ce4">
            <text:p>0.07</text:p>
          </table:table-cell>
          <table:table-cell office:value-type="float" office:value="0.67" table:style-name="ce4">
            <text:p>0.6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0275850" table:style-name="ce5">
            <text:p>-10,275,85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99</text:p>
          </table:table-cell>
          <table:table-cell office:value-type="string" office:string-value="SUBPARTIDA" table:formula="of:=IF(LEN([.A10])=3;&quot;PARTIDA&quot;;&quot;SUBPARTIDA&quot;)" table:style-name="ce30">
            <text:p>SUBPARTIDA</text:p>
          </table:table-cell>
          <table:table-cell office:value-type="string" table:style-name="ce2">
            <text:p>OTROS INCENTIVOS SALARIALES</text:p>
          </table:table-cell>
          <table:table-cell office:value-type="string" table:style-name="ce2">
            <text:p>21889300</text:p>
          </table:table-cell>
          <table:table-cell office:value-type="float" office:value="47173842" table:style-name="ce4">
            <text:p>47,173,842.00</text:p>
          </table:table-cell>
          <table:table-cell office:value-type="float" office:value="47173842" table:style-name="ce4">
            <text:p>47,173,842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0]+[.G10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0339126.010000002" table:style-name="ce4">
            <text:p>20,339,126.01</text:p>
          </table:table-cell>
          <table:table-cell office:value-type="float" office:value="20339126.010000002" table:formula="of:=+[.K10]+[.H10]+[.G10]" table:style-name="ce28">
            <text:p>20,339,126.01</text:p>
          </table:table-cell>
          <table:table-cell office:value-type="percentage" office:value="0.4311526292473698" table:formula="of:=+[.K10]/[.F10]" table:style-name="ce29">
            <text:p>43.12%</text:p>
          </table:table-cell>
          <table:table-cell office:value-type="float" office:value="26834715.989999998" table:style-name="ce4">
            <text:p>26,834,715.99</text:p>
          </table:table-cell>
          <table:table-cell office:value-type="float" office:value="26834715.989999998" table:style-name="ce4">
            <text:p>26,834,715.99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40120089300</text:p>
          </table:table-cell>
          <table:table-cell office:value-type="string" office:string-value="SUBPARTIDA" table:formula="of:=IF(LEN([.A11])=3;&quot;PARTIDA&quot;;&quot;SUBPARTIDA&quot;)" table:style-name="ce30">
            <text:p>SUBPARTIDA</text:p>
          </table:table-cell>
          <table:table-cell office:value-type="string" table:style-name="ce2">
            <text:p>CCSS CONTRIBUCION PATRONAL SEGURO SALUD (CONTRIBUCION PATRONAL SEGURO DE SALUD, SEGUN LEY NO. 17 DEL 22 DE OCTUBRE DE 1943, LEY</text:p>
          </table:table-cell>
          <table:table-cell office:value-type="string" table:style-name="ce2">
            <text:p>21889300</text:p>
          </table:table-cell>
          <table:table-cell office:value-type="float" office:value="252348872" table:style-name="ce4">
            <text:p>252,348,872.00</text:p>
          </table:table-cell>
          <table:table-cell office:value-type="float" office:value="252348872" table:style-name="ce4">
            <text:p>252,348,872.00</text:p>
          </table:table-cell>
          <table:table-cell office:value-type="float" office:value="0" table:style-name="ce4">
            <text:p>0.00</text:p>
          </table:table-cell>
          <table:table-cell office:value-type="float" office:value="130644825" table:style-name="ce4">
            <text:p>130,644,825.00</text:p>
          </table:table-cell>
          <table:table-cell office:value-type="float" office:value="130644825" table:formula="of:=+[.H11]+[.G11]" table:style-name="ce38">
            <text:p>130,644,825.00</text:p>
          </table:table-cell>
          <table:table-cell office:value-type="float" office:value="0" table:style-name="ce4">
            <text:p>0.00</text:p>
          </table:table-cell>
          <table:table-cell office:value-type="float" office:value="121704047" table:style-name="ce4">
            <text:p>121,704,047.00</text:p>
          </table:table-cell>
          <table:table-cell office:value-type="float" office:value="252348872" table:formula="of:=+[.K11]+[.H11]+[.G11]" table:style-name="ce28">
            <text:p>252,348,872.00</text:p>
          </table:table-cell>
          <table:table-cell office:value-type="percentage" office:value="0.48228488613969317" table:formula="of:=+[.K11]/[.F11]" table:style-name="ce29">
            <text:p>48.23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40520089300</text:p>
          </table:table-cell>
          <table:table-cell office:value-type="string" office:string-value="SUBPARTIDA" table:formula="of:=IF(LEN([.A12])=3;&quot;PARTIDA&quot;;&quot;SUBPARTIDA&quot;)" table:style-name="ce30">
            <text:p>SUBPARTIDA</text:p>
          </table:table-cell>
          <table:table-cell office:value-type="string" table:style-name="ce2">
            <text:p>BANCO POPULAR Y DE DESARROLLO COMUNAL. (BPDC) (SEGUN LEY NO. 4351 DEL 11 DE JULIO DE 1969, LEY ORGANICA DEL B.P.D.C.).</text:p>
          </table:table-cell>
          <table:table-cell office:value-type="string" table:style-name="ce2">
            <text:p>21889300</text:p>
          </table:table-cell>
          <table:table-cell office:value-type="float" office:value="13640480" table:style-name="ce4">
            <text:p>13,640,480.00</text:p>
          </table:table-cell>
          <table:table-cell office:value-type="float" office:value="13640480" table:style-name="ce4">
            <text:p>13,640,480.00</text:p>
          </table:table-cell>
          <table:table-cell office:value-type="float" office:value="0" table:style-name="ce4">
            <text:p>0.00</text:p>
          </table:table-cell>
          <table:table-cell office:value-type="float" office:value="7061949" table:style-name="ce4">
            <text:p>7,061,949.00</text:p>
          </table:table-cell>
          <table:table-cell office:value-type="float" office:value="7061949" table:formula="of:=+[.H12]+[.G12]" table:style-name="ce38">
            <text:p>7,061,949.00</text:p>
          </table:table-cell>
          <table:table-cell office:value-type="float" office:value="0" table:style-name="ce4">
            <text:p>0.00</text:p>
          </table:table-cell>
          <table:table-cell office:value-type="float" office:value="6578531" table:style-name="ce4">
            <text:p>6,578,531.00</text:p>
          </table:table-cell>
          <table:table-cell office:value-type="float" office:value="13640480" table:formula="of:=+[.K12]+[.H12]+[.G12]" table:style-name="ce28">
            <text:p>13,640,480.00</text:p>
          </table:table-cell>
          <table:table-cell office:value-type="percentage" office:value="0.48228002240390366" table:formula="of:=+[.K12]/[.F12]" table:style-name="ce29">
            <text:p>48.23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120089300</text:p>
          </table:table-cell>
          <table:table-cell office:value-type="string" office:string-value="SUBPARTIDA" table:formula="of:=IF(LEN([.A13])=3;&quot;PARTIDA&quot;;&quot;SUBPARTIDA&quot;)" table:style-name="ce30">
            <text:p>SUBPARTIDA</text:p>
          </table:table-cell>
          <table:table-cell office:value-type="string" table:style-name="ce2">
            <text:p>CCSS CONTRIBUCION PATRONAL SEGURO PENSIONES (CONTRIBUCION PATRONAL SEGURO DE PENSIONES, SEGUN LEY NO. 17 DEL 22 DE OCTUBRE DE 1943, LEY</text:p>
          </table:table-cell>
          <table:table-cell office:value-type="string" table:style-name="ce2">
            <text:p>21889300</text:p>
          </table:table-cell>
          <table:table-cell office:value-type="float" office:value="152227752" table:style-name="ce4">
            <text:p>152,227,752.00</text:p>
          </table:table-cell>
          <table:table-cell office:value-type="float" office:value="152227752" table:style-name="ce4">
            <text:p>152,227,752.00</text:p>
          </table:table-cell>
          <table:table-cell office:value-type="float" office:value="0" table:style-name="ce4">
            <text:p>0.00</text:p>
          </table:table-cell>
          <table:table-cell office:value-type="float" office:value="79400976" table:style-name="ce4">
            <text:p>79,400,976.00</text:p>
          </table:table-cell>
          <table:table-cell office:value-type="float" office:value="79400976" table:formula="of:=+[.H13]+[.G13]" table:style-name="ce38">
            <text:p>79,400,976.00</text:p>
          </table:table-cell>
          <table:table-cell office:value-type="float" office:value="0" table:style-name="ce4">
            <text:p>0.00</text:p>
          </table:table-cell>
          <table:table-cell office:value-type="float" office:value="72826776" table:style-name="ce4">
            <text:p>72,826,776.00</text:p>
          </table:table-cell>
          <table:table-cell office:value-type="float" office:value="152227752" table:formula="of:=+[.K13]+[.H13]+[.G13]" table:style-name="ce28">
            <text:p>152,227,752.00</text:p>
          </table:table-cell>
          <table:table-cell office:value-type="percentage" office:value="0.47840669682884102" table:formula="of:=+[.K13]/[.F13]" table:style-name="ce29">
            <text:p>47.84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220089300</text:p>
          </table:table-cell>
          <table:table-cell office:value-type="string" office:string-value="SUBPARTIDA" table:formula="of:=IF(LEN([.A14])=3;&quot;PARTIDA&quot;;&quot;SUBPARTIDA&quot;)" table:style-name="ce30">
            <text:p>SUBPARTIDA</text:p>
          </table:table-cell>
          <table:table-cell office:value-type="string" table:style-name="ce2">
            <text:p>CCSS APORTE PATRONAL REGIMEN PENSIONES (APORTE PATRONAL AL REGIMEN DE PENSIONES, SEGUN LEY DE PROTECCION AL TRABAJADOR NO. 7983 DEL 16</text:p>
          </table:table-cell>
          <table:table-cell office:value-type="string" table:style-name="ce2">
            <text:p>21889300</text:p>
          </table:table-cell>
          <table:table-cell office:value-type="float" office:value="81842877" table:style-name="ce4">
            <text:p>81,842,877.00</text:p>
          </table:table-cell>
          <table:table-cell office:value-type="float" office:value="81842877" table:style-name="ce4">
            <text:p>81,842,877.00</text:p>
          </table:table-cell>
          <table:table-cell office:value-type="float" office:value="0" table:style-name="ce4">
            <text:p>0.00</text:p>
          </table:table-cell>
          <table:table-cell office:value-type="float" office:value="42371238" table:style-name="ce4">
            <text:p>42,371,238.00</text:p>
          </table:table-cell>
          <table:table-cell office:value-type="float" office:value="42371238" table:formula="of:=+[.H14]+[.G14]" table:style-name="ce38">
            <text:p>42,371,238.00</text:p>
          </table:table-cell>
          <table:table-cell office:value-type="float" office:value="0" table:style-name="ce4">
            <text:p>0.00</text:p>
          </table:table-cell>
          <table:table-cell office:value-type="float" office:value="39471639" table:style-name="ce4">
            <text:p>39,471,639.00</text:p>
          </table:table-cell>
          <table:table-cell office:value-type="float" office:value="81842877" table:formula="of:=+[.K14]+[.H14]+[.G14]" table:style-name="ce28">
            <text:p>81,842,877.00</text:p>
          </table:table-cell>
          <table:table-cell office:value-type="percentage" office:value="0.48228557507820746" table:formula="of:=+[.K14]/[.F14]" table:style-name="ce29">
            <text:p>48.23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320089300</text:p>
          </table:table-cell>
          <table:table-cell office:value-type="string" office:string-value="SUBPARTIDA" table:formula="of:=IF(LEN([.A15])=3;&quot;PARTIDA&quot;;&quot;SUBPARTIDA&quot;)" table:style-name="ce30">
            <text:p>SUBPARTIDA</text:p>
          </table:table-cell>
          <table:table-cell office:value-type="string" table:style-name="ce2">
            <text:p>CCSS APORTE PATRONAL FONDO CAPITALIZACION LABORAL (APORTE PATRONAL AL FONDO DE CAPITALIZACION LABORAL, SEGUN LEY DE PROTECCION AL TRABAJADOR</text:p>
          </table:table-cell>
          <table:table-cell office:value-type="string" table:style-name="ce2">
            <text:p>21889300</text:p>
          </table:table-cell>
          <table:table-cell office:value-type="float" office:value="40921439" table:style-name="ce4">
            <text:p>40,921,439.00</text:p>
          </table:table-cell>
          <table:table-cell office:value-type="float" office:value="40921439" table:style-name="ce4">
            <text:p>40,921,439.00</text:p>
          </table:table-cell>
          <table:table-cell office:value-type="float" office:value="0" table:style-name="ce4">
            <text:p>0.00</text:p>
          </table:table-cell>
          <table:table-cell office:value-type="float" office:value="21185668" table:style-name="ce4">
            <text:p>21,185,668.00</text:p>
          </table:table-cell>
          <table:table-cell office:value-type="float" office:value="21185668" table:formula="of:=+[.H15]+[.G15]" table:style-name="ce38">
            <text:p>21,185,668.00</text:p>
          </table:table-cell>
          <table:table-cell office:value-type="float" office:value="0" table:style-name="ce4">
            <text:p>0.00</text:p>
          </table:table-cell>
          <table:table-cell office:value-type="float" office:value="19735771" table:style-name="ce4">
            <text:p>19,735,771.00</text:p>
          </table:table-cell>
          <table:table-cell office:value-type="float" office:value="40921439" table:formula="of:=+[.K15]+[.H15]+[.G15]" table:style-name="ce28">
            <text:p>40,921,439.00</text:p>
          </table:table-cell>
          <table:table-cell office:value-type="percentage" office:value="0.4822843839875719" table:formula="of:=+[.K15]/[.F15]" table:style-name="ce29">
            <text:p>48.23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520089300</text:p>
          </table:table-cell>
          <table:table-cell office:value-type="string" office:string-value="SUBPARTIDA" table:formula="of:=IF(LEN([.A16])=3;&quot;PARTIDA&quot;;&quot;SUBPARTIDA&quot;)" table:style-name="ce30">
            <text:p>SUBPARTIDA</text:p>
          </table:table-cell>
          <table:table-cell office:value-type="string" table:style-name="ce2">
            <text:p>ASOCIACION SOLIDARISTA DE EMPLEADOS DEL MINISTERIO DE CIENCIA Y TECNOLOGIA (ASEMICIT). (APORTE PATRONAL A LA ASOCIACION SOLIDARISTA DE</text:p>
          </table:table-cell>
          <table:table-cell office:value-type="string" table:style-name="ce2">
            <text:p>21889300</text:p>
          </table:table-cell>
          <table:table-cell office:value-type="float" office:value="125895658" table:style-name="ce4">
            <text:p>125,895,658.00</text:p>
          </table:table-cell>
          <table:table-cell office:value-type="float" office:value="125895658" table:style-name="ce4">
            <text:p>125,895,658.00</text:p>
          </table:table-cell>
          <table:table-cell office:value-type="float" office:value="0" table:style-name="ce4">
            <text:p>0.00</text:p>
          </table:table-cell>
          <table:table-cell office:value-type="float" office:value="64870315.18" table:style-name="ce4">
            <text:p>64,870,315.18</text:p>
          </table:table-cell>
          <table:table-cell office:value-type="float" office:value="64870315.18" table:formula="of:=+[.H16]+[.G16]" table:style-name="ce38">
            <text:p>64,870,315.18</text:p>
          </table:table-cell>
          <table:table-cell office:value-type="float" office:value="0" table:style-name="ce4">
            <text:p>0.00</text:p>
          </table:table-cell>
          <table:table-cell office:value-type="float" office:value="60425342.82" table:style-name="ce4">
            <text:p>60,425,342.82</text:p>
          </table:table-cell>
          <table:table-cell office:value-type="float" office:value="125295658" table:formula="of:=+[.K16]+[.H16]+[.G16]" table:style-name="ce28">
            <text:p>125,295,658.00</text:p>
          </table:table-cell>
          <table:table-cell office:value-type="percentage" office:value="0.47996367611025947" table:formula="of:=+[.K16]/[.F16]" table:style-name="ce29">
            <text:p>48.00%</text:p>
          </table:table-cell>
          <table:table-cell office:value-type="float" office:value="0" table:style-name="ce4">
            <text:p>0.00</text:p>
          </table:table-cell>
          <table:table-cell office:value-type="float" office:value="600000" table:style-name="ce4">
            <text:p>6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</text:p>
          </table:table-cell>
          <table:table-cell office:value-type="string" office:string-value="PARTIDA" table:formula="of:=IF(LEN([.A17])=3;&quot;PARTIDA&quot;;&quot;SUBPARTIDA&quot;)" table:style-name="ce30">
            <text:p>PARTIDA</text:p>
          </table:table-cell>
          <table:table-cell office:value-type="string" table:style-name="ce2">
            <text:p>SERVICIOS</text:p>
          </table:table-cell>
          <table:table-cell office:value-type="string" table:style-name="ce2">
            <text:p>21889300</text:p>
          </table:table-cell>
          <table:table-cell office:value-type="float" office:value="1460213904" table:style-name="ce4">
            <text:p>1,460,213,904.00</text:p>
          </table:table-cell>
          <table:table-cell office:value-type="float" office:value="1460213904" table:style-name="ce4">
            <text:p>1,460,213,904.00</text:p>
          </table:table-cell>
          <table:table-cell office:value-type="float" office:value="4028183.51" table:style-name="ce4">
            <text:p>4,028,183.51</text:p>
          </table:table-cell>
          <table:table-cell office:value-type="float" office:value="287581818.07999998" table:style-name="ce4">
            <text:p>287,581,818.08</text:p>
          </table:table-cell>
          <table:table-cell office:value-type="float" office:value="291610001.58999997" table:formula="of:=+[.H17]+[.G17]" table:style-name="ce38">
            <text:p>291,610,001.59</text:p>
          </table:table-cell>
          <table:table-cell office:value-type="float" office:value="6407385.54" table:style-name="ce4">
            <text:p>6,407,385.54</text:p>
          </table:table-cell>
          <table:table-cell office:value-type="float" office:value="382438109.72000003" table:style-name="ce4">
            <text:p>382,438,109.72</text:p>
          </table:table-cell>
          <table:table-cell office:value-type="float" office:value="674048111.30999994" table:formula="of:=+[.K17]+[.H17]+[.G17]" table:style-name="ce28">
            <text:p>674,048,111.31</text:p>
          </table:table-cell>
          <table:table-cell office:value-type="percentage" office:value="0.26190553909422304" table:formula="of:=+[.K17]/[.F17]" table:style-name="ce29">
            <text:p>26.19%</text:p>
          </table:table-cell>
          <table:table-cell office:value-type="float" office:value="77495561.040000007" table:style-name="ce4">
            <text:p>77,495,561.04</text:p>
          </table:table-cell>
          <table:table-cell office:value-type="float" office:value="779758407.14999998" table:style-name="ce4">
            <text:p>779,758,407.15</text:p>
          </table:table-cell>
          <table:table-cell office:value-type="float" office:value="0" table:style-name="ce4">
            <text:p>0.00</text:p>
          </table:table-cell>
          <table:table-cell office:value-type="float" office:value="51000000" table:style-name="ce4">
            <text:p>51,000,000.00</text:p>
          </table:table-cell>
          <table:table-cell office:value-type="float" office:value="0" table:style-name="ce4">
            <text:p>0.00</text:p>
          </table:table-cell>
          <table:table-cell office:value-type="float" office:value="65000000" table:style-name="ce4">
            <text:p>65,000,000.00</text:p>
          </table:table-cell>
          <table:table-cell office:value-type="float" office:value="-65000000" table:style-name="ce5">
            <text:p>-65,000,0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101</text:p>
          </table:table-cell>
          <table:table-cell office:value-type="string" office:string-value="SUBPARTIDA" table:formula="of:=IF(LEN([.A18])=3;&quot;PARTIDA&quot;;&quot;SUBPARTIDA&quot;)" table:style-name="ce30">
            <text:p>SUBPARTIDA</text:p>
          </table:table-cell>
          <table:table-cell office:value-type="string" table:style-name="ce2">
            <text:p>ALQUILER DE EDIFICIOS, LOCALES Y TERRENOS</text:p>
          </table:table-cell>
          <table:table-cell office:value-type="string" table:style-name="ce2">
            <text:p>21889300</text:p>
          </table:table-cell>
          <table:table-cell office:value-type="float" office:value="546109512" table:style-name="ce4">
            <text:p>546,109,512.00</text:p>
          </table:table-cell>
          <table:table-cell office:value-type="float" office:value="546109512" table:style-name="ce4">
            <text:p>546,109,512.00</text:p>
          </table:table-cell>
          <table:table-cell office:value-type="float" office:value="0" table:style-name="ce4">
            <text:p>0.00</text:p>
          </table:table-cell>
          <table:table-cell office:value-type="float" office:value="45509125.850000001" table:style-name="ce4">
            <text:p>45,509,125.85</text:p>
          </table:table-cell>
          <table:table-cell office:value-type="float" office:value="45509125.850000001" table:formula="of:=+[.H18]+[.G18]" table:style-name="ce38">
            <text:p>45,509,125.85</text:p>
          </table:table-cell>
          <table:table-cell office:value-type="float" office:value="0" table:style-name="ce4">
            <text:p>0.00</text:p>
          </table:table-cell>
          <table:table-cell office:value-type="float" office:value="227545629.19" table:style-name="ce4">
            <text:p>227,545,629.19</text:p>
          </table:table-cell>
          <table:table-cell office:value-type="float" office:value="273054755.04000002" table:formula="of:=+[.K18]+[.H18]+[.G18]" table:style-name="ce28">
            <text:p>273,054,755.04</text:p>
          </table:table-cell>
          <table:table-cell office:value-type="percentage" office:value="0.41666666518344769" table:formula="of:=+[.K18]/[.F18]" table:style-name="ce29">
            <text:p>41.67%</text:p>
          </table:table-cell>
          <table:table-cell office:value-type="float" office:value="0.96" table:style-name="ce4">
            <text:p>0.96</text:p>
          </table:table-cell>
          <table:table-cell office:value-type="float" office:value="273054756.95999998" table:style-name="ce4">
            <text:p>273,054,756.9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102</text:p>
          </table:table-cell>
          <table:table-cell office:value-type="string" office:string-value="SUBPARTIDA" table:formula="of:=IF(LEN([.A19])=3;&quot;PARTIDA&quot;;&quot;SUBPARTIDA&quot;)" table:style-name="ce30">
            <text:p>SUBPARTIDA</text:p>
          </table:table-cell>
          <table:table-cell office:value-type="string" table:style-name="ce2">
            <text:p>ALQUILER DE MAQUINARIA, EQUIPO Y MOBILIARIO</text:p>
          </table:table-cell>
          <table:table-cell office:value-type="string" table:style-name="ce2">
            <text:p>21889300</text:p>
          </table:table-cell>
          <table:table-cell office:value-type="float" office:value="25225668" table:style-name="ce4">
            <text:p>25,225,668.00</text:p>
          </table:table-cell>
          <table:table-cell office:value-type="float" office:value="25225668" table:style-name="ce4">
            <text:p>25,225,668.00</text:p>
          </table:table-cell>
          <table:table-cell office:value-type="float" office:value="0" table:style-name="ce4">
            <text:p>0.00</text:p>
          </table:table-cell>
          <table:table-cell office:value-type="float" office:value="6256769.6399999997" table:style-name="ce4">
            <text:p>6,256,769.64</text:p>
          </table:table-cell>
          <table:table-cell office:value-type="float" office:value="6256769.6399999997" table:formula="of:=+[.H19]+[.G19]" table:style-name="ce38">
            <text:p>6,256,769.64</text:p>
          </table:table-cell>
          <table:table-cell office:value-type="float" office:value="0" table:style-name="ce4">
            <text:p>0.00</text:p>
          </table:table-cell>
          <table:table-cell office:value-type="float" office:value="3749590.04" table:style-name="ce4">
            <text:p>3,749,590.04</text:p>
          </table:table-cell>
          <table:table-cell office:value-type="float" office:value="10006359.68" table:formula="of:=+[.K19]+[.H19]+[.G19]" table:style-name="ce28">
            <text:p>10,006,359.68</text:p>
          </table:table-cell>
          <table:table-cell office:value-type="percentage" office:value="0.14864185321078513" table:formula="of:=+[.K19]/[.F19]" table:style-name="ce29">
            <text:p>14.86%</text:p>
          </table:table-cell>
          <table:table-cell office:value-type="float" office:value="2699125.32" table:style-name="ce4">
            <text:p>2,699,125.32</text:p>
          </table:table-cell>
          <table:table-cell office:value-type="float" office:value="15219308.32" table:style-name="ce4">
            <text:p>15,219,308.3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103</text:p>
          </table:table-cell>
          <table:table-cell office:value-type="string" office:string-value="SUBPARTIDA" table:formula="of:=IF(LEN([.A20])=3;&quot;PARTIDA&quot;;&quot;SUBPARTIDA&quot;)" table:style-name="ce30">
            <text:p>SUBPARTIDA</text:p>
          </table:table-cell>
          <table:table-cell office:value-type="string" table:style-name="ce2">
            <text:p>ALQUILER DE EQUIPO DE COMPUTO</text:p>
          </table:table-cell>
          <table:table-cell office:value-type="string" table:style-name="ce2">
            <text:p>21889300</text:p>
          </table:table-cell>
          <table:table-cell office:value-type="float" office:value="4250000" table:style-name="ce4">
            <text:p>4,250,000.00</text:p>
          </table:table-cell>
          <table:table-cell office:value-type="float" office:value="4250000" table:style-name="ce4">
            <text:p>4,250,000.00</text:p>
          </table:table-cell>
          <table:table-cell office:value-type="float" office:value="0" table:style-name="ce4">
            <text:p>0.00</text:p>
          </table:table-cell>
          <table:table-cell office:value-type="float" office:value="2312574.38" table:style-name="ce4">
            <text:p>2,312,574.38</text:p>
          </table:table-cell>
          <table:table-cell office:value-type="float" office:value="2312574.38" table:formula="of:=+[.H20]+[.G20]" table:style-name="ce38">
            <text:p>2,312,574.38</text:p>
          </table:table-cell>
          <table:table-cell office:value-type="float" office:value="0" table:style-name="ce4">
            <text:p>0.00</text:p>
          </table:table-cell>
          <table:table-cell office:value-type="float" office:value="1019588.35" table:style-name="ce4">
            <text:p>1,019,588.35</text:p>
          </table:table-cell>
          <table:table-cell office:value-type="float" office:value="3332162.73" table:formula="of:=+[.K20]+[.H20]+[.G20]" table:style-name="ce28">
            <text:p>3,332,162.73</text:p>
          </table:table-cell>
          <table:table-cell office:value-type="percentage" office:value="0.23990314117647057" table:formula="of:=+[.K20]/[.F20]" table:style-name="ce29">
            <text:p>23.99%</text:p>
          </table:table-cell>
          <table:table-cell office:value-type="float" office:value="917837.27" table:style-name="ce4">
            <text:p>917,837.27</text:p>
          </table:table-cell>
          <table:table-cell office:value-type="float" office:value="917837.27" table:style-name="ce4">
            <text:p>917,837.2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201</text:p>
          </table:table-cell>
          <table:table-cell office:value-type="string" office:string-value="SUBPARTIDA" table:formula="of:=IF(LEN([.A21])=3;&quot;PARTIDA&quot;;&quot;SUBPARTIDA&quot;)" table:style-name="ce30">
            <text:p>SUBPARTIDA</text:p>
          </table:table-cell>
          <table:table-cell office:value-type="string" table:style-name="ce2">
            <text:p>SERVICIO DE AGUA Y ALCANTARILLADO</text:p>
          </table:table-cell>
          <table:table-cell office:value-type="string" table:style-name="ce2">
            <text:p>21889300</text:p>
          </table:table-cell>
          <table:table-cell office:value-type="float" office:value="33894012" table:style-name="ce4">
            <text:p>33,894,012.00</text:p>
          </table:table-cell>
          <table:table-cell office:value-type="float" office:value="33894012" table:style-name="ce4">
            <text:p>33,894,012.00</text:p>
          </table:table-cell>
          <table:table-cell office:value-type="float" office:value="0" table:style-name="ce4">
            <text:p>0.00</text:p>
          </table:table-cell>
          <table:table-cell office:value-type="float" office:value="8779480.9000000004" table:style-name="ce4">
            <text:p>8,779,480.90</text:p>
          </table:table-cell>
          <table:table-cell office:value-type="float" office:value="8779480.9000000004" table:formula="of:=+[.H21]+[.G21]" table:style-name="ce38">
            <text:p>8,779,480.90</text:p>
          </table:table-cell>
          <table:table-cell office:value-type="float" office:value="0" table:style-name="ce4">
            <text:p>0.00</text:p>
          </table:table-cell>
          <table:table-cell office:value-type="float" office:value="8506912.0999999996" table:style-name="ce4">
            <text:p>8,506,912.10</text:p>
          </table:table-cell>
          <table:table-cell office:value-type="float" office:value="17286393" table:formula="of:=+[.K21]+[.H21]+[.G21]" table:style-name="ce28">
            <text:p>17,286,393.00</text:p>
          </table:table-cell>
          <table:table-cell office:value-type="percentage" office:value="0.25098569328411163" table:formula="of:=+[.K21]/[.F21]" table:style-name="ce29">
            <text:p>25.10%</text:p>
          </table:table-cell>
          <table:table-cell office:value-type="float" office:value="0" table:style-name="ce4">
            <text:p>0.00</text:p>
          </table:table-cell>
          <table:table-cell office:value-type="float" office:value="16607619" table:style-name="ce4">
            <text:p>16,607,619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202</text:p>
          </table:table-cell>
          <table:table-cell office:value-type="string" office:string-value="SUBPARTIDA" table:formula="of:=IF(LEN([.A22])=3;&quot;PARTIDA&quot;;&quot;SUBPARTIDA&quot;)" table:style-name="ce30">
            <text:p>SUBPARTIDA</text:p>
          </table:table-cell>
          <table:table-cell office:value-type="string" table:style-name="ce2">
            <text:p>SERVICIO DE ENERGIA ELECTRICA</text:p>
          </table:table-cell>
          <table:table-cell office:value-type="string" table:style-name="ce2">
            <text:p>21889300</text:p>
          </table:table-cell>
          <table:table-cell office:value-type="float" office:value="25724136" table:style-name="ce4">
            <text:p>25,724,136.00</text:p>
          </table:table-cell>
          <table:table-cell office:value-type="float" office:value="25724136" table:style-name="ce4">
            <text:p>25,724,136.00</text:p>
          </table:table-cell>
          <table:table-cell office:value-type="float" office:value="0" table:style-name="ce4">
            <text:p>0.00</text:p>
          </table:table-cell>
          <table:table-cell office:value-type="float" office:value="2964317.8" table:style-name="ce4">
            <text:p>2,964,317.80</text:p>
          </table:table-cell>
          <table:table-cell office:value-type="float" office:value="2964317.8" table:formula="of:=+[.H22]+[.G22]" table:style-name="ce38">
            <text:p>2,964,317.80</text:p>
          </table:table-cell>
          <table:table-cell office:value-type="float" office:value="0" table:style-name="ce4">
            <text:p>0.00</text:p>
          </table:table-cell>
          <table:table-cell office:value-type="float" office:value="9897750.1999999993" table:style-name="ce4">
            <text:p>9,897,750.20</text:p>
          </table:table-cell>
          <table:table-cell office:value-type="float" office:value="12862068" table:formula="of:=+[.K22]+[.H22]+[.G22]" table:style-name="ce28">
            <text:p>12,862,068.00</text:p>
          </table:table-cell>
          <table:table-cell office:value-type="percentage" office:value="0.38476511708692562" table:formula="of:=+[.K22]/[.F22]" table:style-name="ce29">
            <text:p>38.48%</text:p>
          </table:table-cell>
          <table:table-cell office:value-type="float" office:value="0" table:style-name="ce4">
            <text:p>0.00</text:p>
          </table:table-cell>
          <table:table-cell office:value-type="float" office:value="12862068" table:style-name="ce4">
            <text:p>12,862,068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203</text:p>
          </table:table-cell>
          <table:table-cell office:value-type="string" office:string-value="SUBPARTIDA" table:formula="of:=IF(LEN([.A23])=3;&quot;PARTIDA&quot;;&quot;SUBPARTIDA&quot;)" table:style-name="ce30">
            <text:p>SUBPARTIDA</text:p>
          </table:table-cell>
          <table:table-cell office:value-type="string" table:style-name="ce2">
            <text:p>SERVICIO DE CORREO</text:p>
          </table:table-cell>
          <table:table-cell office:value-type="string" table:style-name="ce2">
            <text:p>21889300</text:p>
          </table:table-cell>
          <table:table-cell office:value-type="float" office:value="670000" table:style-name="ce4">
            <text:p>670,000.00</text:p>
          </table:table-cell>
          <table:table-cell office:value-type="float" office:value="670000" table:style-name="ce4">
            <text:p>670,000.00</text:p>
          </table:table-cell>
          <table:table-cell office:value-type="float" office:value="0" table:style-name="ce4">
            <text:p>0.00</text:p>
          </table:table-cell>
          <table:table-cell office:value-type="float" office:value="101922.44" table:style-name="ce4">
            <text:p>101,922.44</text:p>
          </table:table-cell>
          <table:table-cell office:value-type="float" office:value="101922.44" table:formula="of:=+[.H23]+[.G23]" table:style-name="ce38">
            <text:p>101,922.44</text:p>
          </table:table-cell>
          <table:table-cell office:value-type="float" office:value="0" table:style-name="ce4">
            <text:p>0.00</text:p>
          </table:table-cell>
          <table:table-cell office:value-type="float" office:value="65088" table:style-name="ce4">
            <text:p>65,088.00</text:p>
          </table:table-cell>
          <table:table-cell office:value-type="float" office:value="167010.44" table:formula="of:=+[.K23]+[.H23]+[.G23]" table:style-name="ce28">
            <text:p>167,010.44</text:p>
          </table:table-cell>
          <table:table-cell office:value-type="percentage" office:value="9.7146268656716411E-2" table:formula="of:=+[.K23]/[.F23]" table:style-name="ce29">
            <text:p>9.71%</text:p>
          </table:table-cell>
          <table:table-cell office:value-type="float" office:value="2989.56" table:style-name="ce4">
            <text:p>2,989.56</text:p>
          </table:table-cell>
          <table:table-cell office:value-type="float" office:value="502989.56" table:style-name="ce4">
            <text:p>502,989.5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204</text:p>
          </table:table-cell>
          <table:table-cell office:value-type="string" office:string-value="SUBPARTIDA" table:formula="of:=IF(LEN([.A24])=3;&quot;PARTIDA&quot;;&quot;SUBPARTIDA&quot;)" table:style-name="ce30">
            <text:p>SUBPARTIDA</text:p>
          </table:table-cell>
          <table:table-cell office:value-type="string" table:style-name="ce2">
            <text:p>SERVICIO DE TELECOMUNICACIONES</text:p>
          </table:table-cell>
          <table:table-cell office:value-type="string" table:style-name="ce2">
            <text:p>21889300</text:p>
          </table:table-cell>
          <table:table-cell office:value-type="float" office:value="49711848" table:style-name="ce4">
            <text:p>49,711,848.00</text:p>
          </table:table-cell>
          <table:table-cell office:value-type="float" office:value="49711848" table:style-name="ce4">
            <text:p>49,711,848.00</text:p>
          </table:table-cell>
          <table:table-cell office:value-type="float" office:value="0" table:style-name="ce4">
            <text:p>0.00</text:p>
          </table:table-cell>
          <table:table-cell office:value-type="float" office:value="8267984.7400000002" table:style-name="ce4">
            <text:p>8,267,984.74</text:p>
          </table:table-cell>
          <table:table-cell office:value-type="float" office:value="8267984.7400000002" table:formula="of:=+[.H24]+[.G24]" table:style-name="ce38">
            <text:p>8,267,984.74</text:p>
          </table:table-cell>
          <table:table-cell office:value-type="float" office:value="282500" table:style-name="ce4">
            <text:p>282,500.00</text:p>
          </table:table-cell>
          <table:table-cell office:value-type="float" office:value="10448922.01" table:style-name="ce4">
            <text:p>10,448,922.01</text:p>
          </table:table-cell>
          <table:table-cell office:value-type="float" office:value="18716906.75" table:formula="of:=+[.K24]+[.H24]+[.G24]" table:style-name="ce28">
            <text:p>18,716,906.75</text:p>
          </table:table-cell>
          <table:table-cell office:value-type="percentage" office:value="0.21018977226515498" table:formula="of:=+[.K24]/[.F24]" table:style-name="ce29">
            <text:p>21.02%</text:p>
          </table:table-cell>
          <table:table-cell office:value-type="float" office:value="458893.25" table:style-name="ce4">
            <text:p>458,893.25</text:p>
          </table:table-cell>
          <table:table-cell office:value-type="float" office:value="30712441.25" table:style-name="ce4">
            <text:p>30,712,441.2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1</text:p>
          </table:table-cell>
          <table:table-cell office:value-type="string" office:string-value="SUBPARTIDA" table:formula="of:=IF(LEN([.A25])=3;&quot;PARTIDA&quot;;&quot;SUBPARTIDA&quot;)" table:style-name="ce30">
            <text:p>SUBPARTIDA</text:p>
          </table:table-cell>
          <table:table-cell office:value-type="string" table:style-name="ce2">
            <text:p>INFORMACION</text:p>
          </table:table-cell>
          <table:table-cell office:value-type="string" table:style-name="ce2">
            <text:p>21889300</text:p>
          </table:table-cell>
          <table:table-cell office:value-type="float" office:value="3500000" table:style-name="ce4">
            <text:p>3,500,000.00</text:p>
          </table:table-cell>
          <table:table-cell office:value-type="float" office:value="3500000" table:style-name="ce4">
            <text:p>3,500,000.00</text:p>
          </table:table-cell>
          <table:table-cell office:value-type="float" office:value="0" table:style-name="ce4">
            <text:p>0.00</text:p>
          </table:table-cell>
          <table:table-cell office:value-type="float" office:value="1042818.38" table:style-name="ce4">
            <text:p>1,042,818.38</text:p>
          </table:table-cell>
          <table:table-cell office:value-type="float" office:value="1042818.38" table:formula="of:=+[.H25]+[.G25]" table:style-name="ce38">
            <text:p>1,042,818.38</text:p>
          </table:table-cell>
          <table:table-cell office:value-type="float" office:value="0" table:style-name="ce4">
            <text:p>0.00</text:p>
          </table:table-cell>
          <table:table-cell office:value-type="float" office:value="993315.2" table:style-name="ce4">
            <text:p>993,315.20</text:p>
          </table:table-cell>
          <table:table-cell office:value-type="float" office:value="2036133.58" table:formula="of:=+[.K25]+[.H25]+[.G25]" table:style-name="ce28">
            <text:p>2,036,133.58</text:p>
          </table:table-cell>
          <table:table-cell office:value-type="percentage" office:value="0.28380434285714284" table:formula="of:=+[.K25]/[.F25]" table:style-name="ce29">
            <text:p>28.38%</text:p>
          </table:table-cell>
          <table:table-cell office:value-type="float" office:value="31395.82" table:style-name="ce4">
            <text:p>31,395.82</text:p>
          </table:table-cell>
          <table:table-cell office:value-type="float" office:value="1463866.42" table:style-name="ce4">
            <text:p>1,463,866.42</text:p>
          </table:table-cell>
          <table:table-cell office:value-type="float" office:value="0" table:style-name="ce4">
            <text:p>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2</text:p>
          </table:table-cell>
          <table:table-cell office:value-type="string" office:string-value="SUBPARTIDA" table:formula="of:=IF(LEN([.A26])=3;&quot;PARTIDA&quot;;&quot;SUBPARTIDA&quot;)" table:style-name="ce30">
            <text:p>SUBPARTIDA</text:p>
          </table:table-cell>
          <table:table-cell office:value-type="string" table:style-name="ce2">
            <text:p>PUBLICIDAD Y PROPAGANDA</text:p>
          </table:table-cell>
          <table:table-cell office:value-type="string" table:style-name="ce2">
            <text:p>21889300</text:p>
          </table:table-cell>
          <table:table-cell office:value-type="float" office:value="41803696" table:style-name="ce4">
            <text:p>41,803,696.00</text:p>
          </table:table-cell>
          <table:table-cell office:value-type="float" office:value="41803696" table:style-name="ce4">
            <text:p>41,803,696.00</text:p>
          </table:table-cell>
          <table:table-cell office:value-type="float" office:value="0" table:style-name="ce4">
            <text:p>0.00</text:p>
          </table:table-cell>
          <table:table-cell office:value-type="float" office:value="19283587.18" table:style-name="ce4">
            <text:p>19,283,587.18</text:p>
          </table:table-cell>
          <table:table-cell office:value-type="float" office:value="19283587.18" table:formula="of:=+[.H26]+[.G26]" table:style-name="ce38">
            <text:p>19,283,587.1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9283587.18" table:formula="of:=+[.K26]+[.H26]+[.G26]" table:style-name="ce28">
            <text:p>19,283,587.18</text:p>
          </table:table-cell>
          <table:table-cell office:value-type="percentage" office:value="0" table:formula="of:=+[.K26]/[.F26]" table:style-name="ce29">
            <text:p>0.00%</text:p>
          </table:table-cell>
          <table:table-cell office:value-type="float" office:value="8.31" table:style-name="ce4">
            <text:p>8.31</text:p>
          </table:table-cell>
          <table:table-cell office:value-type="float" office:value="22520108.82" table:style-name="ce4">
            <text:p>22,520,108.8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3</text:p>
          </table:table-cell>
          <table:table-cell office:value-type="string" office:string-value="SUBPARTIDA" table:formula="of:=IF(LEN([.A27])=3;&quot;PARTIDA&quot;;&quot;SUBPARTIDA&quot;)" table:style-name="ce30">
            <text:p>SUBPARTIDA</text:p>
          </table:table-cell>
          <table:table-cell office:value-type="string" table:style-name="ce2">
            <text:p>IMPRESION, ENCUADERNACION Y OTROS</text:p>
          </table:table-cell>
          <table:table-cell office:value-type="string" table:style-name="ce2">
            <text:p>21889300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27]+[.G2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27]+[.H27]+[.G27]" table:style-name="ce28">
            <text:p>0.00</text:p>
          </table:table-cell>
          <table:table-cell office:value-type="percentage" office:value="0" table:formula="of:=+[.K27]/[.F27]" table:style-name="ce29">
            <text:p>0.00%</text:p>
          </table:table-cell>
          <table:table-cell office:value-type="float" office:value="500000" table:style-name="ce4">
            <text:p>500,000.00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6</text:p>
          </table:table-cell>
          <table:table-cell office:value-type="string" office:string-value="SUBPARTIDA" table:formula="of:=IF(LEN([.A28])=3;&quot;PARTIDA&quot;;&quot;SUBPARTIDA&quot;)" table:style-name="ce30">
            <text:p>SUBPARTIDA</text:p>
          </table:table-cell>
          <table:table-cell office:value-type="string" table:style-name="ce2">
            <text:p>COMIS. Y GASTOS POR SERV. FINANCIEROS Y COMERCIAL.</text:p>
          </table:table-cell>
          <table:table-cell office:value-type="string" table:style-name="ce2">
            <text:p>21889300</text:p>
          </table:table-cell>
          <table:table-cell office:value-type="float" office:value="3743868" table:style-name="ce4">
            <text:p>3,743,868.00</text:p>
          </table:table-cell>
          <table:table-cell office:value-type="float" office:value="5243868" table:style-name="ce4">
            <text:p>5,243,868.00</text:p>
          </table:table-cell>
          <table:table-cell office:value-type="float" office:value="0" table:style-name="ce4">
            <text:p>0.00</text:p>
          </table:table-cell>
          <table:table-cell office:value-type="float" office:value="2847876.75" table:style-name="ce4">
            <text:p>2,847,876.75</text:p>
          </table:table-cell>
          <table:table-cell office:value-type="float" office:value="2847876.75" table:formula="of:=+[.H28]+[.G28]" table:style-name="ce38">
            <text:p>2,847,876.75</text:p>
          </table:table-cell>
          <table:table-cell office:value-type="float" office:value="0" table:style-name="ce4">
            <text:p>0.00</text:p>
          </table:table-cell>
          <table:table-cell office:value-type="float" office:value="403717.91" table:style-name="ce4">
            <text:p>403,717.91</text:p>
          </table:table-cell>
          <table:table-cell office:value-type="float" office:value="3251594.66" table:formula="of:=+[.K28]+[.H28]+[.G28]" table:style-name="ce28">
            <text:p>3,251,594.66</text:p>
          </table:table-cell>
          <table:table-cell office:value-type="percentage" office:value="7.6988572176111214E-2" table:formula="of:=+[.K28]/[.F28]" table:style-name="ce29">
            <text:p>7.70%</text:p>
          </table:table-cell>
          <table:table-cell office:value-type="float" office:value="492273.34" table:style-name="ce4">
            <text:p>492,273.34</text:p>
          </table:table-cell>
          <table:table-cell office:value-type="float" office:value="1992273.34" table:style-name="ce4">
            <text:p>1,992,273.34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500000" table:style-name="ce4">
            <text:p>1,5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7</text:p>
          </table:table-cell>
          <table:table-cell office:value-type="string" office:string-value="SUBPARTIDA" table:formula="of:=IF(LEN([.A29])=3;&quot;PARTIDA&quot;;&quot;SUBPARTIDA&quot;)" table:style-name="ce30">
            <text:p>SUBPARTIDA</text:p>
          </table:table-cell>
          <table:table-cell office:value-type="string" table:style-name="ce2">
            <text:p>SERVICIOS DE TECNOLOGIAS DE INFORMACION</text:p>
          </table:table-cell>
          <table:table-cell office:value-type="string" table:style-name="ce2">
            <text:p>21889300</text:p>
          </table:table-cell>
          <table:table-cell office:value-type="float" office:value="194443949" table:style-name="ce4">
            <text:p>194,443,949.00</text:p>
          </table:table-cell>
          <table:table-cell office:value-type="float" office:value="194443949" table:style-name="ce4">
            <text:p>194,443,949.00</text:p>
          </table:table-cell>
          <table:table-cell office:value-type="float" office:value="2263342.65" table:style-name="ce4">
            <text:p>2,263,342.65</text:p>
          </table:table-cell>
          <table:table-cell office:value-type="float" office:value="8911966.7699999996" table:style-name="ce4">
            <text:p>8,911,966.77</text:p>
          </table:table-cell>
          <table:table-cell office:value-type="float" office:value="11175309.42" table:formula="of:=+[.H29]+[.G29]" table:style-name="ce38">
            <text:p>11,175,309.42</text:p>
          </table:table-cell>
          <table:table-cell office:value-type="float" office:value="0" table:style-name="ce4">
            <text:p>0.00</text:p>
          </table:table-cell>
          <table:table-cell office:value-type="float" office:value="17043761.890000001" table:style-name="ce4">
            <text:p>17,043,761.89</text:p>
          </table:table-cell>
          <table:table-cell office:value-type="float" office:value="28219071.309999999" table:formula="of:=+[.K29]+[.H29]+[.G29]" table:style-name="ce28">
            <text:p>28,219,071.31</text:p>
          </table:table-cell>
          <table:table-cell office:value-type="percentage" office:value="8.7653855919167745E-2" table:formula="of:=+[.K29]/[.F29]" table:style-name="ce29">
            <text:p>8.77%</text:p>
          </table:table-cell>
          <table:table-cell office:value-type="float" office:value="11842460.689999999" table:style-name="ce4">
            <text:p>11,842,460.69</text:p>
          </table:table-cell>
          <table:table-cell office:value-type="float" office:value="166224877.69" table:style-name="ce4">
            <text:p>166,224,877.69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04</text:p>
          </table:table-cell>
          <table:table-cell office:value-type="string" office:string-value="SUBPARTIDA" table:formula="of:=IF(LEN([.A30])=3;&quot;PARTIDA&quot;;&quot;SUBPARTIDA&quot;)" table:style-name="ce30">
            <text:p>SUBPARTIDA</text:p>
          </table:table-cell>
          <table:table-cell office:value-type="string" table:style-name="ce2">
            <text:p>SERVICIOS EN CIENCIAS ECONOMICAS Y SOCIALES</text:p>
          </table:table-cell>
          <table:table-cell office:value-type="string" table:style-name="ce2">
            <text:p>21889300</text:p>
          </table:table-cell>
          <table:table-cell office:value-type="float" office:value="95000000" table:style-name="ce4">
            <text:p>95,000,000.00</text:p>
          </table:table-cell>
          <table:table-cell office:value-type="float" office:value="95000000" table:style-name="ce4">
            <text:p>95,000,000.00</text:p>
          </table:table-cell>
          <table:table-cell office:value-type="float" office:value="0" table:style-name="ce4">
            <text:p>0.00</text:p>
          </table:table-cell>
          <table:table-cell office:value-type="float" office:value="44999999.939999998" table:style-name="ce4">
            <text:p>44,999,999.94</text:p>
          </table:table-cell>
          <table:table-cell office:value-type="float" office:value="44999999.939999998" table:formula="of:=+[.H30]+[.G30]" table:style-name="ce38">
            <text:p>44,999,999.94</text:p>
          </table:table-cell>
          <table:table-cell office:value-type="float" office:value="1258885.54" table:style-name="ce4">
            <text:p>1,258,885.54</text:p>
          </table:table-cell>
          <table:table-cell office:value-type="float" office:value="32092395.5" table:style-name="ce4">
            <text:p>32,092,395.50</text:p>
          </table:table-cell>
          <table:table-cell office:value-type="float" office:value="77092395.439999998" table:formula="of:=+[.K30]+[.H30]+[.G30]" table:style-name="ce28">
            <text:p>77,092,395.44</text:p>
          </table:table-cell>
          <table:table-cell office:value-type="percentage" office:value="0.3378146894736842" table:formula="of:=+[.K30]/[.F30]" table:style-name="ce29">
            <text:p>33.78%</text:p>
          </table:table-cell>
          <table:table-cell office:value-type="float" office:value="335.02" table:style-name="ce4">
            <text:p>335.02</text:p>
          </table:table-cell>
          <table:table-cell office:value-type="float" office:value="16648719.02" table:style-name="ce4">
            <text:p>16,648,719.0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05</text:p>
          </table:table-cell>
          <table:table-cell office:value-type="string" office:string-value="SUBPARTIDA" table:formula="of:=IF(LEN([.A31])=3;&quot;PARTIDA&quot;;&quot;SUBPARTIDA&quot;)" table:style-name="ce30">
            <text:p>SUBPARTIDA</text:p>
          </table:table-cell>
          <table:table-cell office:value-type="string" table:style-name="ce2">
            <text:p>SERVICIOS INFORMATICOS</text:p>
          </table:table-cell>
          <table:table-cell office:value-type="string" table:style-name="ce2">
            <text:p>21889300</text:p>
          </table:table-cell>
          <table:table-cell office:value-type="float" office:value="100000000" table:style-name="ce4">
            <text:p>100,000,000.00</text:p>
          </table:table-cell>
          <table:table-cell office:value-type="float" office:value="35000000" table:style-name="ce4">
            <text:p>3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31]+[.G31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31]+[.H31]+[.G31]" table:style-name="ce28">
            <text:p>0.00</text:p>
          </table:table-cell>
          <table:table-cell office:value-type="percentage" office:value="0" table:formula="of:=+[.K31]/[.F31]" table:style-name="ce29">
            <text:p>0.00%</text:p>
          </table:table-cell>
          <table:table-cell office:value-type="float" office:value="30000000" table:style-name="ce4">
            <text:p>30,000,000.00</text:p>
          </table:table-cell>
          <table:table-cell office:value-type="float" office:value="35000000" table:style-name="ce4">
            <text:p>3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65000000" table:style-name="ce5">
            <text:p>-65,000,0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06</text:p>
          </table:table-cell>
          <table:table-cell office:value-type="string" office:string-value="SUBPARTIDA" table:formula="of:=IF(LEN([.A32])=3;&quot;PARTIDA&quot;;&quot;SUBPARTIDA&quot;)" table:style-name="ce30">
            <text:p>SUBPARTIDA</text:p>
          </table:table-cell>
          <table:table-cell office:value-type="string" table:style-name="ce2">
            <text:p>SERVICIOS GENERALES</text:p>
          </table:table-cell>
          <table:table-cell office:value-type="string" table:style-name="ce2">
            <text:p>21889300</text:p>
          </table:table-cell>
          <table:table-cell office:value-type="float" office:value="19939453" table:style-name="ce4">
            <text:p>19,939,453.00</text:p>
          </table:table-cell>
          <table:table-cell office:value-type="float" office:value="19939453" table:style-name="ce4">
            <text:p>19,939,453.00</text:p>
          </table:table-cell>
          <table:table-cell office:value-type="float" office:value="0" table:style-name="ce4">
            <text:p>0.00</text:p>
          </table:table-cell>
          <table:table-cell office:value-type="float" office:value="6254174.5700000003" table:style-name="ce4">
            <text:p>6,254,174.57</text:p>
          </table:table-cell>
          <table:table-cell office:value-type="float" office:value="6254174.5700000003" table:formula="of:=+[.H32]+[.G32]" table:style-name="ce38">
            <text:p>6,254,174.57</text:p>
          </table:table-cell>
          <table:table-cell office:value-type="float" office:value="0" table:style-name="ce4">
            <text:p>0.00</text:p>
          </table:table-cell>
          <table:table-cell office:value-type="float" office:value="5849501.8300000001" table:style-name="ce4">
            <text:p>5,849,501.83</text:p>
          </table:table-cell>
          <table:table-cell office:value-type="float" office:value="12103676.4" table:formula="of:=+[.K32]+[.H32]+[.G32]" table:style-name="ce28">
            <text:p>12,103,676.40</text:p>
          </table:table-cell>
          <table:table-cell office:value-type="percentage" office:value="0.29336320459743803" table:formula="of:=+[.K32]/[.F32]" table:style-name="ce29">
            <text:p>29.34%</text:p>
          </table:table-cell>
          <table:table-cell office:value-type="float" office:value="3835776.6" table:style-name="ce4">
            <text:p>3,835,776.60</text:p>
          </table:table-cell>
          <table:table-cell office:value-type="float" office:value="7835776.5999999996" table:style-name="ce4">
            <text:p>7,835,776.6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99</text:p>
          </table:table-cell>
          <table:table-cell office:value-type="string" office:string-value="SUBPARTIDA" table:formula="of:=IF(LEN([.A33])=3;&quot;PARTIDA&quot;;&quot;SUBPARTIDA&quot;)" table:style-name="ce30">
            <text:p>SUBPARTIDA</text:p>
          </table:table-cell>
          <table:table-cell office:value-type="string" table:style-name="ce2">
            <text:p>OTROS SERVICIOS DE GESTION Y APOYO</text:p>
          </table:table-cell>
          <table:table-cell office:value-type="string" table:style-name="ce2">
            <text:p>21889300</text:p>
          </table:table-cell>
          <table:table-cell office:value-type="float" office:value="2157065" table:style-name="ce4">
            <text:p>2,157,065.00</text:p>
          </table:table-cell>
          <table:table-cell office:value-type="float" office:value="33657065" table:style-name="ce4">
            <text:p>33,657,065.00</text:p>
          </table:table-cell>
          <table:table-cell office:value-type="float" office:value="0" table:style-name="ce4">
            <text:p>0.00</text:p>
          </table:table-cell>
          <table:table-cell office:value-type="float" office:value="93478.88" table:style-name="ce4">
            <text:p>93,478.88</text:p>
          </table:table-cell>
          <table:table-cell office:value-type="float" office:value="93478.88" table:formula="of:=+[.H33]+[.G33]" table:style-name="ce38">
            <text:p>93,478.88</text:p>
          </table:table-cell>
          <table:table-cell office:value-type="float" office:value="0" table:style-name="ce4">
            <text:p>0.00</text:p>
          </table:table-cell>
          <table:table-cell office:value-type="float" office:value="1815804.7" table:style-name="ce4">
            <text:p>1,815,804.70</text:p>
          </table:table-cell>
          <table:table-cell office:value-type="float" office:value="1909283.58" table:formula="of:=+[.K33]+[.H33]+[.G33]" table:style-name="ce28">
            <text:p>1,909,283.58</text:p>
          </table:table-cell>
          <table:table-cell office:value-type="percentage" office:value="5.39501795536836E-2" table:formula="of:=+[.K33]/[.F33]" table:style-name="ce29">
            <text:p>5.40%</text:p>
          </table:table-cell>
          <table:table-cell office:value-type="float" office:value="247781.42" table:style-name="ce4">
            <text:p>247,781.42</text:p>
          </table:table-cell>
          <table:table-cell office:value-type="float" office:value="31747781.420000002" table:style-name="ce4">
            <text:p>31,747,781.42</text:p>
          </table:table-cell>
          <table:table-cell office:value-type="float" office:value="0" table:style-name="ce4">
            <text:p>0.00</text:p>
          </table:table-cell>
          <table:table-cell office:value-type="float" office:value="25000000" table:style-name="ce4">
            <text:p>25,000,000.00</text:p>
          </table:table-cell>
          <table:table-cell office:value-type="float" office:value="0" table:style-name="ce4">
            <text:p>0.00</text:p>
          </table:table-cell>
          <table:table-cell office:value-type="float" office:value="31500000" table:style-name="ce4">
            <text:p>31,5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1</text:p>
          </table:table-cell>
          <table:table-cell office:value-type="string" office:string-value="SUBPARTIDA" table:formula="of:=IF(LEN([.A34])=3;&quot;PARTIDA&quot;;&quot;SUBPARTIDA&quot;)" table:style-name="ce30">
            <text:p>SUBPARTIDA</text:p>
          </table:table-cell>
          <table:table-cell office:value-type="string" table:style-name="ce2">
            <text:p>TRANSPORTE DENTRO DEL PAIS</text:p>
          </table:table-cell>
          <table:table-cell office:value-type="string" table:style-name="ce2">
            <text:p>21889300</text:p>
          </table:table-cell>
          <table:table-cell office:value-type="float" office:value="247178" table:style-name="ce4">
            <text:p>247,178.00</text:p>
          </table:table-cell>
          <table:table-cell office:value-type="float" office:value="247178" table:style-name="ce4">
            <text:p>247,178.00</text:p>
          </table:table-cell>
          <table:table-cell office:value-type="float" office:value="0" table:style-name="ce4">
            <text:p>0.00</text:p>
          </table:table-cell>
          <table:table-cell office:value-type="float" office:value="56724" table:style-name="ce4">
            <text:p>56,724.00</text:p>
          </table:table-cell>
          <table:table-cell office:value-type="float" office:value="56724" table:formula="of:=+[.H34]+[.G34]" table:style-name="ce38">
            <text:p>56,724.00</text:p>
          </table:table-cell>
          <table:table-cell office:value-type="float" office:value="0" table:style-name="ce4">
            <text:p>0.00</text:p>
          </table:table-cell>
          <table:table-cell office:value-type="float" office:value="143090" table:style-name="ce4">
            <text:p>143,090.00</text:p>
          </table:table-cell>
          <table:table-cell office:value-type="float" office:value="199814" table:formula="of:=+[.K34]+[.H34]+[.G34]" table:style-name="ce28">
            <text:p>199,814.00</text:p>
          </table:table-cell>
          <table:table-cell office:value-type="percentage" office:value="0.57889456181375365" table:formula="of:=+[.K34]/[.F34]" table:style-name="ce29">
            <text:p>57.89%</text:p>
          </table:table-cell>
          <table:table-cell office:value-type="float" office:value="47364" table:style-name="ce4">
            <text:p>47,364.00</text:p>
          </table:table-cell>
          <table:table-cell office:value-type="float" office:value="47364" table:style-name="ce4">
            <text:p>47,36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2</text:p>
          </table:table-cell>
          <table:table-cell office:value-type="string" office:string-value="SUBPARTIDA" table:formula="of:=IF(LEN([.A35])=3;&quot;PARTIDA&quot;;&quot;SUBPARTIDA&quot;)" table:style-name="ce30">
            <text:p>SUBPARTIDA</text:p>
          </table:table-cell>
          <table:table-cell office:value-type="string" table:style-name="ce2">
            <text:p>VIATICOS DENTRO DEL PAIS</text:p>
          </table:table-cell>
          <table:table-cell office:value-type="string" table:style-name="ce2">
            <text:p>21889300</text:p>
          </table:table-cell>
          <table:table-cell office:value-type="float" office:value="10194804" table:style-name="ce4">
            <text:p>10,194,804.00</text:p>
          </table:table-cell>
          <table:table-cell office:value-type="float" office:value="10194804" table:style-name="ce4">
            <text:p>10,194,804.00</text:p>
          </table:table-cell>
          <table:table-cell office:value-type="float" office:value="0" table:style-name="ce4">
            <text:p>0.00</text:p>
          </table:table-cell>
          <table:table-cell office:value-type="float" office:value="5107704" table:style-name="ce4">
            <text:p>5,107,704.00</text:p>
          </table:table-cell>
          <table:table-cell office:value-type="float" office:value="5107704" table:formula="of:=+[.H35]+[.G35]" table:style-name="ce38">
            <text:p>5,107,704.00</text:p>
          </table:table-cell>
          <table:table-cell office:value-type="float" office:value="0" table:style-name="ce4">
            <text:p>0.00</text:p>
          </table:table-cell>
          <table:table-cell office:value-type="float" office:value="4074400" table:style-name="ce4">
            <text:p>4,074,400.00</text:p>
          </table:table-cell>
          <table:table-cell office:value-type="float" office:value="9182104" table:formula="of:=+[.K35]+[.H35]+[.G35]" table:style-name="ce28">
            <text:p>9,182,104.00</text:p>
          </table:table-cell>
          <table:table-cell office:value-type="percentage" office:value="0.39965456913149089" table:formula="of:=+[.K35]/[.F35]" table:style-name="ce29">
            <text:p>39.97%</text:p>
          </table:table-cell>
          <table:table-cell office:value-type="float" office:value="1012700" table:style-name="ce4">
            <text:p>1,012,700.00</text:p>
          </table:table-cell>
          <table:table-cell office:value-type="float" office:value="1012700" table:style-name="ce4">
            <text:p>1,012,7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3</text:p>
          </table:table-cell>
          <table:table-cell office:value-type="string" office:string-value="SUBPARTIDA" table:formula="of:=IF(LEN([.A36])=3;&quot;PARTIDA&quot;;&quot;SUBPARTIDA&quot;)" table:style-name="ce30">
            <text:p>SUBPARTIDA</text:p>
          </table:table-cell>
          <table:table-cell office:value-type="string" table:style-name="ce2">
            <text:p>TRANSPORTE EN EL EXTERIOR</text:p>
          </table:table-cell>
          <table:table-cell office:value-type="string" table:style-name="ce2">
            <text:p>21889300</text:p>
          </table:table-cell>
          <table:table-cell office:value-type="float" office:value="24000000" table:style-name="ce4">
            <text:p>24,000,000.00</text:p>
          </table:table-cell>
          <table:table-cell office:value-type="float" office:value="24000000" table:style-name="ce4">
            <text:p>24,000,000.00</text:p>
          </table:table-cell>
          <table:table-cell office:value-type="float" office:value="0" table:style-name="ce4">
            <text:p>0.00</text:p>
          </table:table-cell>
          <table:table-cell office:value-type="float" office:value="5569565.9299999997" table:style-name="ce4">
            <text:p>5,569,565.93</text:p>
          </table:table-cell>
          <table:table-cell office:value-type="float" office:value="5569565.9299999997" table:formula="of:=+[.H36]+[.G36]" table:style-name="ce38">
            <text:p>5,569,565.93</text:p>
          </table:table-cell>
          <table:table-cell office:value-type="float" office:value="4866000" table:style-name="ce4">
            <text:p>4,866,000.00</text:p>
          </table:table-cell>
          <table:table-cell office:value-type="float" office:value="6553566.5300000003" table:style-name="ce4">
            <text:p>6,553,566.53</text:p>
          </table:table-cell>
          <table:table-cell office:value-type="float" office:value="12123132.460000001" table:formula="of:=+[.K36]+[.H36]+[.G36]" table:style-name="ce28">
            <text:p>12,123,132.46</text:p>
          </table:table-cell>
          <table:table-cell office:value-type="percentage" office:value="0.27306527208333337" table:formula="of:=+[.K36]/[.F36]" table:style-name="ce29">
            <text:p>27.31%</text:p>
          </table:table-cell>
          <table:table-cell office:value-type="float" office:value="10867.54" table:style-name="ce4">
            <text:p>10,867.54</text:p>
          </table:table-cell>
          <table:table-cell office:value-type="float" office:value="7010867.54" table:style-name="ce4">
            <text:p>7,010,867.54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4</text:p>
          </table:table-cell>
          <table:table-cell office:value-type="string" office:string-value="SUBPARTIDA" table:formula="of:=IF(LEN([.A37])=3;&quot;PARTIDA&quot;;&quot;SUBPARTIDA&quot;)" table:style-name="ce30">
            <text:p>SUBPARTIDA</text:p>
          </table:table-cell>
          <table:table-cell office:value-type="string" table:style-name="ce2">
            <text:p>VIATICOS EN EL EXTERIOR</text:p>
          </table:table-cell>
          <table:table-cell office:value-type="string" table:style-name="ce2">
            <text:p>21889300</text:p>
          </table:table-cell>
          <table:table-cell office:value-type="float" office:value="24000000" table:style-name="ce4">
            <text:p>24,000,000.00</text:p>
          </table:table-cell>
          <table:table-cell office:value-type="float" office:value="24000000" table:style-name="ce4">
            <text:p>24,000,000.00</text:p>
          </table:table-cell>
          <table:table-cell office:value-type="float" office:value="1764840.86" table:style-name="ce4">
            <text:p>1,764,840.86</text:p>
          </table:table-cell>
          <table:table-cell office:value-type="float" office:value="1018396.24" table:style-name="ce4">
            <text:p>1,018,396.24</text:p>
          </table:table-cell>
          <table:table-cell office:value-type="float" office:value="2783237.1" table:formula="of:=+[.H37]+[.G37]" table:style-name="ce38">
            <text:p>2,783,237.10</text:p>
          </table:table-cell>
          <table:table-cell office:value-type="float" office:value="0" table:style-name="ce4">
            <text:p>0.00</text:p>
          </table:table-cell>
          <table:table-cell office:value-type="float" office:value="5823605.6900000004" table:style-name="ce4">
            <text:p>5,823,605.69</text:p>
          </table:table-cell>
          <table:table-cell office:value-type="float" office:value="8606842.790000001" table:formula="of:=+[.K37]+[.H37]+[.G37]" table:style-name="ce28">
            <text:p>8,606,842.79</text:p>
          </table:table-cell>
          <table:table-cell office:value-type="percentage" office:value="0.24265023708333336" table:formula="of:=+[.K37]/[.F37]" table:style-name="ce29">
            <text:p>24.27%</text:p>
          </table:table-cell>
          <table:table-cell office:value-type="float" office:value="1693157.21" table:style-name="ce4">
            <text:p>1,693,157.21</text:p>
          </table:table-cell>
          <table:table-cell office:value-type="float" office:value="15393157.210000001" table:style-name="ce4">
            <text:p>15,393,157.21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601</text:p>
          </table:table-cell>
          <table:table-cell office:value-type="string" office:string-value="SUBPARTIDA" table:formula="of:=IF(LEN([.A38])=3;&quot;PARTIDA&quot;;&quot;SUBPARTIDA&quot;)" table:style-name="ce30">
            <text:p>SUBPARTIDA</text:p>
          </table:table-cell>
          <table:table-cell office:value-type="string" table:style-name="ce2">
            <text:p>SEGUROS</text:p>
          </table:table-cell>
          <table:table-cell office:value-type="string" table:style-name="ce2">
            <text:p>21889300</text:p>
          </table:table-cell>
          <table:table-cell office:value-type="float" office:value="23733558" table:style-name="ce4">
            <text:p>23,733,558.00</text:p>
          </table:table-cell>
          <table:table-cell office:value-type="float" office:value="24733558" table:style-name="ce4">
            <text:p>24,733,558.00</text:p>
          </table:table-cell>
          <table:table-cell office:value-type="float" office:value="0" table:style-name="ce4">
            <text:p>0.00</text:p>
          </table:table-cell>
          <table:table-cell office:value-type="float" office:value="383656" table:style-name="ce4">
            <text:p>383,656.00</text:p>
          </table:table-cell>
          <table:table-cell office:value-type="float" office:value="383656" table:formula="of:=+[.H38]+[.G38]" table:style-name="ce38">
            <text:p>383,656.00</text:p>
          </table:table-cell>
          <table:table-cell office:value-type="float" office:value="0" table:style-name="ce4">
            <text:p>0.00</text:p>
          </table:table-cell>
          <table:table-cell office:value-type="float" office:value="20227789.149999999" table:style-name="ce4">
            <text:p>20,227,789.15</text:p>
          </table:table-cell>
          <table:table-cell office:value-type="float" office:value="20611445.149999999" table:formula="of:=+[.K38]+[.H38]+[.G38]" table:style-name="ce28">
            <text:p>20,611,445.15</text:p>
          </table:table-cell>
          <table:table-cell office:value-type="percentage" office:value="0.81782771205016269" table:formula="of:=+[.K38]/[.F38]" table:style-name="ce29">
            <text:p>81.78%</text:p>
          </table:table-cell>
          <table:table-cell office:value-type="float" office:value="1051112.8500000001" table:style-name="ce4">
            <text:p>1,051,112.85</text:p>
          </table:table-cell>
          <table:table-cell office:value-type="float" office:value="4122112.85" table:style-name="ce4">
            <text:p>4,122,112.8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000000" table:style-name="ce4">
            <text:p>1,0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701</text:p>
          </table:table-cell>
          <table:table-cell office:value-type="string" office:string-value="SUBPARTIDA" table:formula="of:=IF(LEN([.A39])=3;&quot;PARTIDA&quot;;&quot;SUBPARTIDA&quot;)" table:style-name="ce30">
            <text:p>SUBPARTIDA</text:p>
          </table:table-cell>
          <table:table-cell office:value-type="string" table:style-name="ce2">
            <text:p>ACTIVIDADES DE CAPACITACION</text:p>
          </table:table-cell>
          <table:table-cell office:value-type="string" table:style-name="ce2">
            <text:p>21889300</text:p>
          </table:table-cell>
          <table:table-cell office:value-type="float" office:value="133463029" table:style-name="ce4">
            <text:p>133,463,029.00</text:p>
          </table:table-cell>
          <table:table-cell office:value-type="float" office:value="133463029" table:style-name="ce4">
            <text:p>133,463,029.00</text:p>
          </table:table-cell>
          <table:table-cell office:value-type="float" office:value="0" table:style-name="ce4">
            <text:p>0.00</text:p>
          </table:table-cell>
          <table:table-cell office:value-type="float" office:value="81856563.310000002" table:style-name="ce4">
            <text:p>81,856,563.31</text:p>
          </table:table-cell>
          <table:table-cell office:value-type="float" office:value="81856563.310000002" table:formula="of:=+[.H39]+[.G39]" table:style-name="ce38">
            <text:p>81,856,563.31</text:p>
          </table:table-cell>
          <table:table-cell office:value-type="float" office:value="0" table:style-name="ce4">
            <text:p>0.00</text:p>
          </table:table-cell>
          <table:table-cell office:value-type="float" office:value="9522305.6699999999" table:style-name="ce4">
            <text:p>9,522,305.67</text:p>
          </table:table-cell>
          <table:table-cell office:value-type="float" office:value="91378868.980000004" table:formula="of:=+[.K39]+[.H39]+[.G39]" table:style-name="ce28">
            <text:p>91,378,868.98</text:p>
          </table:table-cell>
          <table:table-cell office:value-type="percentage" office:value="7.1347891182658538E-2" table:formula="of:=+[.K39]/[.F39]" table:style-name="ce29">
            <text:p>7.13%</text:p>
          </table:table-cell>
          <table:table-cell office:value-type="float" office:value="121131.02" table:style-name="ce4">
            <text:p>121,131.02</text:p>
          </table:table-cell>
          <table:table-cell office:value-type="float" office:value="42084160.020000003" table:style-name="ce4">
            <text:p>42,084,160.02</text:p>
          </table:table-cell>
          <table:table-cell office:value-type="float" office:value="0" table:style-name="ce4">
            <text:p>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702</text:p>
          </table:table-cell>
          <table:table-cell office:value-type="string" office:string-value="SUBPARTIDA" table:formula="of:=IF(LEN([.A40])=3;&quot;PARTIDA&quot;;&quot;SUBPARTIDA&quot;)" table:style-name="ce30">
            <text:p>SUBPARTIDA</text:p>
          </table:table-cell>
          <table:table-cell office:value-type="string" table:style-name="ce2">
            <text:p>ACTIVIDADES PROTOCOLARIAS Y SOCIALES</text:p>
          </table:table-cell>
          <table:table-cell office:value-type="string" table:style-name="ce2">
            <text:p>21889300</text:p>
          </table:table-cell>
          <table:table-cell office:value-type="float" office:value="9247120" table:style-name="ce4">
            <text:p>9,247,120.00</text:p>
          </table:table-cell>
          <table:table-cell office:value-type="float" office:value="9247120" table:style-name="ce4">
            <text:p>9,247,120.00</text:p>
          </table:table-cell>
          <table:table-cell office:value-type="float" office:value="0" table:style-name="ce4">
            <text:p>0.00</text:p>
          </table:table-cell>
          <table:table-cell office:value-type="float" office:value="537120" table:style-name="ce4">
            <text:p>537,120.00</text:p>
          </table:table-cell>
          <table:table-cell office:value-type="float" office:value="537120" table:formula="of:=+[.H40]+[.G40]" table:style-name="ce38">
            <text:p>537,12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37120" table:formula="of:=+[.K40]+[.H40]+[.G40]" table:style-name="ce28">
            <text:p>537,120.00</text:p>
          </table:table-cell>
          <table:table-cell office:value-type="percentage" office:value="0" table:formula="of:=+[.K40]/[.F40]" table:style-name="ce29">
            <text:p>0.00%</text:p>
          </table:table-cell>
          <table:table-cell office:value-type="float" office:value="1210000" table:style-name="ce4">
            <text:p>1,210,000.00</text:p>
          </table:table-cell>
          <table:table-cell office:value-type="float" office:value="8710000" table:style-name="ce4">
            <text:p>8,71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805</text:p>
          </table:table-cell>
          <table:table-cell office:value-type="string" office:string-value="SUBPARTIDA" table:formula="of:=IF(LEN([.A41])=3;&quot;PARTIDA&quot;;&quot;SUBPARTIDA&quot;)" table:style-name="ce30">
            <text:p>SUBPARTIDA</text:p>
          </table:table-cell>
          <table:table-cell office:value-type="string" table:style-name="ce2">
            <text:p>MANT. Y REPARACION DE EQUIPO DE TRANSPORTE</text:p>
          </table:table-cell>
          <table:table-cell office:value-type="string" table:style-name="ce2">
            <text:p>21889300</text:p>
          </table:table-cell>
          <table:table-cell office:value-type="float" office:value="12000008" table:style-name="ce4">
            <text:p>12,000,008.00</text:p>
          </table:table-cell>
          <table:table-cell office:value-type="float" office:value="12000008" table:style-name="ce4">
            <text:p>12,000,008.00</text:p>
          </table:table-cell>
          <table:table-cell office:value-type="float" office:value="0" table:style-name="ce4">
            <text:p>0.00</text:p>
          </table:table-cell>
          <table:table-cell office:value-type="float" office:value="6290414.7800000003" table:style-name="ce4">
            <text:p>6,290,414.78</text:p>
          </table:table-cell>
          <table:table-cell office:value-type="float" office:value="6290414.7800000003" table:formula="of:=+[.H41]+[.G41]" table:style-name="ce38">
            <text:p>6,290,414.78</text:p>
          </table:table-cell>
          <table:table-cell office:value-type="float" office:value="0" table:style-name="ce4">
            <text:p>0.00</text:p>
          </table:table-cell>
          <table:table-cell office:value-type="float" office:value="3709587" table:style-name="ce4">
            <text:p>3,709,587.00</text:p>
          </table:table-cell>
          <table:table-cell office:value-type="float" office:value="10000001.780000001" table:formula="of:=+[.K41]+[.H41]+[.G41]" table:style-name="ce28">
            <text:p>10,000,001.78</text:p>
          </table:table-cell>
          <table:table-cell office:value-type="percentage" office:value="0.30913204391197074" table:formula="of:=+[.K41]/[.F41]" table:style-name="ce29">
            <text:p>30.91%</text:p>
          </table:table-cell>
          <table:table-cell office:value-type="float" office:value="0.22" table:style-name="ce4">
            <text:p>0.22</text:p>
          </table:table-cell>
          <table:table-cell office:value-type="float" office:value="2000006.22" table:style-name="ce4">
            <text:p>2,000,006.2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806</text:p>
          </table:table-cell>
          <table:table-cell office:value-type="string" office:string-value="SUBPARTIDA" table:formula="of:=IF(LEN([.A42])=3;&quot;PARTIDA&quot;;&quot;SUBPARTIDA&quot;)" table:style-name="ce30">
            <text:p>SUBPARTIDA</text:p>
          </table:table-cell>
          <table:table-cell office:value-type="string" table:style-name="ce2">
            <text:p>MANT. Y REPARACION DE EQUIPO DE COMUNICAC.</text:p>
          </table:table-cell>
          <table:table-cell office:value-type="string" table:style-name="ce2">
            <text:p>21889300</text:p>
          </table:table-cell>
          <table:table-cell office:value-type="float" office:value="2415000" table:style-name="ce4">
            <text:p>2,415,000.00</text:p>
          </table:table-cell>
          <table:table-cell office:value-type="float" office:value="2415000" table:style-name="ce4">
            <text:p>2,415,000.00</text:p>
          </table:table-cell>
          <table:table-cell office:value-type="float" office:value="0" table:style-name="ce4">
            <text:p>0.00</text:p>
          </table:table-cell>
          <table:table-cell office:value-type="float" office:value="1206942.08" table:style-name="ce4">
            <text:p>1,206,942.08</text:p>
          </table:table-cell>
          <table:table-cell office:value-type="float" office:value="1206942.08" table:formula="of:=+[.H42]+[.G42]" table:style-name="ce38">
            <text:p>1,206,942.08</text:p>
          </table:table-cell>
          <table:table-cell office:value-type="float" office:value="0" table:style-name="ce4">
            <text:p>0.00</text:p>
          </table:table-cell>
          <table:table-cell office:value-type="float" office:value="603471.04" table:style-name="ce4">
            <text:p>603,471.04</text:p>
          </table:table-cell>
          <table:table-cell office:value-type="float" office:value="1810413.12" table:formula="of:=+[.K42]+[.H42]+[.G42]" table:style-name="ce28">
            <text:p>1,810,413.12</text:p>
          </table:table-cell>
          <table:table-cell office:value-type="percentage" office:value="0.24988448861283646" table:formula="of:=+[.K42]/[.F42]" table:style-name="ce29">
            <text:p>24.99%</text:p>
          </table:table-cell>
          <table:table-cell office:value-type="float" office:value="604586.88" table:style-name="ce4">
            <text:p>604,586.88</text:p>
          </table:table-cell>
          <table:table-cell office:value-type="float" office:value="604586.88" table:style-name="ce4">
            <text:p>604,586.8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808</text:p>
          </table:table-cell>
          <table:table-cell office:value-type="string" office:string-value="SUBPARTIDA" table:formula="of:=IF(LEN([.A43])=3;&quot;PARTIDA&quot;;&quot;SUBPARTIDA&quot;)" table:style-name="ce30">
            <text:p>SUBPARTIDA</text:p>
          </table:table-cell>
          <table:table-cell office:value-type="string" table:style-name="ce2">
            <text:p>MANT. Y REP. DE EQUIPO DE COMPUTO Y SIST. DE INF.</text:p>
          </table:table-cell>
          <table:table-cell office:value-type="string" table:style-name="ce2">
            <text:p>21889300</text:p>
          </table:table-cell>
          <table:table-cell office:value-type="float" office:value="72240000" table:style-name="ce4">
            <text:p>72,240,000.00</text:p>
          </table:table-cell>
          <table:table-cell office:value-type="float" office:value="103240000" table:style-name="ce4">
            <text:p>103,240,000.00</text:p>
          </table:table-cell>
          <table:table-cell office:value-type="float" office:value="0" table:style-name="ce4">
            <text:p>0.00</text:p>
          </table:table-cell>
          <table:table-cell office:value-type="float" office:value="27928653.52" table:style-name="ce4">
            <text:p>27,928,653.52</text:p>
          </table:table-cell>
          <table:table-cell office:value-type="float" office:value="27928653.52" table:formula="of:=+[.H43]+[.G43]" table:style-name="ce38">
            <text:p>27,928,653.52</text:p>
          </table:table-cell>
          <table:table-cell office:value-type="float" office:value="0" table:style-name="ce4">
            <text:p>0.00</text:p>
          </table:table-cell>
          <table:table-cell office:value-type="float" office:value="12348317.720000001" table:style-name="ce4">
            <text:p>12,348,317.72</text:p>
          </table:table-cell>
          <table:table-cell office:value-type="float" office:value="40276971.240000002" table:formula="of:=+[.K43]+[.H43]+[.G43]" table:style-name="ce28">
            <text:p>40,276,971.24</text:p>
          </table:table-cell>
          <table:table-cell office:value-type="percentage" office:value="0.11960788182874856" table:formula="of:=+[.K43]/[.F43]" table:style-name="ce29">
            <text:p>11.96%</text:p>
          </table:table-cell>
          <table:table-cell office:value-type="float" office:value="20715763.760000002" table:style-name="ce4">
            <text:p>20,715,763.76</text:p>
          </table:table-cell>
          <table:table-cell office:value-type="float" office:value="62963028.759999998" table:style-name="ce4">
            <text:p>62,963,028.76</text:p>
          </table:table-cell>
          <table:table-cell office:value-type="float" office:value="0" table:style-name="ce4">
            <text:p>0.00</text:p>
          </table:table-cell>
          <table:table-cell office:value-type="float" office:value="6000000" table:style-name="ce4">
            <text:p>6,000,000.00</text:p>
          </table:table-cell>
          <table:table-cell office:value-type="float" office:value="0" table:style-name="ce4">
            <text:p>0.00</text:p>
          </table:table-cell>
          <table:table-cell office:value-type="float" office:value="31000000" table:style-name="ce4">
            <text:p>31,0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</text:p>
          </table:table-cell>
          <table:table-cell office:value-type="string" office:string-value="PARTIDA" table:formula="of:=IF(LEN([.A44])=3;&quot;PARTIDA&quot;;&quot;SUBPARTIDA&quot;)" table:style-name="ce30">
            <text:p>PARTIDA</text:p>
          </table:table-cell>
          <table:table-cell office:value-type="string" table:style-name="ce2">
            <text:p>MATERIALES Y SUMINISTROS</text:p>
          </table:table-cell>
          <table:table-cell office:value-type="string" table:style-name="ce2">
            <text:p>21889300</text:p>
          </table:table-cell>
          <table:table-cell office:value-type="float" office:value="60047889" table:style-name="ce4">
            <text:p>60,047,889.00</text:p>
          </table:table-cell>
          <table:table-cell office:value-type="float" office:value="60047889" table:style-name="ce4">
            <text:p>60,047,889.00</text:p>
          </table:table-cell>
          <table:table-cell office:value-type="float" office:value="11795122.5" table:style-name="ce4">
            <text:p>11,795,122.50</text:p>
          </table:table-cell>
          <table:table-cell office:value-type="float" office:value="19204264.449999999" table:style-name="ce4">
            <text:p>19,204,264.45</text:p>
          </table:table-cell>
          <table:table-cell office:value-type="float" office:value="30999386.949999999" table:formula="of:=+[.H44]+[.G44]" table:style-name="ce38">
            <text:p>30,999,386.95</text:p>
          </table:table-cell>
          <table:table-cell office:value-type="float" office:value="0" table:style-name="ce4">
            <text:p>0.00</text:p>
          </table:table-cell>
          <table:table-cell office:value-type="float" office:value="2052937.06" table:style-name="ce4">
            <text:p>2,052,937.06</text:p>
          </table:table-cell>
          <table:table-cell office:value-type="float" office:value="33052324.009999998" table:formula="of:=+[.K44]+[.H44]+[.G44]" table:style-name="ce28">
            <text:p>33,052,324.01</text:p>
          </table:table-cell>
          <table:table-cell office:value-type="percentage" office:value="3.4188330250876933E-2" table:formula="of:=+[.K44]/[.F44]" table:style-name="ce29">
            <text:p>3.42%</text:p>
          </table:table-cell>
          <table:table-cell office:value-type="float" office:value="5912295.9900000002" table:style-name="ce4">
            <text:p>5,912,295.99</text:p>
          </table:table-cell>
          <table:table-cell office:value-type="float" office:value="26995564.989999998" table:style-name="ce4">
            <text:p>26,995,564.99</text:p>
          </table:table-cell>
          <table:table-cell office:value-type="float" office:value="0" table:style-name="ce4">
            <text:p>0.00</text:p>
          </table:table-cell>
          <table:table-cell office:value-type="float" office:value="103200000" table:style-name="ce4">
            <text:p>103,2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0101</text:p>
          </table:table-cell>
          <table:table-cell office:value-type="string" office:string-value="SUBPARTIDA" table:formula="of:=IF(LEN([.A45])=3;&quot;PARTIDA&quot;;&quot;SUBPARTIDA&quot;)" table:style-name="ce30">
            <text:p>SUBPARTIDA</text:p>
          </table:table-cell>
          <table:table-cell office:value-type="string" table:style-name="ce2">
            <text:p>COMBUSTIBLES Y LUBRICANTES</text:p>
          </table:table-cell>
          <table:table-cell office:value-type="string" table:style-name="ce2">
            <text:p>21889300</text:p>
          </table:table-cell>
          <table:table-cell office:value-type="float" office:value="6187439" table:style-name="ce4">
            <text:p>6,187,439.00</text:p>
          </table:table-cell>
          <table:table-cell office:value-type="float" office:value="6187439" table:style-name="ce4">
            <text:p>6,187,439.00</text:p>
          </table:table-cell>
          <table:table-cell office:value-type="float" office:value="0" table:style-name="ce4">
            <text:p>0.00</text:p>
          </table:table-cell>
          <table:table-cell office:value-type="float" office:value="2028982" table:style-name="ce4">
            <text:p>2,028,982.00</text:p>
          </table:table-cell>
          <table:table-cell office:value-type="float" office:value="2028982" table:formula="of:=+[.H45]+[.G45]" table:style-name="ce38">
            <text:p>2,028,982.00</text:p>
          </table:table-cell>
          <table:table-cell office:value-type="float" office:value="0" table:style-name="ce4">
            <text:p>0.00</text:p>
          </table:table-cell>
          <table:table-cell office:value-type="float" office:value="1609003" table:style-name="ce4">
            <text:p>1,609,003.00</text:p>
          </table:table-cell>
          <table:table-cell office:value-type="float" office:value="3637985" table:formula="of:=+[.K45]+[.H45]+[.G45]" table:style-name="ce28">
            <text:p>3,637,985.00</text:p>
          </table:table-cell>
          <table:table-cell office:value-type="percentage" office:value="0.26004345254959282" table:formula="of:=+[.K45]/[.F45]" table:style-name="ce29">
            <text:p>26.00%</text:p>
          </table:table-cell>
          <table:table-cell office:value-type="float" office:value="0" table:style-name="ce4">
            <text:p>0.00</text:p>
          </table:table-cell>
          <table:table-cell office:value-type="float" office:value="2549454" table:style-name="ce4">
            <text:p>2,549,45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0104</text:p>
          </table:table-cell>
          <table:table-cell office:value-type="string" office:string-value="SUBPARTIDA" table:formula="of:=IF(LEN([.A46])=3;&quot;PARTIDA&quot;;&quot;SUBPARTIDA&quot;)" table:style-name="ce30">
            <text:p>SUBPARTIDA</text:p>
          </table:table-cell>
          <table:table-cell office:value-type="string" table:style-name="ce2">
            <text:p>TINTAS, PINTURAS Y DILUYENTES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46]+[.G4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46]+[.H46]+[.G46]" table:style-name="ce28">
            <text:p>0.00</text:p>
          </table:table-cell>
          <table:table-cell office:value-type="error" office:string-value="#DIV/0!" table:formula="of:=+[.K46]/[.F46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000000" table:style-name="ce4">
            <text:p>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0203</text:p>
          </table:table-cell>
          <table:table-cell office:value-type="string" office:string-value="SUBPARTIDA" table:formula="of:=IF(LEN([.A47])=3;&quot;PARTIDA&quot;;&quot;SUBPARTIDA&quot;)" table:style-name="ce30">
            <text:p>SUBPARTIDA</text:p>
          </table:table-cell>
          <table:table-cell office:value-type="string" table:style-name="ce2">
            <text:p>ALIMENTOS Y BEBIDAS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47]+[.G4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47]+[.H47]+[.G47]" table:style-name="ce28">
            <text:p>0.00</text:p>
          </table:table-cell>
          <table:table-cell office:value-type="error" office:string-value="#DIV/0!" table:formula="of:=+[.K47]/[.F47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0304</text:p>
          </table:table-cell>
          <table:table-cell office:value-type="string" office:string-value="SUBPARTIDA" table:formula="of:=IF(LEN([.A48])=3;&quot;PARTIDA&quot;;&quot;SUBPARTIDA&quot;)" table:style-name="ce30">
            <text:p>SUBPARTIDA</text:p>
          </table:table-cell>
          <table:table-cell office:value-type="string" table:style-name="ce2">
            <text:p>MAT. Y PROD. ELECTRICOS, TELEFONICOS Y DE COMPUTO</text:p>
          </table:table-cell>
          <table:table-cell office:value-type="string" table:style-name="ce2">
            <text:p>21889300</text:p>
          </table:table-cell>
          <table:table-cell office:value-type="float" office:value="14933815" table:style-name="ce4">
            <text:p>14,933,815.00</text:p>
          </table:table-cell>
          <table:table-cell office:value-type="float" office:value="14933815" table:style-name="ce4">
            <text:p>14,933,81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48]+[.G4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48]+[.H48]+[.G48]" table:style-name="ce28">
            <text:p>0.00</text:p>
          </table:table-cell>
          <table:table-cell office:value-type="percentage" office:value="0" table:formula="of:=+[.K48]/[.F48]" table:style-name="ce29">
            <text:p>0.00%</text:p>
          </table:table-cell>
          <table:table-cell office:value-type="float" office:value="0" table:style-name="ce4">
            <text:p>0.00</text:p>
          </table:table-cell>
          <table:table-cell office:value-type="float" office:value="14933815" table:style-name="ce4">
            <text:p>14,933,815.00</text:p>
          </table:table-cell>
          <table:table-cell office:value-type="float" office:value="0" table:style-name="ce4">
            <text:p>0.00</text:p>
          </table:table-cell>
          <table:table-cell office:value-type="float" office:value="40000000" table:style-name="ce4">
            <text:p>4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0306</text:p>
          </table:table-cell>
          <table:table-cell office:value-type="string" office:string-value="SUBPARTIDA" table:formula="of:=IF(LEN([.A49])=3;&quot;PARTIDA&quot;;&quot;SUBPARTIDA&quot;)" table:style-name="ce30">
            <text:p>SUBPARTIDA</text:p>
          </table:table-cell>
          <table:table-cell office:value-type="string" table:style-name="ce2">
            <text:p>MATERIALES Y PRODUCTOS DE PLASTICO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49]+[.G49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49]+[.H49]+[.G49]" table:style-name="ce28">
            <text:p>0.00</text:p>
          </table:table-cell>
          <table:table-cell office:value-type="error" office:string-value="#DIV/0!" table:formula="of:=+[.K49]/[.F49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35000000" table:style-name="ce4">
            <text:p>3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9901</text:p>
          </table:table-cell>
          <table:table-cell office:value-type="string" office:string-value="SUBPARTIDA" table:formula="of:=IF(LEN([.A50])=3;&quot;PARTIDA&quot;;&quot;SUBPARTIDA&quot;)" table:style-name="ce30">
            <text:p>SUBPARTIDA</text:p>
          </table:table-cell>
          <table:table-cell office:value-type="string" table:style-name="ce2">
            <text:p>UTILES Y MATERIALES DE OFICINA Y COMPUTO</text:p>
          </table:table-cell>
          <table:table-cell office:value-type="string" table:style-name="ce2">
            <text:p>21889300</text:p>
          </table:table-cell>
          <table:table-cell office:value-type="float" office:value="500000" table:style-name="ce4">
            <text:p>500,000.00</text:p>
          </table:table-cell>
          <table:table-cell office:value-type="float" office:value="500000" table:style-name="ce4">
            <text:p>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0]+[.G50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0]+[.H50]+[.G50]" table:style-name="ce28">
            <text:p>0.00</text:p>
          </table:table-cell>
          <table:table-cell office:value-type="percentage" office:value="0" table:formula="of:=+[.K50]/[.F50]" table:style-name="ce29">
            <text:p>0.00%</text:p>
          </table:table-cell>
          <table:table-cell office:value-type="float" office:value="500000" table:style-name="ce4">
            <text:p>500,000.00</text:p>
          </table:table-cell>
          <table:table-cell office:value-type="float" office:value="500000" table:style-name="ce4">
            <text:p>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9903</text:p>
          </table:table-cell>
          <table:table-cell office:value-type="string" office:string-value="SUBPARTIDA" table:formula="of:=IF(LEN([.A51])=3;&quot;PARTIDA&quot;;&quot;SUBPARTIDA&quot;)" table:style-name="ce30">
            <text:p>SUBPARTIDA</text:p>
          </table:table-cell>
          <table:table-cell office:value-type="string" table:style-name="ce2">
            <text:p>PRODUCTOS DE PAPEL, CARTON E IMPRESOS</text:p>
          </table:table-cell>
          <table:table-cell office:value-type="string" table:style-name="ce2">
            <text:p>21889300</text:p>
          </table:table-cell>
          <table:table-cell office:value-type="float" office:value="500000" table:style-name="ce4">
            <text:p>500,000.00</text:p>
          </table:table-cell>
          <table:table-cell office:value-type="float" office:value="500000" table:style-name="ce4">
            <text:p>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1]+[.G51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1]+[.H51]+[.G51]" table:style-name="ce28">
            <text:p>0.00</text:p>
          </table:table-cell>
          <table:table-cell office:value-type="percentage" office:value="0" table:formula="of:=+[.K51]/[.F51]" table:style-name="ce29">
            <text:p>0.00%</text:p>
          </table:table-cell>
          <table:table-cell office:value-type="float" office:value="500000" table:style-name="ce4">
            <text:p>500,000.00</text:p>
          </table:table-cell>
          <table:table-cell office:value-type="float" office:value="500000" table:style-name="ce4">
            <text:p>500,000.00</text:p>
          </table:table-cell>
          <table:table-cell office:value-type="float" office:value="0" table:style-name="ce4">
            <text:p>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9904</text:p>
          </table:table-cell>
          <table:table-cell office:value-type="string" office:string-value="SUBPARTIDA" table:formula="of:=IF(LEN([.A52])=3;&quot;PARTIDA&quot;;&quot;SUBPARTIDA&quot;)" table:style-name="ce30">
            <text:p>SUBPARTIDA</text:p>
          </table:table-cell>
          <table:table-cell office:value-type="string" table:style-name="ce2">
            <text:p>TEXTILES Y VESTUARIO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2]+[.G52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2]+[.H52]+[.G52]" table:style-name="ce28">
            <text:p>0.00</text:p>
          </table:table-cell>
          <table:table-cell office:value-type="error" office:string-value="#DIV/0!" table:formula="of:=+[.K52]/[.F52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3200000" table:style-name="ce4">
            <text:p>3,2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9905</text:p>
          </table:table-cell>
          <table:table-cell office:value-type="string" office:string-value="SUBPARTIDA" table:formula="of:=IF(LEN([.A53])=3;&quot;PARTIDA&quot;;&quot;SUBPARTIDA&quot;)" table:style-name="ce30">
            <text:p>SUBPARTIDA</text:p>
          </table:table-cell>
          <table:table-cell office:value-type="string" table:style-name="ce2">
            <text:p>UTILES Y MATERIALES DE LIMPIEZA</text:p>
          </table:table-cell>
          <table:table-cell office:value-type="string" table:style-name="ce2">
            <text:p>21889300</text:p>
          </table:table-cell>
          <table:table-cell office:value-type="float" office:value="3000000" table:style-name="ce4">
            <text:p>3,000,000.00</text:p>
          </table:table-cell>
          <table:table-cell office:value-type="float" office:value="3000000" table:style-name="ce4">
            <text:p>3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3]+[.G53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3]+[.H53]+[.G53]" table:style-name="ce28">
            <text:p>0.00</text:p>
          </table:table-cell>
          <table:table-cell office:value-type="percentage" office:value="0" table:formula="of:=+[.K53]/[.F53]" table:style-name="ce29">
            <text:p>0.00%</text:p>
          </table:table-cell>
          <table:table-cell office:value-type="float" office:value="1500000" table:style-name="ce4">
            <text:p>1,500,000.00</text:p>
          </table:table-cell>
          <table:table-cell office:value-type="float" office:value="3000000" table:style-name="ce4">
            <text:p>3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9999</text:p>
          </table:table-cell>
          <table:table-cell office:value-type="string" office:string-value="SUBPARTIDA" table:formula="of:=IF(LEN([.A54])=3;&quot;PARTIDA&quot;;&quot;SUBPARTIDA&quot;)" table:style-name="ce30">
            <text:p>SUBPARTIDA</text:p>
          </table:table-cell>
          <table:table-cell office:value-type="string" table:style-name="ce2">
            <text:p>OTROS UTILES, MATERIALES Y SUMINISTROS DIVERSOS</text:p>
          </table:table-cell>
          <table:table-cell office:value-type="string" table:style-name="ce2">
            <text:p>21889300</text:p>
          </table:table-cell>
          <table:table-cell office:value-type="float" office:value="34926635" table:style-name="ce4">
            <text:p>34,926,635.00</text:p>
          </table:table-cell>
          <table:table-cell office:value-type="float" office:value="34926635" table:style-name="ce4">
            <text:p>34,926,635.00</text:p>
          </table:table-cell>
          <table:table-cell office:value-type="float" office:value="11795122.5" table:style-name="ce4">
            <text:p>11,795,122.50</text:p>
          </table:table-cell>
          <table:table-cell office:value-type="float" office:value="17175282.449999999" table:style-name="ce4">
            <text:p>17,175,282.45</text:p>
          </table:table-cell>
          <table:table-cell office:value-type="float" office:value="28970404.949999999" table:formula="of:=+[.H54]+[.G54]" table:style-name="ce38">
            <text:p>28,970,404.95</text:p>
          </table:table-cell>
          <table:table-cell office:value-type="float" office:value="0" table:style-name="ce4">
            <text:p>0.00</text:p>
          </table:table-cell>
          <table:table-cell office:value-type="float" office:value="443934.06" table:style-name="ce4">
            <text:p>443,934.06</text:p>
          </table:table-cell>
          <table:table-cell office:value-type="float" office:value="29414339.009999998" table:formula="of:=+[.K54]+[.H54]+[.G54]" table:style-name="ce28">
            <text:p>29,414,339.01</text:p>
          </table:table-cell>
          <table:table-cell office:value-type="percentage" office:value="1.271047325343538E-2" table:formula="of:=+[.K54]/[.F54]" table:style-name="ce29">
            <text:p>1.27%</text:p>
          </table:table-cell>
          <table:table-cell office:value-type="float" office:value="3412295.99" table:style-name="ce4">
            <text:p>3,412,295.99</text:p>
          </table:table-cell>
          <table:table-cell office:value-type="float" office:value="5512295.9900000002" table:style-name="ce4">
            <text:p>5,512,295.99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</text:p>
          </table:table-cell>
          <table:table-cell office:value-type="string" office:string-value="PARTIDA" table:formula="of:=IF(LEN([.A55])=3;&quot;PARTIDA&quot;;&quot;SUBPARTIDA&quot;)" table:style-name="ce30">
            <text:p>PARTIDA</text:p>
          </table:table-cell>
          <table:table-cell office:value-type="string" table:style-name="ce2">
            <text:p>BIENES DURADEROS</text:p>
          </table:table-cell>
          <table:table-cell office:value-type="string" table:style-name="ce2">
            <text:p>21889300</text:p>
          </table:table-cell>
          <table:table-cell office:value-type="float" office:value="234863371" table:style-name="ce4">
            <text:p>234,863,371.00</text:p>
          </table:table-cell>
          <table:table-cell office:value-type="float" office:value="234863371" table:style-name="ce4">
            <text:p>234,863,371.00</text:p>
          </table:table-cell>
          <table:table-cell office:value-type="float" office:value="12751166.76" table:style-name="ce4">
            <text:p>12,751,166.76</text:p>
          </table:table-cell>
          <table:table-cell office:value-type="float" office:value="62206472.950000003" table:style-name="ce4">
            <text:p>62,206,472.95</text:p>
          </table:table-cell>
          <table:table-cell office:value-type="float" office:value="74957639.710000008" table:formula="of:=+[.H55]+[.G55]" table:style-name="ce38">
            <text:p>74,957,639.71</text:p>
          </table:table-cell>
          <table:table-cell office:value-type="float" office:value="0" table:style-name="ce4">
            <text:p>0.00</text:p>
          </table:table-cell>
          <table:table-cell office:value-type="float" office:value="134949068.34" table:style-name="ce4">
            <text:p>134,949,068.34</text:p>
          </table:table-cell>
          <table:table-cell office:value-type="float" office:value="209906708.05000001" table:formula="of:=+[.K55]+[.H55]+[.G55]" table:style-name="ce28">
            <text:p>209,906,708.05</text:p>
          </table:table-cell>
          <table:table-cell office:value-type="percentage" office:value="0.57458541860067236" table:formula="of:=+[.K55]/[.F55]" table:style-name="ce29">
            <text:p>57.46%</text:p>
          </table:table-cell>
          <table:table-cell office:value-type="float" office:value="24956662.949999999" table:style-name="ce4">
            <text:p>24,956,662.95</text:p>
          </table:table-cell>
          <table:table-cell office:value-type="float" office:value="24956662.949999999" table:style-name="ce4">
            <text:p>24,956,662.95</text:p>
          </table:table-cell>
          <table:table-cell office:value-type="float" office:value="0" table:style-name="ce4">
            <text:p>0.00</text:p>
          </table:table-cell>
          <table:table-cell office:value-type="float" office:value="6400000" table:style-name="ce4">
            <text:p>6,400,000.00</text:p>
          </table:table-cell>
          <table:table-cell office:value-type="float" office:value="0" table:style-name="ce4">
            <text:p>0.00</text:p>
          </table:table-cell>
          <table:table-cell office:value-type="float" office:value="5508500" table:style-name="ce4">
            <text:p>5,508,500.00</text:p>
          </table:table-cell>
          <table:table-cell office:value-type="float" office:value="-5508500" table:style-name="ce5">
            <text:p>-5,508,5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0101</text:p>
          </table:table-cell>
          <table:table-cell office:value-type="string" office:string-value="SUBPARTIDA" table:formula="of:=IF(LEN([.A56])=3;&quot;PARTIDA&quot;;&quot;SUBPARTIDA&quot;)" table:style-name="ce30">
            <text:p>SUBPARTIDA</text:p>
          </table:table-cell>
          <table:table-cell office:value-type="string" table:style-name="ce2">
            <text:p>MAQUINARIA Y EQUIPO PARA LA PRODUCCION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6]+[.G5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6]+[.H56]+[.G56]" table:style-name="ce28">
            <text:p>0.00</text:p>
          </table:table-cell>
          <table:table-cell office:value-type="error" office:string-value="#DIV/0!" table:formula="of:=+[.K56]/[.F56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500000" table:style-name="ce4">
            <text:p>1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0103</text:p>
          </table:table-cell>
          <table:table-cell office:value-type="string" office:string-value="SUBPARTIDA" table:formula="of:=IF(LEN([.A57])=3;&quot;PARTIDA&quot;;&quot;SUBPARTIDA&quot;)" table:style-name="ce30">
            <text:p>SUBPARTIDA</text:p>
          </table:table-cell>
          <table:table-cell office:value-type="string" table:style-name="ce2">
            <text:p>EQUIPO DE COMUNICACION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7]+[.G5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7]+[.H57]+[.G57]" table:style-name="ce28">
            <text:p>0.00</text:p>
          </table:table-cell>
          <table:table-cell office:value-type="error" office:string-value="#DIV/0!" table:formula="of:=+[.K57]/[.F57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400000" table:style-name="ce4">
            <text:p>4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0103</text:p>
          </table:table-cell>
          <table:table-cell office:value-type="string" office:string-value="SUBPARTIDA" table:formula="of:=IF(LEN([.A58])=3;&quot;PARTIDA&quot;;&quot;SUBPARTIDA&quot;)" table:style-name="ce30">
            <text:p>SUBPARTIDA</text:p>
          </table:table-cell>
          <table:table-cell office:value-type="string" table:style-name="ce2">
            <text:p>EQUIPO DE COMUNICACION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400000" table:style-name="ce4">
            <text:p>4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8]+[.G5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8]+[.H58]+[.G58]" table:style-name="ce28">
            <text:p>0.00</text:p>
          </table:table-cell>
          <table:table-cell office:value-type="percentage" office:value="0" table:formula="of:=+[.K58]/[.F58]" table:style-name="ce29">
            <text:p>0.00%</text:p>
          </table:table-cell>
          <table:table-cell office:value-type="float" office:value="400000" table:style-name="ce4">
            <text:p>400,000.00</text:p>
          </table:table-cell>
          <table:table-cell office:value-type="float" office:value="400000" table:style-name="ce4">
            <text:p>4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400000" table:style-name="ce4">
            <text:p>4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280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0104</text:p>
          </table:table-cell>
          <table:table-cell office:value-type="string" office:string-value="SUBPARTIDA" table:formula="of:=IF(LEN([.A59])=3;&quot;PARTIDA&quot;;&quot;SUBPARTIDA&quot;)" table:style-name="ce30">
            <text:p>SUBPARTIDA</text:p>
          </table:table-cell>
          <table:table-cell office:value-type="string" table:style-name="ce2">
            <text:p>EQUIPO Y MOBILIARIO DE OFICINA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59]+[.G59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59]+[.H59]+[.G59]" table:style-name="ce28">
            <text:p>0.00</text:p>
          </table:table-cell>
          <table:table-cell office:value-type="error" office:string-value="#DIV/0!" table:formula="of:=+[.K59]/[.F59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4500000" table:style-name="ce4">
            <text:p>4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0104</text:p>
          </table:table-cell>
          <table:table-cell office:value-type="string" office:string-value="SUBPARTIDA" table:formula="of:=IF(LEN([.A60])=3;&quot;PARTIDA&quot;;&quot;SUBPARTIDA&quot;)" table:style-name="ce30">
            <text:p>SUBPARTIDA</text:p>
          </table:table-cell>
          <table:table-cell office:value-type="string" table:style-name="ce2">
            <text:p>EQUIPO Y MOBILIARIO DE OFICINA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5108500" table:style-name="ce4">
            <text:p>5,108,5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60]+[.G60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613485.01" table:style-name="ce4">
            <text:p>613,485.01</text:p>
          </table:table-cell>
          <table:table-cell office:value-type="float" office:value="613485.01" table:formula="of:=+[.K60]+[.H60]+[.G60]" table:style-name="ce28">
            <text:p>613,485.01</text:p>
          </table:table-cell>
          <table:table-cell office:value-type="percentage" office:value="0.12009102672017226" table:formula="of:=+[.K60]/[.F60]" table:style-name="ce29">
            <text:p>12.01%</text:p>
          </table:table-cell>
          <table:table-cell office:value-type="float" office:value="4495014.99" table:style-name="ce4">
            <text:p>4,495,014.99</text:p>
          </table:table-cell>
          <table:table-cell office:value-type="float" office:value="4495014.99" table:style-name="ce4">
            <text:p>4,495,014.99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108500" table:style-name="ce4">
            <text:p>5,108,5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280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0105</text:p>
          </table:table-cell>
          <table:table-cell office:value-type="string" office:string-value="SUBPARTIDA" table:formula="of:=IF(LEN([.A61])=3;&quot;PARTIDA&quot;;&quot;SUBPARTIDA&quot;)" table:style-name="ce30">
            <text:p>SUBPARTIDA</text:p>
          </table:table-cell>
          <table:table-cell office:value-type="string" table:style-name="ce2">
            <text:p>EQUIPO Y PROGRAMAS DE COMPUTO</text:p>
          </table:table-cell>
          <table:table-cell office:value-type="string" table:style-name="ce2">
            <text:p>21889300</text:p>
          </table:table-cell>
          <table:table-cell office:value-type="float" office:value="51708150" table:style-name="ce4">
            <text:p>51,708,150.00</text:p>
          </table:table-cell>
          <table:table-cell office:value-type="float" office:value="51708150" table:style-name="ce4">
            <text:p>51,708,150.00</text:p>
          </table:table-cell>
          <table:table-cell office:value-type="float" office:value="0" table:style-name="ce4">
            <text:p>0.00</text:p>
          </table:table-cell>
          <table:table-cell office:value-type="float" office:value="41438223.359999999" table:style-name="ce4">
            <text:p>41,438,223.36</text:p>
          </table:table-cell>
          <table:table-cell office:value-type="float" office:value="41438223.359999999" table:formula="of:=+[.H61]+[.G61]" table:style-name="ce38">
            <text:p>41,438,223.36</text:p>
          </table:table-cell>
          <table:table-cell office:value-type="float" office:value="0" table:style-name="ce4">
            <text:p>0.00</text:p>
          </table:table-cell>
          <table:table-cell office:value-type="float" office:value="9467193.1600000001" table:style-name="ce4">
            <text:p>9,467,193.16</text:p>
          </table:table-cell>
          <table:table-cell office:value-type="float" office:value="50905416.519999996" table:formula="of:=+[.K61]+[.H61]+[.G61]" table:style-name="ce28">
            <text:p>50,905,416.52</text:p>
          </table:table-cell>
          <table:table-cell office:value-type="percentage" office:value="0.18308899390134825" table:formula="of:=+[.K61]/[.F61]" table:style-name="ce29">
            <text:p>18.31%</text:p>
          </table:table-cell>
          <table:table-cell office:value-type="float" office:value="802733.48" table:style-name="ce4">
            <text:p>802,733.48</text:p>
          </table:table-cell>
          <table:table-cell office:value-type="float" office:value="802733.48" table:style-name="ce4">
            <text:p>802,733.4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280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9903</text:p>
          </table:table-cell>
          <table:table-cell office:value-type="string" office:string-value="SUBPARTIDA" table:formula="of:=IF(LEN([.A62])=3;&quot;PARTIDA&quot;;&quot;SUBPARTIDA&quot;)" table:style-name="ce30">
            <text:p>SUBPARTIDA</text:p>
          </table:table-cell>
          <table:table-cell office:value-type="string" table:style-name="ce2">
            <text:p>BIENES INTANGIBLES</text:p>
          </table:table-cell>
          <table:table-cell office:value-type="string" table:style-name="ce2">
            <text:p>21889300</text:p>
          </table:table-cell>
          <table:table-cell office:value-type="float" office:value="115333334" table:style-name="ce4">
            <text:p>115,333,334.00</text:p>
          </table:table-cell>
          <table:table-cell office:value-type="float" office:value="115333334" table:style-name="ce4">
            <text:p>115,333,33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62]+[.G62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15053272.81999999" table:style-name="ce4">
            <text:p>115,053,272.82</text:p>
          </table:table-cell>
          <table:table-cell office:value-type="float" office:value="115053272.81999999" table:formula="of:=+[.K62]+[.H62]+[.G62]" table:style-name="ce28">
            <text:p>115,053,272.82</text:p>
          </table:table-cell>
          <table:table-cell office:value-type="percentage" office:value="0.99757172388686854" table:formula="of:=+[.K62]/[.F62]" table:style-name="ce29">
            <text:p>99.76%</text:p>
          </table:table-cell>
          <table:table-cell office:value-type="float" office:value="280061.18" table:style-name="ce4">
            <text:p>280,061.18</text:p>
          </table:table-cell>
          <table:table-cell office:value-type="float" office:value="280061.18" table:style-name="ce4">
            <text:p>280,061.1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60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59903</text:p>
          </table:table-cell>
          <table:table-cell office:value-type="string" office:string-value="SUBPARTIDA" table:formula="of:=IF(LEN([.A63])=3;&quot;PARTIDA&quot;;&quot;SUBPARTIDA&quot;)" table:style-name="ce30">
            <text:p>SUBPARTIDA</text:p>
          </table:table-cell>
          <table:table-cell office:value-type="string" table:style-name="ce2">
            <text:p>BIENES INTANGIBLES</text:p>
          </table:table-cell>
          <table:table-cell office:value-type="string" table:style-name="ce2">
            <text:p>21889300</text:p>
          </table:table-cell>
          <table:table-cell office:value-type="float" office:value="67821887" table:style-name="ce4">
            <text:p>67,821,887.00</text:p>
          </table:table-cell>
          <table:table-cell office:value-type="float" office:value="62313387" table:style-name="ce4">
            <text:p>62,313,387.00</text:p>
          </table:table-cell>
          <table:table-cell office:value-type="float" office:value="12751166.76" table:style-name="ce4">
            <text:p>12,751,166.76</text:p>
          </table:table-cell>
          <table:table-cell office:value-type="float" office:value="20768249.59" table:style-name="ce4">
            <text:p>20,768,249.59</text:p>
          </table:table-cell>
          <table:table-cell office:value-type="float" office:value="33519416.350000001" table:formula="of:=+[.H63]+[.G63]" table:style-name="ce38">
            <text:p>33,519,416.35</text:p>
          </table:table-cell>
          <table:table-cell office:value-type="float" office:value="0" table:style-name="ce4">
            <text:p>0.00</text:p>
          </table:table-cell>
          <table:table-cell office:value-type="float" office:value="9815117.3499999996" table:style-name="ce4">
            <text:p>9,815,117.35</text:p>
          </table:table-cell>
          <table:table-cell office:value-type="float" office:value="43334533.699999996" table:formula="of:=+[.K63]+[.H63]+[.G63]" table:style-name="ce28">
            <text:p>43,334,533.70</text:p>
          </table:table-cell>
          <table:table-cell office:value-type="percentage" office:value="0.15751217872332954" table:formula="of:=+[.K63]/[.F63]" table:style-name="ce29">
            <text:p>15.75%</text:p>
          </table:table-cell>
          <table:table-cell office:value-type="float" office:value="18978853.300000001" table:style-name="ce4">
            <text:p>18,978,853.30</text:p>
          </table:table-cell>
          <table:table-cell office:value-type="float" office:value="18978853.300000001" table:style-name="ce4">
            <text:p>18,978,853.3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5508500" table:style-name="ce5">
            <text:p>-5,508,500</text:p>
          </table:table-cell>
          <table:table-cell office:value-type="string" table:style-name="ce2">
            <text:p>280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</text:p>
          </table:table-cell>
          <table:table-cell office:value-type="string" office:string-value="PARTIDA" table:formula="of:=IF(LEN([.A64])=3;&quot;PARTIDA&quot;;&quot;SUBPARTIDA&quot;)" table:style-name="ce30">
            <text:p>PARTIDA</text:p>
          </table:table-cell>
          <table:table-cell office:value-type="string" table:style-name="ce2">
            <text:p>TRANSFERENCIAS CORRIENTES</text:p>
          </table:table-cell>
          <table:table-cell office:value-type="string" table:style-name="ce2">
            <text:p>21889300</text:p>
          </table:table-cell>
          <table:table-cell office:value-type="float" office:value="2030572156" table:style-name="ce4">
            <text:p>2,030,572,156.00</text:p>
          </table:table-cell>
          <table:table-cell office:value-type="float" office:value="2030572156" table:style-name="ce4">
            <text:p>2,030,572,156.00</text:p>
          </table:table-cell>
          <table:table-cell office:value-type="float" office:value="0" table:style-name="ce4">
            <text:p>0.00</text:p>
          </table:table-cell>
          <table:table-cell office:value-type="float" office:value="111042666.38" table:style-name="ce4">
            <text:p>111,042,666.38</text:p>
          </table:table-cell>
          <table:table-cell office:value-type="float" office:value="111042666.38" table:formula="of:=+[.H64]+[.G64]" table:style-name="ce38">
            <text:p>111,042,666.38</text:p>
          </table:table-cell>
          <table:table-cell office:value-type="float" office:value="0" table:style-name="ce4">
            <text:p>0.00</text:p>
          </table:table-cell>
          <table:table-cell office:value-type="float" office:value="852595618.33000004" table:style-name="ce4">
            <text:p>852,595,618.33</text:p>
          </table:table-cell>
          <table:table-cell office:value-type="float" office:value="963638284.71000004" table:formula="of:=+[.K64]+[.H64]+[.G64]" table:style-name="ce28">
            <text:p>963,638,284.71</text:p>
          </table:table-cell>
          <table:table-cell office:value-type="percentage" office:value="0.41987949840182881" table:formula="of:=+[.K64]/[.F64]" table:style-name="ce29">
            <text:p>41.99%</text:p>
          </table:table-cell>
          <table:table-cell office:value-type="float" office:value="9191339" table:style-name="ce4">
            <text:p>9,191,339.00</text:p>
          </table:table-cell>
          <table:table-cell office:value-type="float" office:value="1066933871.29" table:style-name="ce4">
            <text:p>1,066,933,871.29</text:p>
          </table:table-cell>
          <table:table-cell office:value-type="float" office:value="0" table:style-name="ce4">
            <text:p>0.00</text:p>
          </table:table-cell>
          <table:table-cell office:value-type="float" office:value="85523971" table:style-name="ce4">
            <text:p>85,523,971.00</text:p>
          </table:table-cell>
          <table:table-cell office:value-type="float" office:value="0" table:style-name="ce4">
            <text:p>0.00</text:p>
          </table:table-cell>
          <table:table-cell office:value-type="float" office:value="15001080" table:style-name="ce4">
            <text:p>15,001,080.00</text:p>
          </table:table-cell>
          <table:table-cell office:value-type="float" office:value="-15001080" table:style-name="ce5">
            <text:p>-15,001,08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0089300</text:p>
          </table:table-cell>
          <table:table-cell office:value-type="string" office:string-value="SUBPARTIDA" table:formula="of:=IF(LEN([.A65])=3;&quot;PARTIDA&quot;;&quot;SUBPARTIDA&quot;)" table:style-name="ce30">
            <text:p>SUBPARTIDA</text:p>
          </table:table-cell>
          <table:table-cell office:value-type="string" table:style-name="ce2">
            <text:p>CCSS CONTRIBUCION ESTATAL SEGURO PENSIONES (CONTRIBUCION ESTATAL AL SEGURO DE PENSIONES, SEGUN LEY NO. 17 DEL 22 DE OCTUBRE DE 1943, LEY</text:p>
          </table:table-cell>
          <table:table-cell office:value-type="string" table:style-name="ce2">
            <text:p>21889300</text:p>
          </table:table-cell>
          <table:table-cell office:value-type="float" office:value="47741678" table:style-name="ce4">
            <text:p>47,741,678.00</text:p>
          </table:table-cell>
          <table:table-cell office:value-type="float" office:value="47741678" table:style-name="ce4">
            <text:p>47,741,678.00</text:p>
          </table:table-cell>
          <table:table-cell office:value-type="float" office:value="0" table:style-name="ce4">
            <text:p>0.00</text:p>
          </table:table-cell>
          <table:table-cell office:value-type="float" office:value="25063103.010000002" table:style-name="ce4">
            <text:p>25,063,103.01</text:p>
          </table:table-cell>
          <table:table-cell office:value-type="float" office:value="25063103.010000002" table:formula="of:=+[.H65]+[.G65]" table:style-name="ce38">
            <text:p>25,063,103.01</text:p>
          </table:table-cell>
          <table:table-cell office:value-type="float" office:value="0" table:style-name="ce4">
            <text:p>0.00</text:p>
          </table:table-cell>
          <table:table-cell office:value-type="float" office:value="22678574.989999998" table:style-name="ce4">
            <text:p>22,678,574.99</text:p>
          </table:table-cell>
          <table:table-cell office:value-type="float" office:value="47741678" table:formula="of:=+[.K65]+[.H65]+[.G65]" table:style-name="ce28">
            <text:p>47,741,678.00</text:p>
          </table:table-cell>
          <table:table-cell office:value-type="percentage" office:value="0.47502676780652742" table:formula="of:=+[.K65]/[.F65]" table:style-name="ce29">
            <text:p>47.50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0189300</text:p>
          </table:table-cell>
          <table:table-cell office:value-type="string" office:string-value="SUBPARTIDA" table:formula="of:=IF(LEN([.A66])=3;&quot;PARTIDA&quot;;&quot;SUBPARTIDA&quot;)" table:style-name="ce30">
            <text:p>SUBPARTIDA</text:p>
          </table:table-cell>
          <table:table-cell office:value-type="string" table:style-name="ce2">
            <text:p>UNIVERSIDAD DE COSTA RICA (PARA GASTOS DE OPERACION DE CONVENIO CITA-MAG, SEGUN ART. 36 DE LEY NO. 4895 DEL 16/11/1971 Y</text:p>
          </table:table-cell>
          <table:table-cell office:value-type="string" table:style-name="ce2">
            <text:p>21889300</text:p>
          </table:table-cell>
          <table:table-cell office:value-type="float" office:value="32400000" table:style-name="ce4">
            <text:p>32,400,000.00</text:p>
          </table:table-cell>
          <table:table-cell office:value-type="float" office:value="32400000" table:style-name="ce4">
            <text:p>32,400,000.00</text:p>
          </table:table-cell>
          <table:table-cell office:value-type="float" office:value="0" table:style-name="ce4">
            <text:p>0.00</text:p>
          </table:table-cell>
          <table:table-cell office:value-type="float" office:value="5946481.6399999997" table:style-name="ce4">
            <text:p>5,946,481.64</text:p>
          </table:table-cell>
          <table:table-cell office:value-type="float" office:value="5946481.6399999997" table:formula="of:=+[.H66]+[.G66]" table:style-name="ce38">
            <text:p>5,946,481.64</text:p>
          </table:table-cell>
          <table:table-cell office:value-type="float" office:value="0" table:style-name="ce4">
            <text:p>0.00</text:p>
          </table:table-cell>
          <table:table-cell office:value-type="float" office:value="10253518.359999999" table:style-name="ce4">
            <text:p>10,253,518.36</text:p>
          </table:table-cell>
          <table:table-cell office:value-type="float" office:value="16200000" table:formula="of:=+[.K66]+[.H66]+[.G66]" table:style-name="ce28">
            <text:p>16,200,000.00</text:p>
          </table:table-cell>
          <table:table-cell office:value-type="percentage" office:value="0.3164666160493827" table:formula="of:=+[.K66]/[.F66]" table:style-name="ce29">
            <text:p>31.65%</text:p>
          </table:table-cell>
          <table:table-cell office:value-type="float" office:value="0" table:style-name="ce4">
            <text:p>0.00</text:p>
          </table:table-cell>
          <table:table-cell office:value-type="float" office:value="16200000" table:style-name="ce4">
            <text:p>16,2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0289300</text:p>
          </table:table-cell>
          <table:table-cell office:value-type="string" office:string-value="SUBPARTIDA" table:formula="of:=IF(LEN([.A67])=3;&quot;PARTIDA&quot;;&quot;SUBPARTIDA&quot;)" table:style-name="ce30">
            <text:p>SUBPARTIDA</text:p>
          </table:table-cell>
          <table:table-cell office:value-type="string" table:style-name="ce2">
            <text:p>CCSS CONTRIBUCION ESTATAL SEGURO SALUD (CONTRIBUCION ESTATAL AL SEGURO DE SALUD, SEGUN LEY NO. 17 DEL 22 DE OCTUBRE DE 1943, LEY</text:p>
          </table:table-cell>
          <table:table-cell office:value-type="string" table:style-name="ce2">
            <text:p>21889300</text:p>
          </table:table-cell>
          <table:table-cell office:value-type="float" office:value="6820240" table:style-name="ce4">
            <text:p>6,820,240.00</text:p>
          </table:table-cell>
          <table:table-cell office:value-type="float" office:value="6820240" table:style-name="ce4">
            <text:p>6,820,240.00</text:p>
          </table:table-cell>
          <table:table-cell office:value-type="float" office:value="0" table:style-name="ce4">
            <text:p>0.00</text:p>
          </table:table-cell>
          <table:table-cell office:value-type="float" office:value="3530941.5" table:style-name="ce4">
            <text:p>3,530,941.50</text:p>
          </table:table-cell>
          <table:table-cell office:value-type="float" office:value="3530941.5" table:formula="of:=+[.H67]+[.G67]" table:style-name="ce38">
            <text:p>3,530,941.50</text:p>
          </table:table-cell>
          <table:table-cell office:value-type="float" office:value="0" table:style-name="ce4">
            <text:p>0.00</text:p>
          </table:table-cell>
          <table:table-cell office:value-type="float" office:value="3289298.5" table:style-name="ce4">
            <text:p>3,289,298.50</text:p>
          </table:table-cell>
          <table:table-cell office:value-type="float" office:value="6820240" table:formula="of:=+[.K67]+[.H67]+[.G67]" table:style-name="ce28">
            <text:p>6,820,240.00</text:p>
          </table:table-cell>
          <table:table-cell office:value-type="percentage" office:value="0.48228486094330991" table:formula="of:=+[.K67]/[.F67]" table:style-name="ce29">
            <text:p>48.23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0589300</text:p>
          </table:table-cell>
          <table:table-cell office:value-type="string" office:string-value="SUBPARTIDA" table:formula="of:=IF(LEN([.A68])=3;&quot;PARTIDA&quot;;&quot;SUBPARTIDA&quot;)" table:style-name="ce30">
            <text:p>SUBPARTIDA</text:p>
          </table:table-cell>
          <table:table-cell office:value-type="string" table:style-name="ce2">
            <text:p>COMISION DE ENERGIA ATOMICA DE COSTA RICA (PARA GASTOS DE OPERACION SEGUN LEY NO. 4383 DEL 18/08/1969, ARTICULO 40 Y SEGUN LOS ARTICULOS NO.</text:p>
          </table:table-cell>
          <table:table-cell office:value-type="string" table:style-name="ce2">
            <text:p>21889300</text:p>
          </table:table-cell>
          <table:table-cell office:value-type="float" office:value="97012957" table:style-name="ce4">
            <text:p>97,012,957.00</text:p>
          </table:table-cell>
          <table:table-cell office:value-type="float" office:value="97012957" table:style-name="ce4">
            <text:p>97,012,957.00</text:p>
          </table:table-cell>
          <table:table-cell office:value-type="float" office:value="0" table:style-name="ce4">
            <text:p>0.00</text:p>
          </table:table-cell>
          <table:table-cell office:value-type="float" office:value="598908.64" table:style-name="ce4">
            <text:p>598,908.64</text:p>
          </table:table-cell>
          <table:table-cell office:value-type="float" office:value="598908.64" table:formula="of:=+[.H68]+[.G68]" table:style-name="ce38">
            <text:p>598,908.64</text:p>
          </table:table-cell>
          <table:table-cell office:value-type="float" office:value="0" table:style-name="ce4">
            <text:p>0.00</text:p>
          </table:table-cell>
          <table:table-cell office:value-type="float" office:value="47907569.359999999" table:style-name="ce4">
            <text:p>47,907,569.36</text:p>
          </table:table-cell>
          <table:table-cell office:value-type="float" office:value="48506478" table:formula="of:=+[.K68]+[.H68]+[.G68]" table:style-name="ce28">
            <text:p>48,506,478.00</text:p>
          </table:table-cell>
          <table:table-cell office:value-type="percentage" office:value="0.49382650360817265" table:formula="of:=+[.K68]/[.F68]" table:style-name="ce29">
            <text:p>49.38%</text:p>
          </table:table-cell>
          <table:table-cell office:value-type="float" office:value="0" table:style-name="ce4">
            <text:p>0.00</text:p>
          </table:table-cell>
          <table:table-cell office:value-type="float" office:value="48506479" table:style-name="ce4">
            <text:p>48,506,479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1089300</text:p>
          </table:table-cell>
          <table:table-cell office:value-type="string" office:string-value="SUBPARTIDA" table:formula="of:=IF(LEN([.A69])=3;&quot;PARTIDA&quot;;&quot;SUBPARTIDA&quot;)" table:style-name="ce30">
            <text:p>SUBPARTIDA</text:p>
          </table:table-cell>
          <table:table-cell office:value-type="string" table:style-name="ce2">
            <text:p>PROMOTORA COSTARRICENSE DE INNOVACION E INVESTIGACION (PARA GASTOS OPERATIVOS SEGUN ARTICULO 17 INCISO 1) DE LA LEY NO. 9971</text:p>
          </table:table-cell>
          <table:table-cell office:value-type="string" table:style-name="ce2">
            <text:p>21889300</text:p>
          </table:table-cell>
          <table:table-cell office:value-type="float" office:value="1125706615" table:style-name="ce4">
            <text:p>1,125,706,615.00</text:p>
          </table:table-cell>
          <table:table-cell office:value-type="float" office:value="1125706615" table:style-name="ce4">
            <text:p>1,125,706,615.00</text:p>
          </table:table-cell>
          <table:table-cell office:value-type="float" office:value="0" table:style-name="ce4">
            <text:p>0.00</text:p>
          </table:table-cell>
          <table:table-cell office:value-type="float" office:value="49008300.880000003" table:style-name="ce4">
            <text:p>49,008,300.88</text:p>
          </table:table-cell>
          <table:table-cell office:value-type="float" office:value="49008300.880000003" table:formula="of:=+[.H69]+[.G69]" table:style-name="ce38">
            <text:p>49,008,300.88</text:p>
          </table:table-cell>
          <table:table-cell office:value-type="float" office:value="0" table:style-name="ce4">
            <text:p>0.00</text:p>
          </table:table-cell>
          <table:table-cell office:value-type="float" office:value="521508387.49000001" table:style-name="ce4">
            <text:p>521,508,387.49</text:p>
          </table:table-cell>
          <table:table-cell office:value-type="float" office:value="570516688.37" table:formula="of:=+[.K69]+[.H69]+[.G69]" table:style-name="ce28">
            <text:p>570,516,688.37</text:p>
          </table:table-cell>
          <table:table-cell office:value-type="percentage" office:value="0.46327202891136959" table:formula="of:=+[.K69]/[.F69]" table:style-name="ce29">
            <text:p>46.33%</text:p>
          </table:table-cell>
          <table:table-cell office:value-type="float" office:value="0" table:style-name="ce4">
            <text:p>0.00</text:p>
          </table:table-cell>
          <table:table-cell office:value-type="float" office:value="555189926.63" table:style-name="ce4">
            <text:p>555,189,926.63</text:p>
          </table:table-cell>
          <table:table-cell office:value-type="float" office:value="0" table:style-name="ce4">
            <text:p>0.00</text:p>
          </table:table-cell>
          <table:table-cell office:value-type="float" office:value="83429286" table:style-name="ce4">
            <text:p>83,429,286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1189300</text:p>
          </table:table-cell>
          <table:table-cell office:value-type="string" office:string-value="SUBPARTIDA" table:formula="of:=IF(LEN([.A70])=3;&quot;PARTIDA&quot;;&quot;SUBPARTIDA&quot;)" table:style-name="ce30">
            <text:p>SUBPARTIDA</text:p>
          </table:table-cell>
          <table:table-cell office:value-type="string" table:style-name="ce2">
            <text:p>PROMOTORA COSTARRICENSE DE INNOVACION E INVESTIGACION (PARA EL FONDO DE INCENTIVOS, EMPRESAS PRODUCTIVAS DE BIENES Y SERVICIOS,</text:p>
          </table:table-cell>
          <table:table-cell office:value-type="string" table:style-name="ce2">
            <text:p>21889300</text:p>
          </table:table-cell>
          <table:table-cell office:value-type="float" office:value="300000000" table:style-name="ce4">
            <text:p>300,000,000.00</text:p>
          </table:table-cell>
          <table:table-cell office:value-type="float" office:value="300000000" table:style-name="ce4">
            <text:p>30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0]+[.G70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50000000" table:style-name="ce4">
            <text:p>150,000,000.00</text:p>
          </table:table-cell>
          <table:table-cell office:value-type="float" office:value="150000000" table:formula="of:=+[.K70]+[.H70]+[.G70]" table:style-name="ce28">
            <text:p>150,000,000.00</text:p>
          </table:table-cell>
          <table:table-cell office:value-type="percentage" office:value="0.5" table:formula="of:=+[.K70]/[.F70]" table:style-name="ce29">
            <text:p>50.00%</text:p>
          </table:table-cell>
          <table:table-cell office:value-type="float" office:value="0" table:style-name="ce4">
            <text:p>0.00</text:p>
          </table:table-cell>
          <table:table-cell office:value-type="float" office:value="150000000" table:style-name="ce4">
            <text:p>15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1289300</text:p>
          </table:table-cell>
          <table:table-cell office:value-type="string" office:string-value="SUBPARTIDA" table:formula="of:=IF(LEN([.A71])=3;&quot;PARTIDA&quot;;&quot;SUBPARTIDA&quot;)" table:style-name="ce30">
            <text:p>SUBPARTIDA</text:p>
          </table:table-cell>
          <table:table-cell office:value-type="string" table:style-name="ce2">
            <text:p>PROMOTORA COSTARRICENSE DE INNOVACION E INVESTIGACION (PARA FONDO CONCURSABLE PARA EL DESARROLLO TECNOLOGICO E INNOVACION PARA PYMES Y</text:p>
          </table:table-cell>
          <table:table-cell office:value-type="string" table:style-name="ce2">
            <text:p>21889300</text:p>
          </table:table-cell>
          <table:table-cell office:value-type="float" office:value="118000000" table:style-name="ce4">
            <text:p>118,000,000.00</text:p>
          </table:table-cell>
          <table:table-cell office:value-type="float" office:value="118000000" table:style-name="ce4">
            <text:p>118,000,000.00</text:p>
          </table:table-cell>
          <table:table-cell office:value-type="float" office:value="0" table:style-name="ce4">
            <text:p>0.00</text:p>
          </table:table-cell>
          <table:table-cell office:value-type="float" office:value="0.02" table:style-name="ce4">
            <text:p>0.02</text:p>
          </table:table-cell>
          <table:table-cell office:value-type="float" office:value="0.02" table:formula="of:=+[.H71]+[.G71]" table:style-name="ce38">
            <text:p>0.02</text:p>
          </table:table-cell>
          <table:table-cell office:value-type="float" office:value="0" table:style-name="ce4">
            <text:p>0.00</text:p>
          </table:table-cell>
          <table:table-cell office:value-type="float" office:value="58999999.979999997" table:style-name="ce4">
            <text:p>58,999,999.98</text:p>
          </table:table-cell>
          <table:table-cell office:value-type="float" office:value="59000000" table:formula="of:=+[.K71]+[.H71]+[.G71]" table:style-name="ce28">
            <text:p>59,000,000.00</text:p>
          </table:table-cell>
          <table:table-cell office:value-type="percentage" office:value="0.49999999983050847" table:formula="of:=+[.K71]/[.F71]" table:style-name="ce29">
            <text:p>50.00%</text:p>
          </table:table-cell>
          <table:table-cell office:value-type="float" office:value="0" table:style-name="ce4">
            <text:p>0.00</text:p>
          </table:table-cell>
          <table:table-cell office:value-type="float" office:value="59000000" table:style-name="ce4">
            <text:p>59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1489300</text:p>
          </table:table-cell>
          <table:table-cell office:value-type="string" office:string-value="SUBPARTIDA" table:formula="of:=IF(LEN([.A72])=3;&quot;PARTIDA&quot;;&quot;SUBPARTIDA&quot;)" table:style-name="ce30">
            <text:p>SUBPARTIDA</text:p>
          </table:table-cell>
          <table:table-cell office:value-type="string" table:style-name="ce2">
            <text:p>ACADEMIA NACIONAL DE CIENCIAS (PARA GASTOS OPERATIVOS Y FORTALECIMIENTO DE PROGRAMAS DE CIENCIA Y TECNOLOGIA SEGUN LEY NO.</text:p>
          </table:table-cell>
          <table:table-cell office:value-type="string" table:style-name="ce2">
            <text:p>21889300</text:p>
          </table:table-cell>
          <table:table-cell office:value-type="float" office:value="69144000" table:style-name="ce4">
            <text:p>69,144,000.00</text:p>
          </table:table-cell>
          <table:table-cell office:value-type="float" office:value="69144000" table:style-name="ce4">
            <text:p>69,144,000.00</text:p>
          </table:table-cell>
          <table:table-cell office:value-type="float" office:value="0" table:style-name="ce4">
            <text:p>0.00</text:p>
          </table:table-cell>
          <table:table-cell office:value-type="float" office:value="1894930.58" table:style-name="ce4">
            <text:p>1,894,930.58</text:p>
          </table:table-cell>
          <table:table-cell office:value-type="float" office:value="1894930.58" table:formula="of:=+[.H72]+[.G72]" table:style-name="ce38">
            <text:p>1,894,930.58</text:p>
          </table:table-cell>
          <table:table-cell office:value-type="float" office:value="0" table:style-name="ce4">
            <text:p>0.00</text:p>
          </table:table-cell>
          <table:table-cell office:value-type="float" office:value="33826063.759999998" table:style-name="ce4">
            <text:p>33,826,063.76</text:p>
          </table:table-cell>
          <table:table-cell office:value-type="float" office:value="35720994.339999996" table:formula="of:=+[.K72]+[.H72]+[.G72]" table:style-name="ce28">
            <text:p>35,720,994.34</text:p>
          </table:table-cell>
          <table:table-cell office:value-type="percentage" office:value="0.4892118442670369" table:formula="of:=+[.K72]/[.F72]" table:style-name="ce29">
            <text:p>48.92%</text:p>
          </table:table-cell>
          <table:table-cell office:value-type="float" office:value="0" table:style-name="ce4">
            <text:p>0.00</text:p>
          </table:table-cell>
          <table:table-cell office:value-type="float" office:value="33423005.66" table:style-name="ce4">
            <text:p>33,423,005.6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301</text:p>
          </table:table-cell>
          <table:table-cell office:value-type="string" office:string-value="SUBPARTIDA" table:formula="of:=IF(LEN([.A73])=3;&quot;PARTIDA&quot;;&quot;SUBPARTIDA&quot;)" table:style-name="ce30">
            <text:p>SUBPARTIDA</text:p>
          </table:table-cell>
          <table:table-cell office:value-type="string" table:style-name="ce2">
            <text:p>PRESTACIONES LEGALES</text:p>
          </table:table-cell>
          <table:table-cell office:value-type="string" table:style-name="ce2">
            <text:p>21889300</text:p>
          </table:table-cell>
          <table:table-cell office:value-type="float" office:value="20000000" table:style-name="ce4">
            <text:p>20,000,000.00</text:p>
          </table:table-cell>
          <table:table-cell office:value-type="float" office:value="20000000" table:style-name="ce4">
            <text:p>20,000,000.00</text:p>
          </table:table-cell>
          <table:table-cell office:value-type="float" office:value="0" table:style-name="ce4">
            <text:p>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10000000" table:formula="of:=+[.H73]+[.G73]" table:style-name="ce38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0000000" table:formula="of:=+[.K73]+[.H73]+[.G73]" table:style-name="ce28">
            <text:p>10,000,000.00</text:p>
          </table:table-cell>
          <table:table-cell office:value-type="percentage" office:value="0" table:formula="of:=+[.K73]/[.F73]" table:style-name="ce29">
            <text:p>0.00%</text:p>
          </table:table-cell>
          <table:table-cell office:value-type="float" office:value="3333333" table:style-name="ce4">
            <text:p>3,333,333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399</text:p>
          </table:table-cell>
          <table:table-cell office:value-type="string" office:string-value="SUBPARTIDA" table:formula="of:=IF(LEN([.A74])=3;&quot;PARTIDA&quot;;&quot;SUBPARTIDA&quot;)" table:style-name="ce30">
            <text:p>SUBPARTIDA</text:p>
          </table:table-cell>
          <table:table-cell office:value-type="string" table:style-name="ce2">
            <text:p>OTRAS PRESTACIONES</text:p>
          </table:table-cell>
          <table:table-cell office:value-type="string" table:style-name="ce2">
            <text:p>21889300</text:p>
          </table:table-cell>
          <table:table-cell office:value-type="float" office:value="13746666" table:style-name="ce4">
            <text:p>13,746,666.00</text:p>
          </table:table-cell>
          <table:table-cell office:value-type="float" office:value="13746666" table:style-name="ce4">
            <text:p>13,746,666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4]+[.G74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4131126" table:style-name="ce4">
            <text:p>4,131,126.00</text:p>
          </table:table-cell>
          <table:table-cell office:value-type="float" office:value="4131126" table:formula="of:=+[.K74]+[.H74]+[.G74]" table:style-name="ce28">
            <text:p>4,131,126.00</text:p>
          </table:table-cell>
          <table:table-cell office:value-type="percentage" office:value="0.30051839478750703" table:formula="of:=+[.K74]/[.F74]" table:style-name="ce29">
            <text:p>30.05%</text:p>
          </table:table-cell>
          <table:table-cell office:value-type="float" office:value="5858006" table:style-name="ce4">
            <text:p>5,858,006.00</text:p>
          </table:table-cell>
          <table:table-cell office:value-type="float" office:value="9615540" table:style-name="ce4">
            <text:p>9,615,54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601</text:p>
          </table:table-cell>
          <table:table-cell office:value-type="string" office:string-value="SUBPARTIDA" table:formula="of:=IF(LEN([.A75])=3;&quot;PARTIDA&quot;;&quot;SUBPARTIDA&quot;)" table:style-name="ce30">
            <text:p>SUBPARTIDA</text:p>
          </table:table-cell>
          <table:table-cell office:value-type="string" table:style-name="ce2">
            <text:p>INDEMNIZACIONES</text:p>
          </table:table-cell>
          <table:table-cell office:value-type="string" table:style-name="ce2">
            <text:p>21889300</text:p>
          </table:table-cell>
          <table:table-cell office:value-type="float" office:value="0" table:style-name="ce4">
            <text:p>0.00</text:p>
          </table:table-cell>
          <table:table-cell office:value-type="float" office:value="15001080" table:style-name="ce4">
            <text:p>15,001,080.00</text:p>
          </table:table-cell>
          <table:table-cell office:value-type="float" office:value="0" table:style-name="ce4">
            <text:p>0.00</text:p>
          </table:table-cell>
          <table:table-cell office:value-type="float" office:value="15000000.109999999" table:style-name="ce4">
            <text:p>15,000,000.11</text:p>
          </table:table-cell>
          <table:table-cell office:value-type="float" office:value="15000000.109999999" table:formula="of:=+[.H75]+[.G75]" table:style-name="ce38">
            <text:p>15,000,000.11</text:p>
          </table:table-cell>
          <table:table-cell office:value-type="float" office:value="0" table:style-name="ce4">
            <text:p>0.00</text:p>
          </table:table-cell>
          <table:table-cell office:value-type="float" office:value="1079.8900000000001" table:style-name="ce4">
            <text:p>1,079.89</text:p>
          </table:table-cell>
          <table:table-cell office:value-type="float" office:value="15001080" table:formula="of:=+[.K75]+[.H75]+[.G75]" table:style-name="ce28">
            <text:p>15,001,080.00</text:p>
          </table:table-cell>
          <table:table-cell office:value-type="percentage" office:value="7.1987483567849785E-5" table:formula="of:=+[.K75]/[.F75]" table:style-name="ce29">
            <text:p>0.01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5001080" table:style-name="ce4">
            <text:p>15,001,08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70120089300</text:p>
          </table:table-cell>
          <table:table-cell office:value-type="string" office:string-value="SUBPARTIDA" table:formula="of:=IF(LEN([.A76])=3;&quot;PARTIDA&quot;;&quot;SUBPARTIDA&quot;)" table:style-name="ce30">
            <text:p>SUBPARTIDA</text:p>
          </table:table-cell>
          <table:table-cell office:value-type="string" table:style-name="ce2">
            <text:p>ORGANIZACION INTERNACIONAL DE ENERGIA ATOMICA (CUOTA ANUAL ORDINARIA Y FONDO DE COOPERACION TECNICA DEL PRESUPUESTO 2026, SEGUN LEY NO. 3440</text:p>
          </table:table-cell>
          <table:table-cell office:value-type="string" table:style-name="ce2">
            <text:p>21889300</text:p>
          </table:table-cell>
          <table:table-cell office:value-type="float" office:value="200000000" table:style-name="ce4">
            <text:p>200,000,000.00</text:p>
          </table:table-cell>
          <table:table-cell office:value-type="float" office:value="184998920" table:style-name="ce4">
            <text:p>184,998,92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6]+[.G7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76]+[.H76]+[.G76]" table:style-name="ce28">
            <text:p>0.00</text:p>
          </table:table-cell>
          <table:table-cell office:value-type="percentage" office:value="0" table:formula="of:=+[.K76]/[.F76]" table:style-name="ce29">
            <text:p>0.00%</text:p>
          </table:table-cell>
          <table:table-cell office:value-type="float" office:value="0" table:style-name="ce4">
            <text:p>0.00</text:p>
          </table:table-cell>
          <table:table-cell office:value-type="float" office:value="184998920" table:style-name="ce4">
            <text:p>184,998,920.00</text:p>
          </table:table-cell>
          <table:table-cell office:value-type="float" office:value="0" table:style-name="ce4">
            <text:p>0.00</text:p>
          </table:table-cell>
          <table:table-cell office:value-type="float" office:value="2094685" table:style-name="ce4">
            <text:p>2,094,68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5001080" table:style-name="ce5">
            <text:p>-15,001,08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</text:p>
          </table:table-cell>
          <table:table-cell office:value-type="string" office:string-value="PARTIDA" table:formula="of:=IF(LEN([.A77])=3;&quot;PARTIDA&quot;;&quot;SUBPARTIDA&quot;)" table:style-name="ce30">
            <text:p>PARTIDA</text:p>
          </table:table-cell>
          <table:table-cell office:value-type="string" table:style-name="ce2">
            <text:p>REMUNERACION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273438598.06999999" table:style-name="ce4">
            <text:p>273,438,598.0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7]+[.G7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77]+[.H77]+[.G77]" table:style-name="ce28">
            <text:p>0.00</text:p>
          </table:table-cell>
          <table:table-cell office:value-type="percentage" office:value="0" table:formula="of:=+[.K77]/[.F77]" table:style-name="ce29">
            <text:p>0.00%</text:p>
          </table:table-cell>
          <table:table-cell office:value-type="float" office:value="273438598.06999999" table:style-name="ce4">
            <text:p>273,438,598.07</text:p>
          </table:table-cell>
          <table:table-cell office:value-type="float" office:value="273438598.06999999" table:style-name="ce4">
            <text:p>273,438,598.0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73438598.06999999" table:style-name="ce4">
            <text:p>273,438,598.07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103</text:p>
          </table:table-cell>
          <table:table-cell office:value-type="string" office:string-value="SUBPARTIDA" table:formula="of:=IF(LEN([.A78])=3;&quot;PARTIDA&quot;;&quot;SUBPARTIDA&quot;)" table:style-name="ce30">
            <text:p>SUBPARTIDA</text:p>
          </table:table-cell>
          <table:table-cell office:value-type="string" table:style-name="ce2">
            <text:p>SERVICIOS ESPECIAL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85338007.319999993" table:style-name="ce4">
            <text:p>85,338,007.3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8]+[.G7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78]+[.H78]+[.G78]" table:style-name="ce28">
            <text:p>0.00</text:p>
          </table:table-cell>
          <table:table-cell office:value-type="percentage" office:value="0" table:formula="of:=+[.K78]/[.F78]" table:style-name="ce29">
            <text:p>0.00%</text:p>
          </table:table-cell>
          <table:table-cell office:value-type="float" office:value="85338007.319999993" table:style-name="ce4">
            <text:p>85,338,007.32</text:p>
          </table:table-cell>
          <table:table-cell office:value-type="float" office:value="85338007.319999993" table:style-name="ce4">
            <text:p>85,338,007.3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85338007.319999993" table:style-name="ce4">
            <text:p>85,338,007.32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201</text:p>
          </table:table-cell>
          <table:table-cell office:value-type="string" office:string-value="SUBPARTIDA" table:formula="of:=IF(LEN([.A79])=3;&quot;PARTIDA&quot;;&quot;SUBPARTIDA&quot;)" table:style-name="ce30">
            <text:p>SUBPARTIDA</text:p>
          </table:table-cell>
          <table:table-cell office:value-type="string" table:style-name="ce2">
            <text:p>TIEMPO EXTRAORDINARIO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580000" table:style-name="ce4">
            <text:p>58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79]+[.G79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79]+[.H79]+[.G79]" table:style-name="ce28">
            <text:p>0.00</text:p>
          </table:table-cell>
          <table:table-cell office:value-type="percentage" office:value="0" table:formula="of:=+[.K79]/[.F79]" table:style-name="ce29">
            <text:p>0.00%</text:p>
          </table:table-cell>
          <table:table-cell office:value-type="float" office:value="580000" table:style-name="ce4">
            <text:p>580,000.00</text:p>
          </table:table-cell>
          <table:table-cell office:value-type="float" office:value="580000" table:style-name="ce4">
            <text:p>58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80000" table:style-name="ce4">
            <text:p>58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1</text:p>
          </table:table-cell>
          <table:table-cell office:value-type="string" office:string-value="SUBPARTIDA" table:formula="of:=IF(LEN([.A80])=3;&quot;PARTIDA&quot;;&quot;SUBPARTIDA&quot;)" table:style-name="ce30">
            <text:p>SUBPARTIDA</text:p>
          </table:table-cell>
          <table:table-cell office:value-type="string" table:style-name="ce2">
            <text:p>RETRIBUCION POR AÑOS SERVIDO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9815092.129999999" table:style-name="ce4">
            <text:p>19,815,092.1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0]+[.G80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0]+[.H80]+[.G80]" table:style-name="ce28">
            <text:p>0.00</text:p>
          </table:table-cell>
          <table:table-cell office:value-type="percentage" office:value="0" table:formula="of:=+[.K80]/[.F80]" table:style-name="ce29">
            <text:p>0.00%</text:p>
          </table:table-cell>
          <table:table-cell office:value-type="float" office:value="19815092.129999999" table:style-name="ce4">
            <text:p>19,815,092.13</text:p>
          </table:table-cell>
          <table:table-cell office:value-type="float" office:value="19815092.129999999" table:style-name="ce4">
            <text:p>19,815,092.1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9815092.129999999" table:style-name="ce4">
            <text:p>19,815,092.13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2</text:p>
          </table:table-cell>
          <table:table-cell office:value-type="string" office:string-value="SUBPARTIDA" table:formula="of:=IF(LEN([.A81])=3;&quot;PARTIDA&quot;;&quot;SUBPARTIDA&quot;)" table:style-name="ce30">
            <text:p>SUBPARTIDA</text:p>
          </table:table-cell>
          <table:table-cell office:value-type="string" table:style-name="ce2">
            <text:p>RESTRICCION AL EJERCICIO LIBERAL DE LA PROFESION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88436342.579999998" table:style-name="ce4">
            <text:p>88,436,342.5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1]+[.G81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1]+[.H81]+[.G81]" table:style-name="ce28">
            <text:p>0.00</text:p>
          </table:table-cell>
          <table:table-cell office:value-type="percentage" office:value="0" table:formula="of:=+[.K81]/[.F81]" table:style-name="ce29">
            <text:p>0.00%</text:p>
          </table:table-cell>
          <table:table-cell office:value-type="float" office:value="88436342.579999998" table:style-name="ce4">
            <text:p>88,436,342.58</text:p>
          </table:table-cell>
          <table:table-cell office:value-type="float" office:value="88436342.579999998" table:style-name="ce4">
            <text:p>88,436,342.5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88436342.579999998" table:style-name="ce4">
            <text:p>88,436,342.58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3</text:p>
          </table:table-cell>
          <table:table-cell office:value-type="string" office:string-value="SUBPARTIDA" table:formula="of:=IF(LEN([.A82])=3;&quot;PARTIDA&quot;;&quot;SUBPARTIDA&quot;)" table:style-name="ce30">
            <text:p>SUBPARTIDA</text:p>
          </table:table-cell>
          <table:table-cell office:value-type="string" table:style-name="ce2">
            <text:p>DECIMOTERCER M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8874129.07" table:style-name="ce4">
            <text:p>18,874,129.0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2]+[.G82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2]+[.H82]+[.G82]" table:style-name="ce28">
            <text:p>0.00</text:p>
          </table:table-cell>
          <table:table-cell office:value-type="percentage" office:value="0" table:formula="of:=+[.K82]/[.F82]" table:style-name="ce29">
            <text:p>0.00%</text:p>
          </table:table-cell>
          <table:table-cell office:value-type="float" office:value="18874129.07" table:style-name="ce4">
            <text:p>18,874,129.07</text:p>
          </table:table-cell>
          <table:table-cell office:value-type="float" office:value="18874129.07" table:style-name="ce4">
            <text:p>18,874,129.0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8874129.07" table:style-name="ce4">
            <text:p>18,874,129.07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4</text:p>
          </table:table-cell>
          <table:table-cell office:value-type="string" office:string-value="SUBPARTIDA" table:formula="of:=IF(LEN([.A83])=3;&quot;PARTIDA&quot;;&quot;SUBPARTIDA&quot;)" table:style-name="ce30">
            <text:p>SUBPARTIDA</text:p>
          </table:table-cell>
          <table:table-cell office:value-type="string" table:style-name="ce2">
            <text:p>SALARIO ESCOLAR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2221694.67" table:style-name="ce4">
            <text:p>12,221,694.6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3]+[.G83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3]+[.H83]+[.G83]" table:style-name="ce28">
            <text:p>0.00</text:p>
          </table:table-cell>
          <table:table-cell office:value-type="percentage" office:value="0" table:formula="of:=+[.K83]/[.F83]" table:style-name="ce29">
            <text:p>0.00%</text:p>
          </table:table-cell>
          <table:table-cell office:value-type="float" office:value="12221694.67" table:style-name="ce4">
            <text:p>12,221,694.67</text:p>
          </table:table-cell>
          <table:table-cell office:value-type="float" office:value="12221694.67" table:style-name="ce4">
            <text:p>12,221,694.6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2221694.67" table:style-name="ce4">
            <text:p>12,221,694.67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99</text:p>
          </table:table-cell>
          <table:table-cell office:value-type="string" office:string-value="SUBPARTIDA" table:formula="of:=IF(LEN([.A84])=3;&quot;PARTIDA&quot;;&quot;SUBPARTIDA&quot;)" table:style-name="ce30">
            <text:p>SUBPARTIDA</text:p>
          </table:table-cell>
          <table:table-cell office:value-type="string" table:style-name="ce2">
            <text:p>OTROS INCENTIVOS SALARIAL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9922032.0399999991" table:style-name="ce4">
            <text:p>9,922,032.04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4]+[.G84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4]+[.H84]+[.G84]" table:style-name="ce28">
            <text:p>0.00</text:p>
          </table:table-cell>
          <table:table-cell office:value-type="percentage" office:value="0" table:formula="of:=+[.K84]/[.F84]" table:style-name="ce29">
            <text:p>0.00%</text:p>
          </table:table-cell>
          <table:table-cell office:value-type="float" office:value="9922032.0399999991" table:style-name="ce4">
            <text:p>9,922,032.04</text:p>
          </table:table-cell>
          <table:table-cell office:value-type="float" office:value="9922032.0399999991" table:style-name="ce4">
            <text:p>9,922,032.04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9922032.0399999991" table:style-name="ce4">
            <text:p>9,922,032.04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40120089400</text:p>
          </table:table-cell>
          <table:table-cell office:value-type="string" office:string-value="SUBPARTIDA" table:formula="of:=IF(LEN([.A85])=3;&quot;PARTIDA&quot;;&quot;SUBPARTIDA&quot;)" table:style-name="ce30">
            <text:p>SUBPARTIDA</text:p>
          </table:table-cell>
          <table:table-cell office:value-type="string" table:style-name="ce2">
            <text:p>CCSS CONTRIBUCION PATRONAL SEGURO SALUD (SEGUN LEY CONSTITUTIVA DE LA C.C.S.S. Y REGLAME NTO NO. 7082 DEL 03/12/1996 Y SUS REFORMAS).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8994406.329999998" table:style-name="ce4">
            <text:p>18,994,406.3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5]+[.G85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5]+[.H85]+[.G85]" table:style-name="ce28">
            <text:p>0.00</text:p>
          </table:table-cell>
          <table:table-cell office:value-type="percentage" office:value="0" table:formula="of:=+[.K85]/[.F85]" table:style-name="ce29">
            <text:p>0.00%</text:p>
          </table:table-cell>
          <table:table-cell office:value-type="float" office:value="18994406.329999998" table:style-name="ce4">
            <text:p>18,994,406.33</text:p>
          </table:table-cell>
          <table:table-cell office:value-type="float" office:value="18994406.329999998" table:style-name="ce4">
            <text:p>18,994,406.3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8994406.329999998" table:style-name="ce4">
            <text:p>18,994,406.33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40520089400</text:p>
          </table:table-cell>
          <table:table-cell office:value-type="string" office:string-value="SUBPARTIDA" table:formula="of:=IF(LEN([.A86])=3;&quot;PARTIDA&quot;;&quot;SUBPARTIDA&quot;)" table:style-name="ce30">
            <text:p>SUBPARTIDA</text:p>
          </table:table-cell>
          <table:table-cell office:value-type="string" table:style-name="ce2">
            <text:p>BANCO POPULAR Y DE DESARROLLO COMUNAL (SEGUN LEY NO. 4351 DEL 11/07/1969, LEY ORGANICA DEL B.P.D.C.).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030780.77" table:style-name="ce4">
            <text:p>1,030,780.7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6]+[.G8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6]+[.H86]+[.G86]" table:style-name="ce28">
            <text:p>0.00</text:p>
          </table:table-cell>
          <table:table-cell office:value-type="percentage" office:value="0" table:formula="of:=+[.K86]/[.F86]" table:style-name="ce29">
            <text:p>0.00%</text:p>
          </table:table-cell>
          <table:table-cell office:value-type="float" office:value="1030780.77" table:style-name="ce4">
            <text:p>1,030,780.77</text:p>
          </table:table-cell>
          <table:table-cell office:value-type="float" office:value="1030780.77" table:style-name="ce4">
            <text:p>1,030,780.7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030780.77" table:style-name="ce4">
            <text:p>1,030,780.77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120089400</text:p>
          </table:table-cell>
          <table:table-cell office:value-type="string" office:string-value="SUBPARTIDA" table:formula="of:=IF(LEN([.A87])=3;&quot;PARTIDA&quot;;&quot;SUBPARTIDA&quot;)" table:style-name="ce30">
            <text:p>SUBPARTIDA</text:p>
          </table:table-cell>
          <table:table-cell office:value-type="string" table:style-name="ce2">
            <text:p>CCSS CONTRIBUCION PATRONAL SEGURO PENSIONES (SEGUN LEY NO. 17 DEL 22/10/1943, LEY CONSTITUTIVA DE LA C.C.S.S. Y REGLAMENTO NO. 6898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9449329.1600000001" table:style-name="ce4">
            <text:p>9,449,329.1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7]+[.G8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7]+[.H87]+[.G87]" table:style-name="ce28">
            <text:p>0.00</text:p>
          </table:table-cell>
          <table:table-cell office:value-type="percentage" office:value="0" table:formula="of:=+[.K87]/[.F87]" table:style-name="ce29">
            <text:p>0.00%</text:p>
          </table:table-cell>
          <table:table-cell office:value-type="float" office:value="9449329.1600000001" table:style-name="ce4">
            <text:p>9,449,329.16</text:p>
          </table:table-cell>
          <table:table-cell office:value-type="float" office:value="9449329.1600000001" table:style-name="ce4">
            <text:p>9,449,329.1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9449329.1600000001" table:style-name="ce4">
            <text:p>9,449,329.16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220089400</text:p>
          </table:table-cell>
          <table:table-cell office:value-type="string" office:string-value="SUBPARTIDA" table:formula="of:=IF(LEN([.A88])=3;&quot;PARTIDA&quot;;&quot;SUBPARTIDA&quot;)" table:style-name="ce30">
            <text:p>SUBPARTIDA</text:p>
          </table:table-cell>
          <table:table-cell office:value-type="string" table:style-name="ce2">
            <text:p>CCSS APORTE PATRONAL REGIMEN PENSIONES (SEGUN LEY DE PROTECCION AL TRABAJADOR NO. 7983 DEL 16 DE FEBRERO DEL 2000).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666940.38" table:style-name="ce4">
            <text:p>1,666,940.3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8]+[.G8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8]+[.H88]+[.G88]" table:style-name="ce28">
            <text:p>0.00</text:p>
          </table:table-cell>
          <table:table-cell office:value-type="percentage" office:value="0" table:formula="of:=+[.K88]/[.F88]" table:style-name="ce29">
            <text:p>0.00%</text:p>
          </table:table-cell>
          <table:table-cell office:value-type="float" office:value="1666940.38" table:style-name="ce4">
            <text:p>1,666,940.38</text:p>
          </table:table-cell>
          <table:table-cell office:value-type="float" office:value="1666940.38" table:style-name="ce4">
            <text:p>1,666,940.3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666940.38" table:style-name="ce4">
            <text:p>1,666,940.38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320089400</text:p>
          </table:table-cell>
          <table:table-cell office:value-type="string" office:string-value="SUBPARTIDA" table:formula="of:=IF(LEN([.A89])=3;&quot;PARTIDA&quot;;&quot;SUBPARTIDA&quot;)" table:style-name="ce30">
            <text:p>SUBPARTIDA</text:p>
          </table:table-cell>
          <table:table-cell office:value-type="string" table:style-name="ce2">
            <text:p>CCSS APORTE PATRONAL FONDO CAPITALIZACION LABORAL (SEGUN LEY DE PROTECCION AL TRABAJADOR NO. 7983 DEL 16 DE FEBRERO DEL 2000).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7109843.6200000001" table:style-name="ce4">
            <text:p>7,109,843.6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89]+[.G89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89]+[.H89]+[.G89]" table:style-name="ce28">
            <text:p>0.00</text:p>
          </table:table-cell>
          <table:table-cell office:value-type="percentage" office:value="0" table:formula="of:=+[.K89]/[.F89]" table:style-name="ce29">
            <text:p>0.00%</text:p>
          </table:table-cell>
          <table:table-cell office:value-type="float" office:value="7109843.6200000001" table:style-name="ce4">
            <text:p>7,109,843.62</text:p>
          </table:table-cell>
          <table:table-cell office:value-type="float" office:value="7109843.6200000001" table:style-name="ce4">
            <text:p>7,109,843.6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7109843.6200000001" table:style-name="ce4">
            <text:p>7,109,843.62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</text:p>
          </table:table-cell>
          <table:table-cell office:value-type="string" office:string-value="PARTIDA" table:formula="of:=IF(LEN([.A90])=3;&quot;PARTIDA&quot;;&quot;SUBPARTIDA&quot;)" table:style-name="ce30">
            <text:p>PARTIDA</text:p>
          </table:table-cell>
          <table:table-cell office:value-type="string" table:style-name="ce2">
            <text:p>SERVICIO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59110150.950000003" table:style-name="ce4">
            <text:p>59,110,150.9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0]+[.G90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0]+[.H90]+[.G90]" table:style-name="ce28">
            <text:p>0.00</text:p>
          </table:table-cell>
          <table:table-cell office:value-type="percentage" office:value="0" table:formula="of:=+[.K90]/[.F90]" table:style-name="ce29">
            <text:p>0.00%</text:p>
          </table:table-cell>
          <table:table-cell office:value-type="float" office:value="59110150.950000003" table:style-name="ce4">
            <text:p>59,110,150.95</text:p>
          </table:table-cell>
          <table:table-cell office:value-type="float" office:value="59110150.950000003" table:style-name="ce4">
            <text:p>59,110,150.9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9110150.950000003" table:style-name="ce4">
            <text:p>59,110,150.95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1</text:p>
          </table:table-cell>
          <table:table-cell office:value-type="string" office:string-value="SUBPARTIDA" table:formula="of:=IF(LEN([.A91])=3;&quot;PARTIDA&quot;;&quot;SUBPARTIDA&quot;)" table:style-name="ce30">
            <text:p>SUBPARTIDA</text:p>
          </table:table-cell>
          <table:table-cell office:value-type="string" table:style-name="ce2">
            <text:p>INFORMACION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1]+[.G91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1]+[.H91]+[.G91]" table:style-name="ce28">
            <text:p>0.00</text:p>
          </table:table-cell>
          <table:table-cell office:value-type="percentage" office:value="0" table:formula="of:=+[.K91]/[.F91]" table:style-name="ce29">
            <text:p>0.00%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500000" table:style-name="ce4">
            <text:p>2,5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04</text:p>
          </table:table-cell>
          <table:table-cell office:value-type="string" office:string-value="SUBPARTIDA" table:formula="of:=IF(LEN([.A92])=3;&quot;PARTIDA&quot;;&quot;SUBPARTIDA&quot;)" table:style-name="ce30">
            <text:p>SUBPARTIDA</text:p>
          </table:table-cell>
          <table:table-cell office:value-type="string" table:style-name="ce2">
            <text:p>SERVICIOS EN CIENCIAS ECONOMICAS Y SOCIAL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55445150.950000003" table:style-name="ce4">
            <text:p>55,445,150.9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2]+[.G92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2]+[.H92]+[.G92]" table:style-name="ce28">
            <text:p>0.00</text:p>
          </table:table-cell>
          <table:table-cell office:value-type="percentage" office:value="0" table:formula="of:=+[.K92]/[.F92]" table:style-name="ce29">
            <text:p>0.00%</text:p>
          </table:table-cell>
          <table:table-cell office:value-type="float" office:value="55445150.950000003" table:style-name="ce4">
            <text:p>55,445,150.95</text:p>
          </table:table-cell>
          <table:table-cell office:value-type="float" office:value="55445150.950000003" table:style-name="ce4">
            <text:p>55,445,150.9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5445150.950000003" table:style-name="ce4">
            <text:p>55,445,150.95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2</text:p>
          </table:table-cell>
          <table:table-cell office:value-type="string" office:string-value="SUBPARTIDA" table:formula="of:=IF(LEN([.A93])=3;&quot;PARTIDA&quot;;&quot;SUBPARTIDA&quot;)" table:style-name="ce30">
            <text:p>SUBPARTIDA</text:p>
          </table:table-cell>
          <table:table-cell office:value-type="string" table:style-name="ce2">
            <text:p>VIATICOS DENTRO DEL PAI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165000" table:style-name="ce4">
            <text:p>1,165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3]+[.G93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3]+[.H93]+[.G93]" table:style-name="ce28">
            <text:p>0.00</text:p>
          </table:table-cell>
          <table:table-cell office:value-type="percentage" office:value="0" table:formula="of:=+[.K93]/[.F93]" table:style-name="ce29">
            <text:p>0.00%</text:p>
          </table:table-cell>
          <table:table-cell office:value-type="float" office:value="1165000" table:style-name="ce4">
            <text:p>1,165,000.00</text:p>
          </table:table-cell>
          <table:table-cell office:value-type="float" office:value="1165000" table:style-name="ce4">
            <text:p>1,165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165000" table:style-name="ce4">
            <text:p>1,165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</text:p>
          </table:table-cell>
          <table:table-cell office:value-type="string" office:string-value="PARTIDA" table:formula="of:=IF(LEN([.A94])=3;&quot;PARTIDA&quot;;&quot;SUBPARTIDA&quot;)" table:style-name="ce30">
            <text:p>PARTIDA</text:p>
          </table:table-cell>
          <table:table-cell office:value-type="string" table:style-name="ce2">
            <text:p>TRANSFERENCIAS CORRIENT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28752799.57" table:style-name="ce4">
            <text:p>28,752,799.5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4]+[.G94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4]+[.H94]+[.G94]" table:style-name="ce28">
            <text:p>0.00</text:p>
          </table:table-cell>
          <table:table-cell office:value-type="percentage" office:value="0" table:formula="of:=+[.K94]/[.F94]" table:style-name="ce29">
            <text:p>0.00%</text:p>
          </table:table-cell>
          <table:table-cell office:value-type="float" office:value="28752799.57" table:style-name="ce4">
            <text:p>28,752,799.57</text:p>
          </table:table-cell>
          <table:table-cell office:value-type="float" office:value="28752799.57" table:style-name="ce4">
            <text:p>28,752,799.5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8752799.57" table:style-name="ce4">
            <text:p>28,752,799.57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301</text:p>
          </table:table-cell>
          <table:table-cell office:value-type="string" office:string-value="SUBPARTIDA" table:formula="of:=IF(LEN([.A95])=3;&quot;PARTIDA&quot;;&quot;SUBPARTIDA&quot;)" table:style-name="ce30">
            <text:p>SUBPARTIDA</text:p>
          </table:table-cell>
          <table:table-cell office:value-type="string" table:style-name="ce2">
            <text:p>PRESTACIONES LEGAL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25509404.57" table:style-name="ce4">
            <text:p>25,509,404.5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5]+[.G95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5]+[.H95]+[.G95]" table:style-name="ce28">
            <text:p>0.00</text:p>
          </table:table-cell>
          <table:table-cell office:value-type="percentage" office:value="0" table:formula="of:=+[.K95]/[.F95]" table:style-name="ce29">
            <text:p>0.00%</text:p>
          </table:table-cell>
          <table:table-cell office:value-type="float" office:value="25509404.57" table:style-name="ce4">
            <text:p>25,509,404.57</text:p>
          </table:table-cell>
          <table:table-cell office:value-type="float" office:value="25509404.57" table:style-name="ce4">
            <text:p>25,509,404.5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5509404.57" table:style-name="ce4">
            <text:p>25,509,404.57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399</text:p>
          </table:table-cell>
          <table:table-cell office:value-type="string" office:string-value="SUBPARTIDA" table:formula="of:=IF(LEN([.A96])=3;&quot;PARTIDA&quot;;&quot;SUBPARTIDA&quot;)" table:style-name="ce30">
            <text:p>SUBPARTIDA</text:p>
          </table:table-cell>
          <table:table-cell office:value-type="string" table:style-name="ce2">
            <text:p>OTRAS PRESTACIONES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3243395" table:style-name="ce4">
            <text:p>3,243,39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6]+[.G9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6]+[.H96]+[.G96]" table:style-name="ce28">
            <text:p>0.00</text:p>
          </table:table-cell>
          <table:table-cell office:value-type="percentage" office:value="0" table:formula="of:=+[.K96]/[.F96]" table:style-name="ce29">
            <text:p>0.00%</text:p>
          </table:table-cell>
          <table:table-cell office:value-type="float" office:value="3243395" table:style-name="ce4">
            <text:p>3,243,395.00</text:p>
          </table:table-cell>
          <table:table-cell office:value-type="float" office:value="3243395" table:style-name="ce4">
            <text:p>3,243,39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3243395" table:style-name="ce4">
            <text:p>3,243,395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7</text:p>
          </table:table-cell>
          <table:table-cell office:value-type="string" office:string-value="PARTIDA" table:formula="of:=IF(LEN([.A97])=3;&quot;PARTIDA&quot;;&quot;SUBPARTIDA&quot;)" table:style-name="ce30">
            <text:p>PARTIDA</text:p>
          </table:table-cell>
          <table:table-cell office:value-type="string" table:style-name="ce2">
            <text:p>TRANSFERENCIAS DE CAPITAL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2104157020.9000001" table:style-name="ce4">
            <text:p>2,104,157,020.90</text:p>
          </table:table-cell>
          <table:table-cell office:value-type="float" office:value="0" table:style-name="ce4">
            <text:p>0.00</text:p>
          </table:table-cell>
          <table:table-cell office:value-type="float" office:value="710868049.22000003" table:style-name="ce4">
            <text:p>710,868,049.22</text:p>
          </table:table-cell>
          <table:table-cell office:value-type="float" office:value="710868049.22000003" table:formula="of:=+[.H97]+[.G97]" table:style-name="ce38">
            <text:p>710,868,049.2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710868049.22000003" table:formula="of:=+[.K97]+[.H97]+[.G97]" table:style-name="ce28">
            <text:p>710,868,049.22</text:p>
          </table:table-cell>
          <table:table-cell office:value-type="percentage" office:value="0" table:formula="of:=+[.K97]/[.F97]" table:style-name="ce29">
            <text:p>0.00%</text:p>
          </table:table-cell>
          <table:table-cell office:value-type="float" office:value="1393288971.6800001" table:style-name="ce4">
            <text:p>1,393,288,971.68</text:p>
          </table:table-cell>
          <table:table-cell office:value-type="float" office:value="1393288971.6800001" table:style-name="ce4">
            <text:p>1,393,288,971.6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104157020.9000001" table:style-name="ce4">
            <text:p>2,104,157,020.9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7010320089400</text:p>
          </table:table-cell>
          <table:table-cell office:value-type="string" office:string-value="SUBPARTIDA" table:formula="of:=IF(LEN([.A98])=3;&quot;PARTIDA&quot;;&quot;SUBPARTIDA&quot;)" table:style-name="ce30">
            <text:p>SUBPARTIDA</text:p>
          </table:table-cell>
          <table:table-cell office:value-type="string" table:style-name="ce2">
            <text:p>CCSS CONTRIBUCION ESTATAL SEGURO PENSIONES (CONTRIBUCION ESTATAL AL SEGURO DE PENSIONES, SEGUN LEY NO.17 DE 22/10/1943, LEY CONSTITUTIVA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1750274.82" table:style-name="ce4">
            <text:p>1,750,274.8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8]+[.G9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8]+[.H98]+[.G98]" table:style-name="ce28">
            <text:p>0.00</text:p>
          </table:table-cell>
          <table:table-cell office:value-type="percentage" office:value="0" table:formula="of:=+[.K98]/[.F98]" table:style-name="ce29">
            <text:p>0.00%</text:p>
          </table:table-cell>
          <table:table-cell office:value-type="float" office:value="1750274.82" table:style-name="ce4">
            <text:p>1,750,274.82</text:p>
          </table:table-cell>
          <table:table-cell office:value-type="float" office:value="1750274.82" table:style-name="ce4">
            <text:p>1,750,274.8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750274.82" table:style-name="ce4">
            <text:p>1,750,274.82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7010320289400</text:p>
          </table:table-cell>
          <table:table-cell office:value-type="string" office:string-value="SUBPARTIDA" table:formula="of:=IF(LEN([.A99])=3;&quot;PARTIDA&quot;;&quot;SUBPARTIDA&quot;)" table:style-name="ce30">
            <text:p>SUBPARTIDA</text:p>
          </table:table-cell>
          <table:table-cell office:value-type="string" table:style-name="ce2">
            <text:p>CCSS CONTRIBUCION ESTATAL SEGURO SALUD CONTRIBUCION ESTATAL AL SEGURO DE SALUD, SEGUN EY NO. 17 DEL 22/10/1943, LEY CONSTITUTIVA DE LA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515521.52" table:style-name="ce4">
            <text:p>515,521.5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99]+[.G99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99]+[.H99]+[.G99]" table:style-name="ce28">
            <text:p>0.00</text:p>
          </table:table-cell>
          <table:table-cell office:value-type="percentage" office:value="0" table:formula="of:=+[.K99]/[.F99]" table:style-name="ce29">
            <text:p>0.00%</text:p>
          </table:table-cell>
          <table:table-cell office:value-type="float" office:value="515521.52" table:style-name="ce4">
            <text:p>515,521.52</text:p>
          </table:table-cell>
          <table:table-cell office:value-type="float" office:value="515521.52" table:style-name="ce4">
            <text:p>515,521.5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15521.52" table:style-name="ce4">
            <text:p>515,521.52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7020120089400</text:p>
          </table:table-cell>
          <table:table-cell office:value-type="string" office:string-value="SUBPARTIDA" table:formula="of:=IF(LEN([.A100])=3;&quot;PARTIDA&quot;;&quot;SUBPARTIDA&quot;)" table:style-name="ce30">
            <text:p>SUBPARTIDA</text:p>
          </table:table-cell>
          <table:table-cell office:value-type="string" table:style-name="ce2">
            <text:p>TRANSFERENCIAS DE CAPITAL A PERSONAS (PARA AUMENTAR LA OFERTA DE CAPITAL HUMANO AVANZADO, EL CUAL ES REQUERIDO PARA LA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857852208.39999998" table:style-name="ce4">
            <text:p>857,852,208.40</text:p>
          </table:table-cell>
          <table:table-cell office:value-type="float" office:value="0" table:style-name="ce4">
            <text:p>0.00</text:p>
          </table:table-cell>
          <table:table-cell office:value-type="float" office:value="55680311.210000001" table:style-name="ce4">
            <text:p>55,680,311.21</text:p>
          </table:table-cell>
          <table:table-cell office:value-type="float" office:value="55680311.210000001" table:formula="of:=+[.H100]+[.G100]" table:style-name="ce38">
            <text:p>55,680,311.21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5680311.210000001" table:formula="of:=+[.K100]+[.H100]+[.G100]" table:style-name="ce28">
            <text:p>55,680,311.21</text:p>
          </table:table-cell>
          <table:table-cell office:value-type="percentage" office:value="0" table:formula="of:=+[.K100]/[.F100]" table:style-name="ce29">
            <text:p>0.00%</text:p>
          </table:table-cell>
          <table:table-cell office:value-type="float" office:value="802171897.19000006" table:style-name="ce4">
            <text:p>802,171,897.19</text:p>
          </table:table-cell>
          <table:table-cell office:value-type="float" office:value="802171897.19000006" table:style-name="ce4">
            <text:p>802,171,897.19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857852208.39999998" table:style-name="ce4">
            <text:p>857,852,208.4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7020120289400</text:p>
          </table:table-cell>
          <table:table-cell office:value-type="string" office:string-value="SUBPARTIDA" table:formula="of:=IF(LEN([.A101])=3;&quot;PARTIDA&quot;;&quot;SUBPARTIDA&quot;)" table:style-name="ce30">
            <text:p>SUBPARTIDA</text:p>
          </table:table-cell>
          <table:table-cell office:value-type="string" table:style-name="ce2">
            <text:p>TRANSFERENCIAS DE CAPITAL A PERSONAS (BECAS A TERCERAS PERSONAS, SEGUN COMPONENTE II, SUBCOMPONENTE II.1. DEL ANEXO UNICO DE LA LEY NO.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412883526.22000003" table:style-name="ce4">
            <text:p>412,883,526.22</text:p>
          </table:table-cell>
          <table:table-cell office:value-type="float" office:value="0" table:style-name="ce4">
            <text:p>0.00</text:p>
          </table:table-cell>
          <table:table-cell office:value-type="float" office:value="147246781.08000001" table:style-name="ce4">
            <text:p>147,246,781.08</text:p>
          </table:table-cell>
          <table:table-cell office:value-type="float" office:value="147246781.08000001" table:formula="of:=+[.H101]+[.G101]" table:style-name="ce38">
            <text:p>147,246,781.0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47246781.08000001" table:formula="of:=+[.K101]+[.H101]+[.G101]" table:style-name="ce28">
            <text:p>147,246,781.08</text:p>
          </table:table-cell>
          <table:table-cell office:value-type="percentage" office:value="0" table:formula="of:=+[.K101]/[.F101]" table:style-name="ce29">
            <text:p>0.00%</text:p>
          </table:table-cell>
          <table:table-cell office:value-type="float" office:value="265636745.13999999" table:style-name="ce4">
            <text:p>265,636,745.14</text:p>
          </table:table-cell>
          <table:table-cell office:value-type="float" office:value="265636745.13999999" table:style-name="ce4">
            <text:p>265,636,745.14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412883526.22000003" table:style-name="ce4">
            <text:p>412,883,526.22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7040120089400</text:p>
          </table:table-cell>
          <table:table-cell office:value-type="string" office:string-value="SUBPARTIDA" table:formula="of:=IF(LEN([.A102])=3;&quot;PARTIDA&quot;;&quot;SUBPARTIDA&quot;)" table:style-name="ce30">
            <text:p>SUBPARTIDA</text:p>
          </table:table-cell>
          <table:table-cell office:value-type="string" table:style-name="ce2">
            <text:p>TRANSFERENCIAS DE CAPITAL A EMPRESAS PRIVADAS (PARA ESTIMULAR LA INNOVACION EN EMPRESAS Y FOMENTAR LA CREACION DE EMPRESAS DE BASE</text:p>
          </table:table-cell>
          <table:table-cell office:value-type="string" table:style-name="ce2">
            <text:p>21889400</text:p>
          </table:table-cell>
          <table:table-cell office:value-type="float" office:value="0" table:style-name="ce4">
            <text:p>0.00</text:p>
          </table:table-cell>
          <table:table-cell office:value-type="float" office:value="831155489.94000006" table:style-name="ce4">
            <text:p>831,155,489.94</text:p>
          </table:table-cell>
          <table:table-cell office:value-type="float" office:value="0" table:style-name="ce4">
            <text:p>0.00</text:p>
          </table:table-cell>
          <table:table-cell office:value-type="float" office:value="507940956.93000001" table:style-name="ce4">
            <text:p>507,940,956.93</text:p>
          </table:table-cell>
          <table:table-cell office:value-type="float" office:value="507940956.93000001" table:formula="of:=+[.H102]+[.G102]" table:style-name="ce38">
            <text:p>507,940,956.9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07940956.93000001" table:formula="of:=+[.K102]+[.H102]+[.G102]" table:style-name="ce28">
            <text:p>507,940,956.93</text:p>
          </table:table-cell>
          <table:table-cell office:value-type="percentage" office:value="0" table:formula="of:=+[.K102]/[.F102]" table:style-name="ce29">
            <text:p>0.00%</text:p>
          </table:table-cell>
          <table:table-cell office:value-type="float" office:value="323214533.00999999" table:style-name="ce4">
            <text:p>323,214,533.01</text:p>
          </table:table-cell>
          <table:table-cell office:value-type="float" office:value="323214533.00999999" table:style-name="ce4">
            <text:p>323,214,533.01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831155489.94000006" table:style-name="ce4">
            <text:p>831,155,489.94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508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</text:p>
          </table:table-cell>
          <table:table-cell office:value-type="string" office:string-value="PARTIDA" table:formula="of:=IF(LEN([.A103])=3;&quot;PARTIDA&quot;;&quot;SUBPARTIDA&quot;)" table:style-name="ce30">
            <text:p>PARTIDA</text:p>
          </table:table-cell>
          <table:table-cell office:value-type="string" table:style-name="ce2">
            <text:p>REMUNERACIONES</text:p>
          </table:table-cell>
          <table:table-cell office:value-type="string" table:style-name="ce2">
            <text:p>21889900</text:p>
          </table:table-cell>
          <table:table-cell office:value-type="float" office:value="2068213360" table:style-name="ce4">
            <text:p>2,068,213,360.00</text:p>
          </table:table-cell>
          <table:table-cell office:value-type="float" office:value="2068213360" table:style-name="ce4">
            <text:p>2,068,213,360.00</text:p>
          </table:table-cell>
          <table:table-cell office:value-type="float" office:value="0" table:style-name="ce4">
            <text:p>0.00</text:p>
          </table:table-cell>
          <table:table-cell office:value-type="float" office:value="149312787" table:style-name="ce4">
            <text:p>149,312,787.00</text:p>
          </table:table-cell>
          <table:table-cell office:value-type="float" office:value="149312787" table:formula="of:=+[.H103]+[.G103]" table:style-name="ce38">
            <text:p>149,312,787.00</text:p>
          </table:table-cell>
          <table:table-cell office:value-type="float" office:value="0" table:style-name="ce4">
            <text:p>0.00</text:p>
          </table:table-cell>
          <table:table-cell office:value-type="float" office:value="878786951.39999998" table:style-name="ce4">
            <text:p>878,786,951.40</text:p>
          </table:table-cell>
          <table:table-cell office:value-type="float" office:value="1028099738.4" table:formula="of:=+[.K103]+[.H103]+[.G103]" table:style-name="ce28">
            <text:p>1,028,099,738.40</text:p>
          </table:table-cell>
          <table:table-cell office:value-type="percentage" office:value="0.42490149633304758" table:formula="of:=+[.K103]/[.F103]" table:style-name="ce29">
            <text:p>42.49%</text:p>
          </table:table-cell>
          <table:table-cell office:value-type="float" office:value="932347191.60000002" table:style-name="ce4">
            <text:p>932,347,191.60</text:p>
          </table:table-cell>
          <table:table-cell office:value-type="float" office:value="1040113621.6" table:style-name="ce4">
            <text:p>1,040,113,621.6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78366430" table:style-name="ce5">
            <text:p>-78,366,43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101</text:p>
          </table:table-cell>
          <table:table-cell office:value-type="string" office:string-value="SUBPARTIDA" table:formula="of:=IF(LEN([.A104])=3;&quot;PARTIDA&quot;;&quot;SUBPARTIDA&quot;)" table:style-name="ce30">
            <text:p>SUBPARTIDA</text:p>
          </table:table-cell>
          <table:table-cell office:value-type="string" table:style-name="ce2">
            <text:p>SUELDOS PARA CARGOS FIJOS</text:p>
          </table:table-cell>
          <table:table-cell office:value-type="string" table:style-name="ce2">
            <text:p>21889900</text:p>
          </table:table-cell>
          <table:table-cell office:value-type="float" office:value="1489008284" table:style-name="ce4">
            <text:p>1,489,008,284.00</text:p>
          </table:table-cell>
          <table:table-cell office:value-type="float" office:value="1489008284" table:style-name="ce4">
            <text:p>1,489,008,28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04]+[.G104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641273314.63999999" table:style-name="ce4">
            <text:p>641,273,314.64</text:p>
          </table:table-cell>
          <table:table-cell office:value-type="float" office:value="641273314.63999999" table:formula="of:=+[.K104]+[.H104]+[.G104]" table:style-name="ce28">
            <text:p>641,273,314.64</text:p>
          </table:table-cell>
          <table:table-cell office:value-type="percentage" office:value="0.43067142173132461" table:formula="of:=+[.K104]/[.F104]" table:style-name="ce29">
            <text:p>43.07%</text:p>
          </table:table-cell>
          <table:table-cell office:value-type="float" office:value="786589221.36000001" table:style-name="ce4">
            <text:p>786,589,221.36</text:p>
          </table:table-cell>
          <table:table-cell office:value-type="float" office:value="847734969.36000001" table:style-name="ce4">
            <text:p>847,734,969.3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61145748" table:style-name="ce5">
            <text:p>-61,145,74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3</text:p>
          </table:table-cell>
          <table:table-cell office:value-type="string" office:string-value="SUBPARTIDA" table:formula="of:=IF(LEN([.A105])=3;&quot;PARTIDA&quot;;&quot;SUBPARTIDA&quot;)" table:style-name="ce30">
            <text:p>SUBPARTIDA</text:p>
          </table:table-cell>
          <table:table-cell office:value-type="string" table:style-name="ce2">
            <text:p>DECIMOTERCER MES</text:p>
          </table:table-cell>
          <table:table-cell office:value-type="string" table:style-name="ce2">
            <text:p>21889900</text:p>
          </table:table-cell>
          <table:table-cell office:value-type="float" office:value="134902656" table:style-name="ce4">
            <text:p>134,902,656.00</text:p>
          </table:table-cell>
          <table:table-cell office:value-type="float" office:value="134902656" table:style-name="ce4">
            <text:p>134,902,656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05]+[.G105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105]+[.H105]+[.G105]" table:style-name="ce28">
            <text:p>0.00</text:p>
          </table:table-cell>
          <table:table-cell office:value-type="percentage" office:value="0" table:formula="of:=+[.K105]/[.F105]" table:style-name="ce29">
            <text:p>0.00%</text:p>
          </table:table-cell>
          <table:table-cell office:value-type="float" office:value="129807176" table:style-name="ce4">
            <text:p>129,807,176.00</text:p>
          </table:table-cell>
          <table:table-cell office:value-type="float" office:value="134902656" table:style-name="ce4">
            <text:p>134,902,656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5095480" table:style-name="ce5">
            <text:p>-5,095,48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00304</text:p>
          </table:table-cell>
          <table:table-cell office:value-type="string" office:string-value="SUBPARTIDA" table:formula="of:=IF(LEN([.A106])=3;&quot;PARTIDA&quot;;&quot;SUBPARTIDA&quot;)" table:style-name="ce30">
            <text:p>SUBPARTIDA</text:p>
          </table:table-cell>
          <table:table-cell office:value-type="string" table:style-name="ce2">
            <text:p>SALARIO ESCOLAR</text:p>
          </table:table-cell>
          <table:table-cell office:value-type="string" table:style-name="ce2">
            <text:p>21889900</text:p>
          </table:table-cell>
          <table:table-cell office:value-type="float" office:value="124369589" table:style-name="ce4">
            <text:p>124,369,589.00</text:p>
          </table:table-cell>
          <table:table-cell office:value-type="float" office:value="124369589" table:style-name="ce4">
            <text:p>124,369,589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06]+[.G10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94326423.760000005" table:style-name="ce4">
            <text:p>94,326,423.76</text:p>
          </table:table-cell>
          <table:table-cell office:value-type="float" office:value="94326423.760000005" table:formula="of:=+[.K106]+[.H106]+[.G106]" table:style-name="ce28">
            <text:p>94,326,423.76</text:p>
          </table:table-cell>
          <table:table-cell office:value-type="percentage" office:value="0.7584364032914831" table:formula="of:=+[.K106]/[.F106]" table:style-name="ce29">
            <text:p>75.84%</text:p>
          </table:table-cell>
          <table:table-cell office:value-type="float" office:value="643165.24" table:style-name="ce4">
            <text:p>643,165.24</text:p>
          </table:table-cell>
          <table:table-cell office:value-type="float" office:value="30043165.239999998" table:style-name="ce4">
            <text:p>30,043,165.24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40120089900</text:p>
          </table:table-cell>
          <table:table-cell office:value-type="string" office:string-value="SUBPARTIDA" table:formula="of:=IF(LEN([.A107])=3;&quot;PARTIDA&quot;;&quot;SUBPARTIDA&quot;)" table:style-name="ce30">
            <text:p>SUBPARTIDA</text:p>
          </table:table-cell>
          <table:table-cell office:value-type="string" table:style-name="ce2">
            <text:p>CCSS CONTRIBUCION PATRONAL SEGURO SALUD (CONTRIBUCION PATRONAL SEGURO DE SALUD, SEGUN LEY NO. 17 DEL 22 DE OCTUBRE DE 1943, LEY</text:p>
          </table:table-cell>
          <table:table-cell office:value-type="string" table:style-name="ce2">
            <text:p>21889900</text:p>
          </table:table-cell>
          <table:table-cell office:value-type="float" office:value="149237453" table:style-name="ce4">
            <text:p>149,237,453.00</text:p>
          </table:table-cell>
          <table:table-cell office:value-type="float" office:value="149237453" table:style-name="ce4">
            <text:p>149,237,453.00</text:p>
          </table:table-cell>
          <table:table-cell office:value-type="float" office:value="0" table:style-name="ce4">
            <text:p>0.00</text:p>
          </table:table-cell>
          <table:table-cell office:value-type="float" office:value="68064088" table:style-name="ce4">
            <text:p>68,064,088.00</text:p>
          </table:table-cell>
          <table:table-cell office:value-type="float" office:value="68064088" table:formula="of:=+[.H107]+[.G107]" table:style-name="ce38">
            <text:p>68,064,088.00</text:p>
          </table:table-cell>
          <table:table-cell office:value-type="float" office:value="0" table:style-name="ce4">
            <text:p>0.00</text:p>
          </table:table-cell>
          <table:table-cell office:value-type="float" office:value="66935912" table:style-name="ce4">
            <text:p>66,935,912.00</text:p>
          </table:table-cell>
          <table:table-cell office:value-type="float" office:value="135000000" table:formula="of:=+[.K107]+[.H107]+[.G107]" table:style-name="ce28">
            <text:p>135,000,000.00</text:p>
          </table:table-cell>
          <table:table-cell office:value-type="percentage" office:value="0.44851952813748436" table:formula="of:=+[.K107]/[.F107]" table:style-name="ce29">
            <text:p>44.85%</text:p>
          </table:table-cell>
          <table:table-cell office:value-type="float" office:value="8581470" table:style-name="ce4">
            <text:p>8,581,470.00</text:p>
          </table:table-cell>
          <table:table-cell office:value-type="float" office:value="14237453" table:style-name="ce4">
            <text:p>14,237,453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5655983" table:style-name="ce5">
            <text:p>-5,655,98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40520089900</text:p>
          </table:table-cell>
          <table:table-cell office:value-type="string" office:string-value="SUBPARTIDA" table:formula="of:=IF(LEN([.A108])=3;&quot;PARTIDA&quot;;&quot;SUBPARTIDA&quot;)" table:style-name="ce30">
            <text:p>SUBPARTIDA</text:p>
          </table:table-cell>
          <table:table-cell office:value-type="string" table:style-name="ce2">
            <text:p>BANCO POPULAR Y DE DESARROLLO COMUNAL. (BPDC) (SEGUN LEY NO. 4351 DEL 11 DE JULIO DE 1969, LEY ORGANICA DEL B.P.D.C.).</text:p>
          </table:table-cell>
          <table:table-cell office:value-type="string" table:style-name="ce2">
            <text:p>21889900</text:p>
          </table:table-cell>
          <table:table-cell office:value-type="float" office:value="8066889" table:style-name="ce4">
            <text:p>8,066,889.00</text:p>
          </table:table-cell>
          <table:table-cell office:value-type="float" office:value="8066889" table:style-name="ce4">
            <text:p>8,066,889.00</text:p>
          </table:table-cell>
          <table:table-cell office:value-type="float" office:value="0" table:style-name="ce4">
            <text:p>0.00</text:p>
          </table:table-cell>
          <table:table-cell office:value-type="float" office:value="3881767" table:style-name="ce4">
            <text:p>3,881,767.00</text:p>
          </table:table-cell>
          <table:table-cell office:value-type="float" office:value="3881767" table:formula="of:=+[.H108]+[.G108]" table:style-name="ce38">
            <text:p>3,881,767.00</text:p>
          </table:table-cell>
          <table:table-cell office:value-type="float" office:value="0" table:style-name="ce4">
            <text:p>0.00</text:p>
          </table:table-cell>
          <table:table-cell office:value-type="float" office:value="3618233" table:style-name="ce4">
            <text:p>3,618,233.00</text:p>
          </table:table-cell>
          <table:table-cell office:value-type="float" office:value="7500000" table:formula="of:=+[.K108]+[.H108]+[.G108]" table:style-name="ce28">
            <text:p>7,500,000.00</text:p>
          </table:table-cell>
          <table:table-cell office:value-type="percentage" office:value="0.44852891864509353" table:formula="of:=+[.K108]/[.F108]" table:style-name="ce29">
            <text:p>44.85%</text:p>
          </table:table-cell>
          <table:table-cell office:value-type="float" office:value="261164" table:style-name="ce4">
            <text:p>261,164.00</text:p>
          </table:table-cell>
          <table:table-cell office:value-type="float" office:value="566889" table:style-name="ce4">
            <text:p>566,889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305725" table:style-name="ce5">
            <text:p>-305,72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120089900</text:p>
          </table:table-cell>
          <table:table-cell office:value-type="string" office:string-value="SUBPARTIDA" table:formula="of:=IF(LEN([.A109])=3;&quot;PARTIDA&quot;;&quot;SUBPARTIDA&quot;)" table:style-name="ce30">
            <text:p>SUBPARTIDA</text:p>
          </table:table-cell>
          <table:table-cell office:value-type="string" table:style-name="ce2">
            <text:p>CCSS CONTRIBUCION PATRONAL SEGURO PENSIONES (CONTRIBUCION PATRONAL SEGURO DE PENSIONES, SEGUN LEY NO. 17 DEL 22 DE OCTUBRE DE 1943, LEY</text:p>
          </table:table-cell>
          <table:table-cell office:value-type="string" table:style-name="ce2">
            <text:p>21889900</text:p>
          </table:table-cell>
          <table:table-cell office:value-type="float" office:value="90026485" table:style-name="ce4">
            <text:p>90,026,485.00</text:p>
          </table:table-cell>
          <table:table-cell office:value-type="float" office:value="90026485" table:style-name="ce4">
            <text:p>90,026,485.00</text:p>
          </table:table-cell>
          <table:table-cell office:value-type="float" office:value="0" table:style-name="ce4">
            <text:p>0.00</text:p>
          </table:table-cell>
          <table:table-cell office:value-type="float" office:value="44930348" table:style-name="ce4">
            <text:p>44,930,348.00</text:p>
          </table:table-cell>
          <table:table-cell office:value-type="float" office:value="44930348" table:formula="of:=+[.H109]+[.G109]" table:style-name="ce38">
            <text:p>44,930,348.00</text:p>
          </table:table-cell>
          <table:table-cell office:value-type="float" office:value="0" table:style-name="ce4">
            <text:p>0.00</text:p>
          </table:table-cell>
          <table:table-cell office:value-type="float" office:value="40069652" table:style-name="ce4">
            <text:p>40,069,652.00</text:p>
          </table:table-cell>
          <table:table-cell office:value-type="float" office:value="85000000" table:formula="of:=+[.K109]+[.H109]+[.G109]" table:style-name="ce28">
            <text:p>85,000,000.00</text:p>
          </table:table-cell>
          <table:table-cell office:value-type="percentage" office:value="0.44508737623156119" table:formula="of:=+[.K109]/[.F109]" table:style-name="ce29">
            <text:p>44.51%</text:p>
          </table:table-cell>
          <table:table-cell office:value-type="float" office:value="1614552" table:style-name="ce4">
            <text:p>1,614,552.00</text:p>
          </table:table-cell>
          <table:table-cell office:value-type="float" office:value="5026485" table:style-name="ce4">
            <text:p>5,026,48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3411933" table:style-name="ce5">
            <text:p>-3,411,93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220089900</text:p>
          </table:table-cell>
          <table:table-cell office:value-type="string" office:string-value="SUBPARTIDA" table:formula="of:=IF(LEN([.A110])=3;&quot;PARTIDA&quot;;&quot;SUBPARTIDA&quot;)" table:style-name="ce30">
            <text:p>SUBPARTIDA</text:p>
          </table:table-cell>
          <table:table-cell office:value-type="string" table:style-name="ce2">
            <text:p>CCSS APORTE PATRONAL REGIMEN PENSIONES (APORTE PATRONAL AL REGIMEN DE PENSIONES, SEGUN LEY DE PROTECCION AL TRABAJADOR NO. 7983 DEL 16</text:p>
          </table:table-cell>
          <table:table-cell office:value-type="string" table:style-name="ce2">
            <text:p>21889900</text:p>
          </table:table-cell>
          <table:table-cell office:value-type="float" office:value="48401336" table:style-name="ce4">
            <text:p>48,401,336.00</text:p>
          </table:table-cell>
          <table:table-cell office:value-type="float" office:value="48401336" table:style-name="ce4">
            <text:p>48,401,336.00</text:p>
          </table:table-cell>
          <table:table-cell office:value-type="float" office:value="0" table:style-name="ce4">
            <text:p>0.00</text:p>
          </table:table-cell>
          <table:table-cell office:value-type="float" office:value="21290983" table:style-name="ce4">
            <text:p>21,290,983.00</text:p>
          </table:table-cell>
          <table:table-cell office:value-type="float" office:value="21290983" table:formula="of:=+[.H110]+[.G110]" table:style-name="ce38">
            <text:p>21,290,983.00</text:p>
          </table:table-cell>
          <table:table-cell office:value-type="float" office:value="0" table:style-name="ce4">
            <text:p>0.00</text:p>
          </table:table-cell>
          <table:table-cell office:value-type="float" office:value="21709017" table:style-name="ce4">
            <text:p>21,709,017.00</text:p>
          </table:table-cell>
          <table:table-cell office:value-type="float" office:value="43000000" table:formula="of:=+[.K110]+[.H110]+[.G110]" table:style-name="ce28">
            <text:p>43,000,000.00</text:p>
          </table:table-cell>
          <table:table-cell office:value-type="percentage" office:value="0.44852102842781033" table:formula="of:=+[.K110]/[.F110]" table:style-name="ce29">
            <text:p>44.85%</text:p>
          </table:table-cell>
          <table:table-cell office:value-type="float" office:value="3566963" table:style-name="ce4">
            <text:p>3,566,963.00</text:p>
          </table:table-cell>
          <table:table-cell office:value-type="float" office:value="5401336" table:style-name="ce4">
            <text:p>5,401,336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834373" table:style-name="ce5">
            <text:p>-1,834,37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0050320089900</text:p>
          </table:table-cell>
          <table:table-cell office:value-type="string" office:string-value="SUBPARTIDA" table:formula="of:=IF(LEN([.A111])=3;&quot;PARTIDA&quot;;&quot;SUBPARTIDA&quot;)" table:style-name="ce30">
            <text:p>SUBPARTIDA</text:p>
          </table:table-cell>
          <table:table-cell office:value-type="string" table:style-name="ce2">
            <text:p>CCSS APORTE PATRONAL FONDO CAPITALIZACION LABORAL (APORTE PATRONAL AL FONDO DE CAPITALIZACION LABORAL, SEGUN LEY DE PROTECCION AL TRABAJADOR</text:p>
          </table:table-cell>
          <table:table-cell office:value-type="string" table:style-name="ce2">
            <text:p>21889900</text:p>
          </table:table-cell>
          <table:table-cell office:value-type="float" office:value="24200668" table:style-name="ce4">
            <text:p>24,200,668.00</text:p>
          </table:table-cell>
          <table:table-cell office:value-type="float" office:value="24200668" table:style-name="ce4">
            <text:p>24,200,668.00</text:p>
          </table:table-cell>
          <table:table-cell office:value-type="float" office:value="0" table:style-name="ce4">
            <text:p>0.00</text:p>
          </table:table-cell>
          <table:table-cell office:value-type="float" office:value="11145601" table:style-name="ce4">
            <text:p>11,145,601.00</text:p>
          </table:table-cell>
          <table:table-cell office:value-type="float" office:value="11145601" table:formula="of:=+[.H111]+[.G111]" table:style-name="ce38">
            <text:p>11,145,601.00</text:p>
          </table:table-cell>
          <table:table-cell office:value-type="float" office:value="0" table:style-name="ce4">
            <text:p>0.00</text:p>
          </table:table-cell>
          <table:table-cell office:value-type="float" office:value="10854399" table:style-name="ce4">
            <text:p>10,854,399.00</text:p>
          </table:table-cell>
          <table:table-cell office:value-type="float" office:value="22000000" table:formula="of:=+[.K111]+[.H111]+[.G111]" table:style-name="ce28">
            <text:p>22,000,000.00</text:p>
          </table:table-cell>
          <table:table-cell office:value-type="percentage" office:value="0.44851650375931773" table:formula="of:=+[.K111]/[.F111]" table:style-name="ce29">
            <text:p>44.85%</text:p>
          </table:table-cell>
          <table:table-cell office:value-type="float" office:value="1283480" table:style-name="ce4">
            <text:p>1,283,480.00</text:p>
          </table:table-cell>
          <table:table-cell office:value-type="float" office:value="2200668" table:style-name="ce4">
            <text:p>2,200,668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917188" table:style-name="ce5">
            <text:p>-917,18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</text:p>
          </table:table-cell>
          <table:table-cell office:value-type="string" office:string-value="PARTIDA" table:formula="of:=IF(LEN([.A112])=3;&quot;PARTIDA&quot;;&quot;SUBPARTIDA&quot;)" table:style-name="ce30">
            <text:p>PARTIDA</text:p>
          </table:table-cell>
          <table:table-cell office:value-type="string" table:style-name="ce2">
            <text:p>SERVICIOS</text:p>
          </table:table-cell>
          <table:table-cell office:value-type="string" table:style-name="ce2">
            <text:p>21889900</text:p>
          </table:table-cell>
          <table:table-cell office:value-type="float" office:value="676999154" table:style-name="ce4">
            <text:p>676,999,154.00</text:p>
          </table:table-cell>
          <table:table-cell office:value-type="float" office:value="676999154" table:style-name="ce4">
            <text:p>676,999,154.00</text:p>
          </table:table-cell>
          <table:table-cell office:value-type="float" office:value="0" table:style-name="ce4">
            <text:p>0.00</text:p>
          </table:table-cell>
          <table:table-cell office:value-type="float" office:value="136605337.46000001" table:style-name="ce4">
            <text:p>136,605,337.46</text:p>
          </table:table-cell>
          <table:table-cell office:value-type="float" office:value="136605337.46000001" table:formula="of:=+[.H112]+[.G112]" table:style-name="ce38">
            <text:p>136,605,337.46</text:p>
          </table:table-cell>
          <table:table-cell office:value-type="float" office:value="0" table:style-name="ce4">
            <text:p>0.00</text:p>
          </table:table-cell>
          <table:table-cell office:value-type="float" office:value="211122095.19" table:style-name="ce4">
            <text:p>211,122,095.19</text:p>
          </table:table-cell>
          <table:table-cell office:value-type="float" office:value="347727432.64999998" table:formula="of:=+[.K112]+[.H112]+[.G112]" table:style-name="ce28">
            <text:p>347,727,432.65</text:p>
          </table:table-cell>
          <table:table-cell office:value-type="percentage" office:value="0.31184986560559275" table:formula="of:=+[.K112]/[.F112]" table:style-name="ce29">
            <text:p>31.18%</text:p>
          </table:table-cell>
          <table:table-cell office:value-type="float" office:value="164721721.34999999" table:style-name="ce4">
            <text:p>164,721,721.35</text:p>
          </table:table-cell>
          <table:table-cell office:value-type="float" office:value="329271721.35000002" table:style-name="ce4">
            <text:p>329,271,721.3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64550000" table:style-name="ce5">
            <text:p>-164,550,000</text:p>
          </table:table-cell>
          <table:table-cell office:value-type="float" office:value="49450000" table:style-name="ce4">
            <text:p>49,450,000.00</text:p>
          </table:table-cell>
          <table:table-cell office:value-type="float" office:value="-49450000" table:style-name="ce5">
            <text:p>-49,450,0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204</text:p>
          </table:table-cell>
          <table:table-cell office:value-type="string" office:string-value="SUBPARTIDA" table:formula="of:=IF(LEN([.A113])=3;&quot;PARTIDA&quot;;&quot;SUBPARTIDA&quot;)" table:style-name="ce30">
            <text:p>SUBPARTIDA</text:p>
          </table:table-cell>
          <table:table-cell office:value-type="string" table:style-name="ce2">
            <text:p>SERVICIO DE TELECOMUNICACIONES</text:p>
          </table:table-cell>
          <table:table-cell office:value-type="string" table:style-name="ce2">
            <text:p>218899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13]+[.G113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113]+[.H113]+[.G113]" table:style-name="ce28">
            <text:p>0.00</text:p>
          </table:table-cell>
          <table:table-cell office:value-type="percentage" office:value="0" table:formula="of:=+[.K113]/[.F113]" table:style-name="ce29">
            <text:p>0.00%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1</text:p>
          </table:table-cell>
          <table:table-cell office:value-type="string" office:string-value="SUBPARTIDA" table:formula="of:=IF(LEN([.A114])=3;&quot;PARTIDA&quot;;&quot;SUBPARTIDA&quot;)" table:style-name="ce30">
            <text:p>SUBPARTIDA</text:p>
          </table:table-cell>
          <table:table-cell office:value-type="string" table:style-name="ce2">
            <text:p>INFORMACION</text:p>
          </table:table-cell>
          <table:table-cell office:value-type="string" table:style-name="ce2">
            <text:p>21889900</text:p>
          </table:table-cell>
          <table:table-cell office:value-type="float" office:value="206000000" table:style-name="ce4">
            <text:p>206,000,000.00</text:p>
          </table:table-cell>
          <table:table-cell office:value-type="float" office:value="162550000" table:style-name="ce4">
            <text:p>162,550,000.00</text:p>
          </table:table-cell>
          <table:table-cell office:value-type="float" office:value="0" table:style-name="ce4">
            <text:p>0.00</text:p>
          </table:table-cell>
          <table:table-cell office:value-type="float" office:value="9058178.9900000002" table:style-name="ce4">
            <text:p>9,058,178.99</text:p>
          </table:table-cell>
          <table:table-cell office:value-type="float" office:value="9058178.9900000002" table:formula="of:=+[.H114]+[.G114]" table:style-name="ce38">
            <text:p>9,058,178.99</text:p>
          </table:table-cell>
          <table:table-cell office:value-type="float" office:value="0" table:style-name="ce4">
            <text:p>0.00</text:p>
          </table:table-cell>
          <table:table-cell office:value-type="float" office:value="1424591" table:style-name="ce4">
            <text:p>1,424,591.00</text:p>
          </table:table-cell>
          <table:table-cell office:value-type="float" office:value="10482769.99" table:formula="of:=+[.K114]+[.H114]+[.G114]" table:style-name="ce28">
            <text:p>10,482,769.99</text:p>
          </table:table-cell>
          <table:table-cell office:value-type="percentage" office:value="8.7640172254690868E-3" table:formula="of:=+[.K114]/[.F114]" table:style-name="ce29">
            <text:p>0.88%</text:p>
          </table:table-cell>
          <table:table-cell office:value-type="float" office:value="517230.01" table:style-name="ce4">
            <text:p>517,230.01</text:p>
          </table:table-cell>
          <table:table-cell office:value-type="float" office:value="152067230.00999999" table:style-name="ce4">
            <text:p>152,067,230.01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51550000" table:style-name="ce5">
            <text:p>-151,550,000</text:p>
          </table:table-cell>
          <table:table-cell office:value-type="float" office:value="0" table:style-name="ce4">
            <text:p>0.00</text:p>
          </table:table-cell>
          <table:table-cell office:value-type="float" office:value="-43450000" table:style-name="ce5">
            <text:p>-43,450,0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2</text:p>
          </table:table-cell>
          <table:table-cell office:value-type="string" office:string-value="SUBPARTIDA" table:formula="of:=IF(LEN([.A115])=3;&quot;PARTIDA&quot;;&quot;SUBPARTIDA&quot;)" table:style-name="ce30">
            <text:p>SUBPARTIDA</text:p>
          </table:table-cell>
          <table:table-cell office:value-type="string" table:style-name="ce2">
            <text:p>PUBLICIDAD Y PROPAGANDA</text:p>
          </table:table-cell>
          <table:table-cell office:value-type="string" table:style-name="ce2">
            <text:p>21889900</text:p>
          </table:table-cell>
          <table:table-cell office:value-type="float" office:value="0" table:style-name="ce4">
            <text:p>0.00</text:p>
          </table:table-cell>
          <table:table-cell office:value-type="float" office:value="750000" table:style-name="ce4">
            <text:p>75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15]+[.G115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115]+[.H115]+[.G115]" table:style-name="ce28">
            <text:p>0.00</text:p>
          </table:table-cell>
          <table:table-cell office:value-type="percentage" office:value="0" table:formula="of:=+[.K115]/[.F115]" table:style-name="ce29">
            <text:p>0.00%</text:p>
          </table:table-cell>
          <table:table-cell office:value-type="float" office:value="750000" table:style-name="ce4">
            <text:p>750,000.00</text:p>
          </table:table-cell>
          <table:table-cell office:value-type="float" office:value="750000" table:style-name="ce4">
            <text:p>75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750000" table:style-name="ce4">
            <text:p>75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3</text:p>
          </table:table-cell>
          <table:table-cell office:value-type="string" office:string-value="SUBPARTIDA" table:formula="of:=IF(LEN([.A116])=3;&quot;PARTIDA&quot;;&quot;SUBPARTIDA&quot;)" table:style-name="ce30">
            <text:p>SUBPARTIDA</text:p>
          </table:table-cell>
          <table:table-cell office:value-type="string" table:style-name="ce2">
            <text:p>IMPRESION, ENCUADERNACION Y OTROS</text:p>
          </table:table-cell>
          <table:table-cell office:value-type="string" table:style-name="ce2">
            <text:p>21889900</text:p>
          </table:table-cell>
          <table:table-cell office:value-type="float" office:value="0" table:style-name="ce4">
            <text:p>0.00</text:p>
          </table:table-cell>
          <table:table-cell office:value-type="float" office:value="16400000" table:style-name="ce4">
            <text:p>16,4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16]+[.G11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116]+[.H116]+[.G116]" table:style-name="ce28">
            <text:p>0.00</text:p>
          </table:table-cell>
          <table:table-cell office:value-type="percentage" office:value="0" table:formula="of:=+[.K116]/[.F116]" table:style-name="ce29">
            <text:p>0.00%</text:p>
          </table:table-cell>
          <table:table-cell office:value-type="float" office:value="16400000" table:style-name="ce4">
            <text:p>16,400,000.00</text:p>
          </table:table-cell>
          <table:table-cell office:value-type="float" office:value="16400000" table:style-name="ce4">
            <text:p>16,4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6400000" table:style-name="ce4">
            <text:p>16,4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6</text:p>
          </table:table-cell>
          <table:table-cell office:value-type="string" office:string-value="SUBPARTIDA" table:formula="of:=IF(LEN([.A117])=3;&quot;PARTIDA&quot;;&quot;SUBPARTIDA&quot;)" table:style-name="ce30">
            <text:p>SUBPARTIDA</text:p>
          </table:table-cell>
          <table:table-cell office:value-type="string" table:style-name="ce2">
            <text:p>COMIS. Y GASTOS POR SERV. FINANCIEROS Y COMERCIAL.</text:p>
          </table:table-cell>
          <table:table-cell office:value-type="string" table:style-name="ce2">
            <text:p>218899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17]+[.G11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117]+[.H117]+[.G117]" table:style-name="ce28">
            <text:p>0.00</text:p>
          </table:table-cell>
          <table:table-cell office:value-type="error" office:string-value="#DIV/0!" table:formula="of:=+[.K117]/[.F117]" table:style-name="ce29">
            <text:p>#¡DIV/0!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307</text:p>
          </table:table-cell>
          <table:table-cell office:value-type="string" office:string-value="SUBPARTIDA" table:formula="of:=IF(LEN([.A118])=3;&quot;PARTIDA&quot;;&quot;SUBPARTIDA&quot;)" table:style-name="ce30">
            <text:p>SUBPARTIDA</text:p>
          </table:table-cell>
          <table:table-cell office:value-type="string" table:style-name="ce2">
            <text:p>SERVICIOS DE TECNOLOGIAS DE INFORMACION</text:p>
          </table:table-cell>
          <table:table-cell office:value-type="string" table:style-name="ce2">
            <text:p>21889900</text:p>
          </table:table-cell>
          <table:table-cell office:value-type="float" office:value="15000000" table:style-name="ce4">
            <text:p>15,000,000.00</text:p>
          </table:table-cell>
          <table:table-cell office:value-type="float" office:value="21300000" table:style-name="ce4">
            <text:p>21,300,000.00</text:p>
          </table:table-cell>
          <table:table-cell office:value-type="float" office:value="0" table:style-name="ce4">
            <text:p>0.00</text:p>
          </table:table-cell>
          <table:table-cell office:value-type="float" office:value="15000000" table:style-name="ce4">
            <text:p>15,000,000.00</text:p>
          </table:table-cell>
          <table:table-cell office:value-type="float" office:value="15000000" table:formula="of:=+[.H118]+[.G118]" table:style-name="ce38">
            <text:p>15,0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5000000" table:formula="of:=+[.K118]+[.H118]+[.G118]" table:style-name="ce28">
            <text:p>15,000,000.00</text:p>
          </table:table-cell>
          <table:table-cell office:value-type="percentage" office:value="0" table:formula="of:=+[.K118]/[.F118]" table:style-name="ce29">
            <text:p>0.00%</text:p>
          </table:table-cell>
          <table:table-cell office:value-type="float" office:value="6300000" table:style-name="ce4">
            <text:p>6,300,000.00</text:p>
          </table:table-cell>
          <table:table-cell office:value-type="float" office:value="6300000" table:style-name="ce4">
            <text:p>6,3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6300000" table:style-name="ce4">
            <text:p>6,3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04</text:p>
          </table:table-cell>
          <table:table-cell office:value-type="string" office:string-value="SUBPARTIDA" table:formula="of:=IF(LEN([.A119])=3;&quot;PARTIDA&quot;;&quot;SUBPARTIDA&quot;)" table:style-name="ce30">
            <text:p>SUBPARTIDA</text:p>
          </table:table-cell>
          <table:table-cell office:value-type="string" table:style-name="ce2">
            <text:p>SERVICIOS EN CIENCIAS ECONOMICAS Y SOCIALES</text:p>
          </table:table-cell>
          <table:table-cell office:value-type="string" table:style-name="ce2">
            <text:p>21889900</text:p>
          </table:table-cell>
          <table:table-cell office:value-type="float" office:value="81000000" table:style-name="ce4">
            <text:p>81,000,000.00</text:p>
          </table:table-cell>
          <table:table-cell office:value-type="float" office:value="81000000" table:style-name="ce4">
            <text:p>81,000,000.00</text:p>
          </table:table-cell>
          <table:table-cell office:value-type="float" office:value="0" table:style-name="ce4">
            <text:p>0.00</text:p>
          </table:table-cell>
          <table:table-cell office:value-type="float" office:value="63282599" table:style-name="ce4">
            <text:p>63,282,599.00</text:p>
          </table:table-cell>
          <table:table-cell office:value-type="float" office:value="63282599" table:formula="of:=+[.H119]+[.G119]" table:style-name="ce38">
            <text:p>63,282,599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63282599" table:formula="of:=+[.K119]+[.H119]+[.G119]" table:style-name="ce28">
            <text:p>63,282,599.00</text:p>
          </table:table-cell>
          <table:table-cell office:value-type="percentage" office:value="0" table:formula="of:=+[.K119]/[.F119]" table:style-name="ce29">
            <text:p>0.00%</text:p>
          </table:table-cell>
          <table:table-cell office:value-type="float" office:value="17717401" table:style-name="ce4">
            <text:p>17,717,401.00</text:p>
          </table:table-cell>
          <table:table-cell office:value-type="float" office:value="17717401" table:style-name="ce4">
            <text:p>17,717,401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06</text:p>
          </table:table-cell>
          <table:table-cell office:value-type="string" office:string-value="SUBPARTIDA" table:formula="of:=IF(LEN([.A120])=3;&quot;PARTIDA&quot;;&quot;SUBPARTIDA&quot;)" table:style-name="ce30">
            <text:p>SUBPARTIDA</text:p>
          </table:table-cell>
          <table:table-cell office:value-type="string" table:style-name="ce2">
            <text:p>SERVICIOS GENERALES</text:p>
          </table:table-cell>
          <table:table-cell office:value-type="string" table:style-name="ce2">
            <text:p>21889900</text:p>
          </table:table-cell>
          <table:table-cell office:value-type="float" office:value="16000000" table:style-name="ce4">
            <text:p>16,000,000.00</text:p>
          </table:table-cell>
          <table:table-cell office:value-type="float" office:value="16000000" table:style-name="ce4">
            <text:p>16,000,000.00</text:p>
          </table:table-cell>
          <table:table-cell office:value-type="float" office:value="0" table:style-name="ce4">
            <text:p>0.00</text:p>
          </table:table-cell>
          <table:table-cell office:value-type="float" office:value="7825774.4000000004" table:style-name="ce4">
            <text:p>7,825,774.40</text:p>
          </table:table-cell>
          <table:table-cell office:value-type="float" office:value="7825774.4000000004" table:formula="of:=+[.H120]+[.G120]" table:style-name="ce38">
            <text:p>7,825,774.40</text:p>
          </table:table-cell>
          <table:table-cell office:value-type="float" office:value="0" table:style-name="ce4">
            <text:p>0.00</text:p>
          </table:table-cell>
          <table:table-cell office:value-type="float" office:value="5567852.1500000004" table:style-name="ce4">
            <text:p>5,567,852.15</text:p>
          </table:table-cell>
          <table:table-cell office:value-type="float" office:value="13393626.550000001" table:formula="of:=+[.K120]+[.H120]+[.G120]" table:style-name="ce28">
            <text:p>13,393,626.55</text:p>
          </table:table-cell>
          <table:table-cell office:value-type="percentage" office:value="0.34799075937500001" table:formula="of:=+[.K120]/[.F120]" table:style-name="ce29">
            <text:p>34.80%</text:p>
          </table:table-cell>
          <table:table-cell office:value-type="float" office:value="2606373.4500000002" table:style-name="ce4">
            <text:p>2,606,373.45</text:p>
          </table:table-cell>
          <table:table-cell office:value-type="float" office:value="2606373.4500000002" table:style-name="ce4">
            <text:p>2,606,373.4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499</text:p>
          </table:table-cell>
          <table:table-cell office:value-type="string" office:string-value="SUBPARTIDA" table:formula="of:=IF(LEN([.A121])=3;&quot;PARTIDA&quot;;&quot;SUBPARTIDA&quot;)" table:style-name="ce30">
            <text:p>SUBPARTIDA</text:p>
          </table:table-cell>
          <table:table-cell office:value-type="string" table:style-name="ce2">
            <text:p>OTROS SERVICIOS DE GESTION Y APOYO</text:p>
          </table:table-cell>
          <table:table-cell office:value-type="string" table:style-name="ce2">
            <text:p>21889900</text:p>
          </table:table-cell>
          <table:table-cell office:value-type="float" office:value="25000" table:style-name="ce4">
            <text:p>25,000.00</text:p>
          </table:table-cell>
          <table:table-cell office:value-type="float" office:value="25000" table:style-name="ce4">
            <text:p>25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21]+[.G121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K121]+[.H121]+[.G121]" table:style-name="ce28">
            <text:p>0.00</text:p>
          </table:table-cell>
          <table:table-cell office:value-type="percentage" office:value="0" table:formula="of:=+[.K121]/[.F121]" table:style-name="ce29">
            <text:p>0.00%</text:p>
          </table:table-cell>
          <table:table-cell office:value-type="float" office:value="25000" table:style-name="ce4">
            <text:p>25,000.00</text:p>
          </table:table-cell>
          <table:table-cell office:value-type="float" office:value="25000" table:style-name="ce4">
            <text:p>25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1</text:p>
          </table:table-cell>
          <table:table-cell office:value-type="string" office:string-value="SUBPARTIDA" table:formula="of:=IF(LEN([.A122])=3;&quot;PARTIDA&quot;;&quot;SUBPARTIDA&quot;)" table:style-name="ce30">
            <text:p>SUBPARTIDA</text:p>
          </table:table-cell>
          <table:table-cell office:value-type="string" table:style-name="ce2">
            <text:p>TRANSPORTE DENTRO DEL PAIS</text:p>
          </table:table-cell>
          <table:table-cell office:value-type="string" table:style-name="ce2">
            <text:p>21889900</text:p>
          </table:table-cell>
          <table:table-cell office:value-type="float" office:value="100000" table:style-name="ce4">
            <text:p>100,000.00</text:p>
          </table:table-cell>
          <table:table-cell office:value-type="float" office:value="100000" table:style-name="ce4">
            <text:p>100,000.00</text:p>
          </table:table-cell>
          <table:table-cell office:value-type="float" office:value="0" table:style-name="ce4">
            <text:p>0.00</text:p>
          </table:table-cell>
          <table:table-cell office:value-type="float" office:value="16700" table:style-name="ce4">
            <text:p>16,700.00</text:p>
          </table:table-cell>
          <table:table-cell office:value-type="float" office:value="16700" table:formula="of:=+[.H122]+[.G122]" table:style-name="ce38">
            <text:p>16,7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6700" table:formula="of:=+[.K122]+[.H122]+[.G122]" table:style-name="ce28">
            <text:p>16,700.00</text:p>
          </table:table-cell>
          <table:table-cell office:value-type="percentage" office:value="0" table:formula="of:=+[.K122]/[.F122]" table:style-name="ce29">
            <text:p>0.00%</text:p>
          </table:table-cell>
          <table:table-cell office:value-type="float" office:value="83300" table:style-name="ce4">
            <text:p>83,300.00</text:p>
          </table:table-cell>
          <table:table-cell office:value-type="float" office:value="83300" table:style-name="ce4">
            <text:p>83,3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2</text:p>
          </table:table-cell>
          <table:table-cell office:value-type="string" office:string-value="SUBPARTIDA" table:formula="of:=IF(LEN([.A123])=3;&quot;PARTIDA&quot;;&quot;SUBPARTIDA&quot;)" table:style-name="ce30">
            <text:p>SUBPARTIDA</text:p>
          </table:table-cell>
          <table:table-cell office:value-type="string" table:style-name="ce2">
            <text:p>VIATICOS DENTRO DEL PAIS</text:p>
          </table:table-cell>
          <table:table-cell office:value-type="string" table:style-name="ce2">
            <text:p>21889900</text:p>
          </table:table-cell>
          <table:table-cell office:value-type="float" office:value="7200000" table:style-name="ce4">
            <text:p>7,200,000.00</text:p>
          </table:table-cell>
          <table:table-cell office:value-type="float" office:value="7200000" table:style-name="ce4">
            <text:p>7,200,000.00</text:p>
          </table:table-cell>
          <table:table-cell office:value-type="float" office:value="0" table:style-name="ce4">
            <text:p>0.00</text:p>
          </table:table-cell>
          <table:table-cell office:value-type="float" office:value="1225400" table:style-name="ce4">
            <text:p>1,225,400.00</text:p>
          </table:table-cell>
          <table:table-cell office:value-type="float" office:value="1225400" table:formula="of:=+[.H123]+[.G123]" table:style-name="ce38">
            <text:p>1,225,400.00</text:p>
          </table:table-cell>
          <table:table-cell office:value-type="float" office:value="0" table:style-name="ce4">
            <text:p>0.00</text:p>
          </table:table-cell>
          <table:table-cell office:value-type="float" office:value="564800" table:style-name="ce4">
            <text:p>564,800.00</text:p>
          </table:table-cell>
          <table:table-cell office:value-type="float" office:value="1790200" table:formula="of:=+[.K123]+[.H123]+[.G123]" table:style-name="ce28">
            <text:p>1,790,200.00</text:p>
          </table:table-cell>
          <table:table-cell office:value-type="percentage" office:value="7.8444444444444442E-2" table:formula="of:=+[.K123]/[.F123]" table:style-name="ce29">
            <text:p>7.84%</text:p>
          </table:table-cell>
          <table:table-cell office:value-type="float" office:value="5409800" table:style-name="ce4">
            <text:p>5,409,800.00</text:p>
          </table:table-cell>
          <table:table-cell office:value-type="float" office:value="5409800" table:style-name="ce4">
            <text:p>5,409,8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3</text:p>
          </table:table-cell>
          <table:table-cell office:value-type="string" office:string-value="SUBPARTIDA" table:formula="of:=IF(LEN([.A124])=3;&quot;PARTIDA&quot;;&quot;SUBPARTIDA&quot;)" table:style-name="ce30">
            <text:p>SUBPARTIDA</text:p>
          </table:table-cell>
          <table:table-cell office:value-type="string" table:style-name="ce2">
            <text:p>TRANSPORTE EN EL EXTERIOR</text:p>
          </table:table-cell>
          <table:table-cell office:value-type="string" table:style-name="ce2">
            <text:p>21889900</text:p>
          </table:table-cell>
          <table:table-cell office:value-type="float" office:value="20000000" table:style-name="ce4">
            <text:p>20,000,000.00</text:p>
          </table:table-cell>
          <table:table-cell office:value-type="float" office:value="20000000" table:style-name="ce4">
            <text:p>20,000,000.00</text:p>
          </table:table-cell>
          <table:table-cell office:value-type="float" office:value="0" table:style-name="ce4">
            <text:p>0.00</text:p>
          </table:table-cell>
          <table:table-cell office:value-type="float" office:value="7115999.9199999999" table:style-name="ce4">
            <text:p>7,115,999.92</text:p>
          </table:table-cell>
          <table:table-cell office:value-type="float" office:value="7115999.9199999999" table:formula="of:=+[.H124]+[.G124]" table:style-name="ce38">
            <text:p>7,115,999.92</text:p>
          </table:table-cell>
          <table:table-cell office:value-type="float" office:value="0" table:style-name="ce4">
            <text:p>0.00</text:p>
          </table:table-cell>
          <table:table-cell office:value-type="float" office:value="2883666" table:style-name="ce4">
            <text:p>2,883,666.00</text:p>
          </table:table-cell>
          <table:table-cell office:value-type="float" office:value="9999665.9199999999" table:formula="of:=+[.K124]+[.H124]+[.G124]" table:style-name="ce28">
            <text:p>9,999,665.92</text:p>
          </table:table-cell>
          <table:table-cell office:value-type="percentage" office:value="0.14418329999999999" table:formula="of:=+[.K124]/[.F124]" table:style-name="ce29">
            <text:p>14.42%</text:p>
          </table:table-cell>
          <table:table-cell office:value-type="float" office:value="10000334.08" table:style-name="ce4">
            <text:p>10,000,334.08</text:p>
          </table:table-cell>
          <table:table-cell office:value-type="float" office:value="10000334.08" table:style-name="ce4">
            <text:p>10,000,334.08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504</text:p>
          </table:table-cell>
          <table:table-cell office:value-type="string" office:string-value="SUBPARTIDA" table:formula="of:=IF(LEN([.A125])=3;&quot;PARTIDA&quot;;&quot;SUBPARTIDA&quot;)" table:style-name="ce30">
            <text:p>SUBPARTIDA</text:p>
          </table:table-cell>
          <table:table-cell office:value-type="string" table:style-name="ce2">
            <text:p>VIATICOS EN EL EXTERIOR</text:p>
          </table:table-cell>
          <table:table-cell office:value-type="string" table:style-name="ce2">
            <text:p>21889900</text:p>
          </table:table-cell>
          <table:table-cell office:value-type="float" office:value="26000000" table:style-name="ce4">
            <text:p>26,000,000.00</text:p>
          </table:table-cell>
          <table:table-cell office:value-type="float" office:value="32000000" table:style-name="ce4">
            <text:p>32,000,000.00</text:p>
          </table:table-cell>
          <table:table-cell office:value-type="float" office:value="0" table:style-name="ce4">
            <text:p>0.00</text:p>
          </table:table-cell>
          <table:table-cell office:value-type="float" office:value="14473354.560000001" table:style-name="ce4">
            <text:p>14,473,354.56</text:p>
          </table:table-cell>
          <table:table-cell office:value-type="float" office:value="14473354.560000001" table:formula="of:=+[.H125]+[.G125]" table:style-name="ce38">
            <text:p>14,473,354.56</text:p>
          </table:table-cell>
          <table:table-cell office:value-type="float" office:value="0" table:style-name="ce4">
            <text:p>0.00</text:p>
          </table:table-cell>
          <table:table-cell office:value-type="float" office:value="8026645.4400000004" table:style-name="ce4">
            <text:p>8,026,645.44</text:p>
          </table:table-cell>
          <table:table-cell office:value-type="float" office:value="22500000" table:formula="of:=+[.K125]+[.H125]+[.G125]" table:style-name="ce28">
            <text:p>22,500,000.00</text:p>
          </table:table-cell>
          <table:table-cell office:value-type="percentage" office:value="0.25083267000000004" table:formula="of:=+[.K125]/[.F125]" table:style-name="ce29">
            <text:p>25.08%</text:p>
          </table:table-cell>
          <table:table-cell office:value-type="float" office:value="9500000" table:style-name="ce4">
            <text:p>9,500,000.00</text:p>
          </table:table-cell>
          <table:table-cell office:value-type="float" office:value="9500000" table:style-name="ce4">
            <text:p>9,5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6000000" table:style-name="ce4">
            <text:p>6,0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601</text:p>
          </table:table-cell>
          <table:table-cell office:value-type="string" office:string-value="SUBPARTIDA" table:formula="of:=IF(LEN([.A126])=3;&quot;PARTIDA&quot;;&quot;SUBPARTIDA&quot;)" table:style-name="ce30">
            <text:p>SUBPARTIDA</text:p>
          </table:table-cell>
          <table:table-cell office:value-type="string" table:style-name="ce2">
            <text:p>SEGUROS</text:p>
          </table:table-cell>
          <table:table-cell office:value-type="string" table:style-name="ce2">
            <text:p>218899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10000000" table:style-name="ce4">
            <text:p>10,000,000.00</text:p>
          </table:table-cell>
          <table:table-cell office:value-type="float" office:value="0" table:style-name="ce4">
            <text:p>0.00</text:p>
          </table:table-cell>
          <table:table-cell office:value-type="float" office:value="4099157.64" table:style-name="ce4">
            <text:p>4,099,157.64</text:p>
          </table:table-cell>
          <table:table-cell office:value-type="float" office:value="4099157.64" table:formula="of:=+[.H126]+[.G126]" table:style-name="ce38">
            <text:p>4,099,157.64</text:p>
          </table:table-cell>
          <table:table-cell office:value-type="float" office:value="0" table:style-name="ce4">
            <text:p>0.00</text:p>
          </table:table-cell>
          <table:table-cell office:value-type="float" office:value="5900842" table:style-name="ce4">
            <text:p>5,900,842.00</text:p>
          </table:table-cell>
          <table:table-cell office:value-type="float" office:value="9999999.6400000006" table:formula="of:=+[.K126]+[.H126]+[.G126]" table:style-name="ce28">
            <text:p>9,999,999.64</text:p>
          </table:table-cell>
          <table:table-cell office:value-type="percentage" office:value="0.59008419999999995" table:formula="of:=+[.K126]/[.F126]" table:style-name="ce29">
            <text:p>59.01%</text:p>
          </table:table-cell>
          <table:table-cell office:value-type="float" office:value="0.36" table:style-name="ce4">
            <text:p>0.36</text:p>
          </table:table-cell>
          <table:table-cell office:value-type="float" office:value="0.36" table:style-name="ce4">
            <text:p>0.3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701</text:p>
          </table:table-cell>
          <table:table-cell office:value-type="string" office:string-value="SUBPARTIDA" table:formula="of:=IF(LEN([.A127])=3;&quot;PARTIDA&quot;;&quot;SUBPARTIDA&quot;)" table:style-name="ce30">
            <text:p>SUBPARTIDA</text:p>
          </table:table-cell>
          <table:table-cell office:value-type="string" table:style-name="ce2">
            <text:p>ACTIVIDADES DE CAPACITACION</text:p>
          </table:table-cell>
          <table:table-cell office:value-type="string" table:style-name="ce2">
            <text:p>21889900</text:p>
          </table:table-cell>
          <table:table-cell office:value-type="float" office:value="4000000" table:style-name="ce4">
            <text:p>4,000,000.00</text:p>
          </table:table-cell>
          <table:table-cell office:value-type="float" office:value="24000000" table:style-name="ce4">
            <text:p>24,000,000.00</text:p>
          </table:table-cell>
          <table:table-cell office:value-type="float" office:value="0" table:style-name="ce4">
            <text:p>0.00</text:p>
          </table:table-cell>
          <table:table-cell office:value-type="float" office:value="12508173.18" table:style-name="ce4">
            <text:p>12,508,173.18</text:p>
          </table:table-cell>
          <table:table-cell office:value-type="float" office:value="12508173.18" table:formula="of:=+[.H127]+[.G127]" table:style-name="ce38">
            <text:p>12,508,173.18</text:p>
          </table:table-cell>
          <table:table-cell office:value-type="float" office:value="0" table:style-name="ce4">
            <text:p>0.00</text:p>
          </table:table-cell>
          <table:table-cell office:value-type="float" office:value="584775" table:style-name="ce4">
            <text:p>584,775.00</text:p>
          </table:table-cell>
          <table:table-cell office:value-type="float" office:value="13092948.18" table:formula="of:=+[.K127]+[.H127]+[.G127]" table:style-name="ce28">
            <text:p>13,092,948.18</text:p>
          </table:table-cell>
          <table:table-cell office:value-type="percentage" office:value="2.4365624999999998E-2" table:formula="of:=+[.K127]/[.F127]" table:style-name="ce29">
            <text:p>2.44%</text:p>
          </table:table-cell>
          <table:table-cell office:value-type="float" office:value="10907051.82" table:style-name="ce4">
            <text:p>10,907,051.82</text:p>
          </table:table-cell>
          <table:table-cell office:value-type="float" office:value="10907051.82" table:style-name="ce4">
            <text:p>10,907,051.82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20000000" table:style-name="ce4">
            <text:p>20,000,00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702</text:p>
          </table:table-cell>
          <table:table-cell office:value-type="string" office:string-value="SUBPARTIDA" table:formula="of:=IF(LEN([.A128])=3;&quot;PARTIDA&quot;;&quot;SUBPARTIDA&quot;)" table:style-name="ce30">
            <text:p>SUBPARTIDA</text:p>
          </table:table-cell>
          <table:table-cell office:value-type="string" table:style-name="ce2">
            <text:p>ACTIVIDADES PROTOCOLARIAS Y SOCIALES</text:p>
          </table:table-cell>
          <table:table-cell office:value-type="string" table:style-name="ce2">
            <text:p>21889900</text:p>
          </table:table-cell>
          <table:table-cell office:value-type="float" office:value="279674154" table:style-name="ce4">
            <text:p>279,674,154.00</text:p>
          </table:table-cell>
          <table:table-cell office:value-type="float" office:value="273674154" table:style-name="ce4">
            <text:p>273,674,154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28]+[.G12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86168923.59999999" table:style-name="ce4">
            <text:p>186,168,923.60</text:p>
          </table:table-cell>
          <table:table-cell office:value-type="float" office:value="186168923.59999999" table:formula="of:=+[.K128]+[.H128]+[.G128]" table:style-name="ce28">
            <text:p>186,168,923.60</text:p>
          </table:table-cell>
          <table:table-cell office:value-type="percentage" office:value="0.68025760152710657" table:formula="of:=+[.K128]/[.F128]" table:style-name="ce29">
            <text:p>68.03%</text:p>
          </table:table-cell>
          <table:table-cell office:value-type="float" office:value="74505230.400000006" table:style-name="ce4">
            <text:p>74,505,230.40</text:p>
          </table:table-cell>
          <table:table-cell office:value-type="float" office:value="87505230.400000006" table:style-name="ce4">
            <text:p>87,505,230.4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3000000" table:style-name="ce5">
            <text:p>-13,000,000</text:p>
          </table:table-cell>
          <table:table-cell office:value-type="float" office:value="0" table:style-name="ce4">
            <text:p>0.00</text:p>
          </table:table-cell>
          <table:table-cell office:value-type="float" office:value="-6000000" table:style-name="ce5">
            <text:p>-6,000,0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10805</text:p>
          </table:table-cell>
          <table:table-cell office:value-type="string" office:string-value="SUBPARTIDA" table:formula="of:=IF(LEN([.A129])=3;&quot;PARTIDA&quot;;&quot;SUBPARTIDA&quot;)" table:style-name="ce30">
            <text:p>SUBPARTIDA</text:p>
          </table:table-cell>
          <table:table-cell office:value-type="string" table:style-name="ce2">
            <text:p>MANT. Y REPARACION DE EQUIPO DE TRANSPORTE</text:p>
          </table:table-cell>
          <table:table-cell office:value-type="string" table:style-name="ce2">
            <text:p>21889900</text:p>
          </table:table-cell>
          <table:table-cell office:value-type="float" office:value="2000000" table:style-name="ce4">
            <text:p>2,000,000.00</text:p>
          </table:table-cell>
          <table:table-cell office:value-type="float" office:value="2000000" table:style-name="ce4">
            <text:p>2,000,000.00</text:p>
          </table:table-cell>
          <table:table-cell office:value-type="float" office:value="0" table:style-name="ce4">
            <text:p>0.00</text:p>
          </table:table-cell>
          <table:table-cell office:value-type="float" office:value="1999999.77" table:style-name="ce4">
            <text:p>1,999,999.77</text:p>
          </table:table-cell>
          <table:table-cell office:value-type="float" office:value="1999999.77" table:formula="of:=+[.H129]+[.G129]" table:style-name="ce38">
            <text:p>1,999,999.77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999999.77" table:formula="of:=+[.K129]+[.H129]+[.G129]" table:style-name="ce28">
            <text:p>1,999,999.77</text:p>
          </table:table-cell>
          <table:table-cell office:value-type="percentage" office:value="0" table:formula="of:=+[.K129]/[.F129]" table:style-name="ce29">
            <text:p>0.00%</text:p>
          </table:table-cell>
          <table:table-cell office:value-type="float" office:value="0.23" table:style-name="ce4">
            <text:p>0.23</text:p>
          </table:table-cell>
          <table:table-cell office:value-type="float" office:value="0.23" table:style-name="ce4">
            <text:p>0.23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</text:p>
          </table:table-cell>
          <table:table-cell office:value-type="string" office:string-value="PARTIDA" table:formula="of:=IF(LEN([.A130])=3;&quot;PARTIDA&quot;;&quot;SUBPARTIDA&quot;)" table:style-name="ce30">
            <text:p>PARTIDA</text:p>
          </table:table-cell>
          <table:table-cell office:value-type="string" table:style-name="ce2">
            <text:p>MATERIALES Y SUMINISTROS</text:p>
          </table:table-cell>
          <table:table-cell office:value-type="string" table:style-name="ce2">
            <text:p>21889900</text:p>
          </table:table-cell>
          <table:table-cell office:value-type="float" office:value="2200000" table:style-name="ce4">
            <text:p>2,200,000.00</text:p>
          </table:table-cell>
          <table:table-cell office:value-type="float" office:value="2200000" table:style-name="ce4">
            <text:p>2,200,000.00</text:p>
          </table:table-cell>
          <table:table-cell office:value-type="float" office:value="0" table:style-name="ce4">
            <text:p>0.00</text:p>
          </table:table-cell>
          <table:table-cell office:value-type="float" office:value="413408" table:style-name="ce4">
            <text:p>413,408.00</text:p>
          </table:table-cell>
          <table:table-cell office:value-type="float" office:value="413408" table:formula="of:=+[.H130]+[.G130]" table:style-name="ce38">
            <text:p>413,408.00</text:p>
          </table:table-cell>
          <table:table-cell office:value-type="float" office:value="0" table:style-name="ce4">
            <text:p>0.00</text:p>
          </table:table-cell>
          <table:table-cell office:value-type="float" office:value="736592" table:style-name="ce4">
            <text:p>736,592.00</text:p>
          </table:table-cell>
          <table:table-cell office:value-type="float" office:value="1150000" table:formula="of:=+[.K130]+[.H130]+[.G130]" table:style-name="ce28">
            <text:p>1,150,000.00</text:p>
          </table:table-cell>
          <table:table-cell office:value-type="percentage" office:value="0.33481454545454548" table:formula="of:=+[.K130]/[.F130]" table:style-name="ce29">
            <text:p>33.48%</text:p>
          </table:table-cell>
          <table:table-cell office:value-type="float" office:value="1050000" table:style-name="ce4">
            <text:p>1,050,000.00</text:p>
          </table:table-cell>
          <table:table-cell office:value-type="float" office:value="1050000" table:style-name="ce4">
            <text:p>1,05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20101</text:p>
          </table:table-cell>
          <table:table-cell office:value-type="string" office:string-value="SUBPARTIDA" table:formula="of:=IF(LEN([.A131])=3;&quot;PARTIDA&quot;;&quot;SUBPARTIDA&quot;)" table:style-name="ce30">
            <text:p>SUBPARTIDA</text:p>
          </table:table-cell>
          <table:table-cell office:value-type="string" table:style-name="ce2">
            <text:p>COMBUSTIBLES Y LUBRICANTES</text:p>
          </table:table-cell>
          <table:table-cell office:value-type="string" table:style-name="ce2">
            <text:p>21889900</text:p>
          </table:table-cell>
          <table:table-cell office:value-type="float" office:value="2200000" table:style-name="ce4">
            <text:p>2,200,000.00</text:p>
          </table:table-cell>
          <table:table-cell office:value-type="float" office:value="2200000" table:style-name="ce4">
            <text:p>2,200,000.00</text:p>
          </table:table-cell>
          <table:table-cell office:value-type="float" office:value="0" table:style-name="ce4">
            <text:p>0.00</text:p>
          </table:table-cell>
          <table:table-cell office:value-type="float" office:value="413408" table:style-name="ce4">
            <text:p>413,408.00</text:p>
          </table:table-cell>
          <table:table-cell office:value-type="float" office:value="413408" table:formula="of:=+[.H131]+[.G131]" table:style-name="ce38">
            <text:p>413,408.00</text:p>
          </table:table-cell>
          <table:table-cell office:value-type="float" office:value="0" table:style-name="ce4">
            <text:p>0.00</text:p>
          </table:table-cell>
          <table:table-cell office:value-type="float" office:value="736592" table:style-name="ce4">
            <text:p>736,592.00</text:p>
          </table:table-cell>
          <table:table-cell office:value-type="float" office:value="1150000" table:formula="of:=+[.K131]+[.H131]+[.G131]" table:style-name="ce28">
            <text:p>1,150,000.00</text:p>
          </table:table-cell>
          <table:table-cell office:value-type="percentage" office:value="0.33481454545454548" table:formula="of:=+[.K131]/[.F131]" table:style-name="ce29">
            <text:p>33.48%</text:p>
          </table:table-cell>
          <table:table-cell office:value-type="float" office:value="1050000" table:style-name="ce4">
            <text:p>1,050,000.00</text:p>
          </table:table-cell>
          <table:table-cell office:value-type="float" office:value="1050000" table:style-name="ce4">
            <text:p>1,05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</text:p>
          </table:table-cell>
          <table:table-cell office:value-type="string" office:string-value="PARTIDA" table:formula="of:=IF(LEN([.A132])=3;&quot;PARTIDA&quot;;&quot;SUBPARTIDA&quot;)" table:style-name="ce30">
            <text:p>PARTIDA</text:p>
          </table:table-cell>
          <table:table-cell office:value-type="string" table:style-name="ce2">
            <text:p>TRANSFERENCIAS CORRIENTES</text:p>
          </table:table-cell>
          <table:table-cell office:value-type="string" table:style-name="ce2">
            <text:p>21889900</text:p>
          </table:table-cell>
          <table:table-cell office:value-type="float" office:value="131117558" table:style-name="ce4">
            <text:p>131,117,558.00</text:p>
          </table:table-cell>
          <table:table-cell office:value-type="float" office:value="131117558" table:style-name="ce4">
            <text:p>131,117,558.00</text:p>
          </table:table-cell>
          <table:table-cell office:value-type="float" office:value="0" table:style-name="ce4">
            <text:p>0.00</text:p>
          </table:table-cell>
          <table:table-cell office:value-type="float" office:value="25814164.59" table:style-name="ce4">
            <text:p>25,814,164.59</text:p>
          </table:table-cell>
          <table:table-cell office:value-type="float" office:value="25814164.59" table:formula="of:=+[.H132]+[.G132]" table:style-name="ce38">
            <text:p>25,814,164.59</text:p>
          </table:table-cell>
          <table:table-cell office:value-type="float" office:value="0" table:style-name="ce4">
            <text:p>0.00</text:p>
          </table:table-cell>
          <table:table-cell office:value-type="float" office:value="85175368.659999996" table:style-name="ce4">
            <text:p>85,175,368.66</text:p>
          </table:table-cell>
          <table:table-cell office:value-type="float" office:value="110989533.25" table:formula="of:=+[.K132]+[.H132]+[.G132]" table:style-name="ce28">
            <text:p>110,989,533.25</text:p>
          </table:table-cell>
          <table:table-cell office:value-type="percentage" office:value="0.64961070019318079" table:formula="of:=+[.K132]/[.F132]" table:style-name="ce29">
            <text:p>64.96%</text:p>
          </table:table-cell>
          <table:table-cell office:value-type="float" office:value="16920483.75" table:style-name="ce4">
            <text:p>16,920,483.75</text:p>
          </table:table-cell>
          <table:table-cell office:value-type="float" office:value="20128024.75" table:style-name="ce4">
            <text:p>20,128,024.7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3207541" table:style-name="ce5">
            <text:p>-3,207,541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0089900</text:p>
          </table:table-cell>
          <table:table-cell office:value-type="string" office:string-value="SUBPARTIDA" table:formula="of:=IF(LEN([.A133])=3;&quot;PARTIDA&quot;;&quot;SUBPARTIDA&quot;)" table:style-name="ce30">
            <text:p>SUBPARTIDA</text:p>
          </table:table-cell>
          <table:table-cell office:value-type="string" table:style-name="ce2">
            <text:p>CCSS CONTRIBUCION ESTATAL SEGURO PENSIONES (CONTRIBUCION ESTATAL AL SEGURO DE PENSIONES, SEGUN LEY NO. 17 DEL 22 DE OCTUBRE DE 1943, LEY</text:p>
          </table:table-cell>
          <table:table-cell office:value-type="string" table:style-name="ce2">
            <text:p>21889900</text:p>
          </table:table-cell>
          <table:table-cell office:value-type="float" office:value="28234113" table:style-name="ce4">
            <text:p>28,234,113.00</text:p>
          </table:table-cell>
          <table:table-cell office:value-type="float" office:value="28234113" table:style-name="ce4">
            <text:p>28,234,113.00</text:p>
          </table:table-cell>
          <table:table-cell office:value-type="float" office:value="0" table:style-name="ce4">
            <text:p>0.00</text:p>
          </table:table-cell>
          <table:table-cell office:value-type="float" office:value="12513759.859999999" table:style-name="ce4">
            <text:p>12,513,759.86</text:p>
          </table:table-cell>
          <table:table-cell office:value-type="float" office:value="12513759.859999999" table:formula="of:=+[.H133]+[.G133]" table:style-name="ce38">
            <text:p>12,513,759.86</text:p>
          </table:table-cell>
          <table:table-cell office:value-type="float" office:value="0" table:style-name="ce4">
            <text:p>0.00</text:p>
          </table:table-cell>
          <table:table-cell office:value-type="float" office:value="12486240.140000001" table:style-name="ce4">
            <text:p>12,486,240.14</text:p>
          </table:table-cell>
          <table:table-cell office:value-type="float" office:value="25000000" table:formula="of:=+[.K133]+[.H133]+[.G133]" table:style-name="ce28">
            <text:p>25,000,000.00</text:p>
          </table:table-cell>
          <table:table-cell office:value-type="percentage" office:value="0.44223950438960136" table:formula="of:=+[.K133]/[.F133]" table:style-name="ce29">
            <text:p>44.22%</text:p>
          </table:table-cell>
          <table:table-cell office:value-type="float" office:value="2274123" table:style-name="ce4">
            <text:p>2,274,123.00</text:p>
          </table:table-cell>
          <table:table-cell office:value-type="float" office:value="3234113" table:style-name="ce4">
            <text:p>3,234,113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959990" table:style-name="ce5">
            <text:p>-959,99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10320289900</text:p>
          </table:table-cell>
          <table:table-cell office:value-type="string" office:string-value="SUBPARTIDA" table:formula="of:=IF(LEN([.A134])=3;&quot;PARTIDA&quot;;&quot;SUBPARTIDA&quot;)" table:style-name="ce30">
            <text:p>SUBPARTIDA</text:p>
          </table:table-cell>
          <table:table-cell office:value-type="string" table:style-name="ce2">
            <text:p>CCSS CONTRIBUCION ESTATAL SEGURO SALUD (CONTRIBUCION ESTATAL AL SEGURO DE SALUD, SEGUN LEY NO. 17 DEL 22 DE OCTUBRE DE 1943, LEY</text:p>
          </table:table-cell>
          <table:table-cell office:value-type="string" table:style-name="ce2">
            <text:p>21889900</text:p>
          </table:table-cell>
          <table:table-cell office:value-type="float" office:value="4033445" table:style-name="ce4">
            <text:p>4,033,445.00</text:p>
          </table:table-cell>
          <table:table-cell office:value-type="float" office:value="4033445" table:style-name="ce4">
            <text:p>4,033,445.00</text:p>
          </table:table-cell>
          <table:table-cell office:value-type="float" office:value="0" table:style-name="ce4">
            <text:p>0.00</text:p>
          </table:table-cell>
          <table:table-cell office:value-type="float" office:value="1690921.24" table:style-name="ce4">
            <text:p>1,690,921.24</text:p>
          </table:table-cell>
          <table:table-cell office:value-type="float" office:value="1690921.24" table:formula="of:=+[.H134]+[.G134]" table:style-name="ce38">
            <text:p>1,690,921.24</text:p>
          </table:table-cell>
          <table:table-cell office:value-type="float" office:value="0" table:style-name="ce4">
            <text:p>0.00</text:p>
          </table:table-cell>
          <table:table-cell office:value-type="float" office:value="1809078.76" table:style-name="ce4">
            <text:p>1,809,078.76</text:p>
          </table:table-cell>
          <table:table-cell office:value-type="float" office:value="3500000" table:formula="of:=+[.K134]+[.H134]+[.G134]" table:style-name="ce28">
            <text:p>3,500,000.00</text:p>
          </table:table-cell>
          <table:table-cell office:value-type="percentage" office:value="0.44851950627813197" table:formula="of:=+[.K134]/[.F134]" table:style-name="ce29">
            <text:p>44.85%</text:p>
          </table:table-cell>
          <table:table-cell office:value-type="float" office:value="380579" table:style-name="ce4">
            <text:p>380,579.00</text:p>
          </table:table-cell>
          <table:table-cell office:value-type="float" office:value="533445" table:style-name="ce4">
            <text:p>533,44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152866" table:style-name="ce5">
            <text:p>-152,866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301</text:p>
          </table:table-cell>
          <table:table-cell office:value-type="string" office:string-value="SUBPARTIDA" table:formula="of:=IF(LEN([.A135])=3;&quot;PARTIDA&quot;;&quot;SUBPARTIDA&quot;)" table:style-name="ce30">
            <text:p>SUBPARTIDA</text:p>
          </table:table-cell>
          <table:table-cell office:value-type="string" table:style-name="ce2">
            <text:p>PRESTACIONES LEGALES</text:p>
          </table:table-cell>
          <table:table-cell office:value-type="string" table:style-name="ce2">
            <text:p>21889900</text:p>
          </table:table-cell>
          <table:table-cell office:value-type="float" office:value="20300000" table:style-name="ce4">
            <text:p>20,300,000.00</text:p>
          </table:table-cell>
          <table:table-cell office:value-type="float" office:value="20300000" table:style-name="ce4">
            <text:p>20,300,000.00</text:p>
          </table:table-cell>
          <table:table-cell office:value-type="float" office:value="0" table:style-name="ce4">
            <text:p>0.00</text:p>
          </table:table-cell>
          <table:table-cell office:value-type="float" office:value="11609483.49" table:style-name="ce4">
            <text:p>11,609,483.49</text:p>
          </table:table-cell>
          <table:table-cell office:value-type="float" office:value="11609483.49" table:formula="of:=+[.H135]+[.G135]" table:style-name="ce38">
            <text:p>11,609,483.49</text:p>
          </table:table-cell>
          <table:table-cell office:value-type="float" office:value="0" table:style-name="ce4">
            <text:p>0.00</text:p>
          </table:table-cell>
          <table:table-cell office:value-type="float" office:value="98186.76" table:style-name="ce4">
            <text:p>98,186.76</text:p>
          </table:table-cell>
          <table:table-cell office:value-type="float" office:value="11707670.25" table:formula="of:=+[.K135]+[.H135]+[.G135]" table:style-name="ce28">
            <text:p>11,707,670.25</text:p>
          </table:table-cell>
          <table:table-cell office:value-type="percentage" office:value="4.8367862068965511E-3" table:formula="of:=+[.K135]/[.F135]" table:style-name="ce29">
            <text:p>0.48%</text:p>
          </table:table-cell>
          <table:table-cell office:value-type="float" office:value="8592329.75" table:style-name="ce4">
            <text:p>8,592,329.75</text:p>
          </table:table-cell>
          <table:table-cell office:value-type="float" office:value="8592329.75" table:style-name="ce4">
            <text:p>8,592,329.7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-60399</text:p>
          </table:table-cell>
          <table:table-cell office:value-type="string" office:string-value="SUBPARTIDA" table:formula="of:=IF(LEN([.A136])=3;&quot;PARTIDA&quot;;&quot;SUBPARTIDA&quot;)" table:style-name="ce30">
            <text:p>SUBPARTIDA</text:p>
          </table:table-cell>
          <table:table-cell office:value-type="string" table:style-name="ce2">
            <text:p>OTRAS PRESTACIONES</text:p>
          </table:table-cell>
          <table:table-cell office:value-type="string" table:style-name="ce2">
            <text:p>21889900</text:p>
          </table:table-cell>
          <table:table-cell office:value-type="float" office:value="6200000" table:style-name="ce4">
            <text:p>6,200,000.00</text:p>
          </table:table-cell>
          <table:table-cell office:value-type="float" office:value="6200000" table:style-name="ce4">
            <text:p>6,200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36]+[.G136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26548" table:style-name="ce4">
            <text:p>526,548.00</text:p>
          </table:table-cell>
          <table:table-cell office:value-type="float" office:value="526548" table:formula="of:=+[.K136]+[.H136]+[.G136]" table:style-name="ce28">
            <text:p>526,548.00</text:p>
          </table:table-cell>
          <table:table-cell office:value-type="percentage" office:value="8.492709677419355E-2" table:formula="of:=+[.K136]/[.F136]" table:style-name="ce29">
            <text:p>8.49%</text:p>
          </table:table-cell>
          <table:table-cell office:value-type="float" office:value="5673452" table:style-name="ce4">
            <text:p>5,673,452.00</text:p>
          </table:table-cell>
          <table:table-cell office:value-type="float" office:value="5673452" table:style-name="ce4">
            <text:p>5,673,452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70120089900</text:p>
          </table:table-cell>
          <table:table-cell office:value-type="string" office:string-value="SUBPARTIDA" table:formula="of:=IF(LEN([.A137])=3;&quot;PARTIDA&quot;;&quot;SUBPARTIDA&quot;)" table:style-name="ce30">
            <text:p>SUBPARTIDA</text:p>
          </table:table-cell>
          <table:table-cell office:value-type="string" table:style-name="ce2">
            <text:p>UNION INTERNACIONAL DE TELECOMUNICACIONES (UIT). (PAGO CUOTA ANUAL ORDINARIA 2026, A LA UNION INTERNACIONAL DE TELECOMUNICACIONES (UIT), SEGUN</text:p>
          </table:table-cell>
          <table:table-cell office:value-type="string" table:style-name="ce2">
            <text:p>21889900</text:p>
          </table:table-cell>
          <table:table-cell office:value-type="float" office:value="51415000" table:style-name="ce4">
            <text:p>51,415,000.00</text:p>
          </table:table-cell>
          <table:table-cell office:value-type="float" office:value="51415000" table:style-name="ce4">
            <text:p>51,415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37]+[.G137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51415000" table:style-name="ce4">
            <text:p>51,415,000.00</text:p>
          </table:table-cell>
          <table:table-cell office:value-type="float" office:value="51415000" table:formula="of:=+[.K137]+[.H137]+[.G137]" table:style-name="ce28">
            <text:p>51,415,000.00</text:p>
          </table:table-cell>
          <table:table-cell office:value-type="percentage" office:value="1" table:formula="of:=+[.K137]/[.F137]" table:style-name="ce29">
            <text:p>100.00%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style-name="ro2">
          <table:table-cell office:value-type="string" table:style-name="ce2">
            <text:p>E6070120589900</text:p>
          </table:table-cell>
          <table:table-cell office:value-type="string" office:string-value="SUBPARTIDA" table:formula="of:=IF(LEN([.A138])=3;&quot;PARTIDA&quot;;&quot;SUBPARTIDA&quot;)" table:style-name="ce30">
            <text:p>SUBPARTIDA</text:p>
          </table:table-cell>
          <table:table-cell office:value-type="string" table:style-name="ce2">
            <text:p>COMISION TECNICA REGIONAL DE TELECOMUNICACIONES (COMTELCA). (PAGO CUOTA ANUAL ORDINARIA 2026, A LA COMISION TECNICA REGIONAL DE TEECOMUNICACIONES</text:p>
          </table:table-cell>
          <table:table-cell office:value-type="string" table:style-name="ce2">
            <text:p>21889900</text:p>
          </table:table-cell>
          <table:table-cell office:value-type="float" office:value="20935000" table:style-name="ce4">
            <text:p>20,935,000.00</text:p>
          </table:table-cell>
          <table:table-cell office:value-type="float" office:value="20935000" table:style-name="ce4">
            <text:p>20,935,00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0" table:formula="of:=+[.H138]+[.G138]" table:style-name="ce38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18840315" table:style-name="ce4">
            <text:p>18,840,315.00</text:p>
          </table:table-cell>
          <table:table-cell office:value-type="float" office:value="18840315" table:formula="of:=+[.K138]+[.H138]+[.G138]" table:style-name="ce28">
            <text:p>18,840,315.00</text:p>
          </table:table-cell>
          <table:table-cell office:value-type="percentage" office:value="0.89994339622641506" table:formula="of:=+[.K138]/[.F138]" table:style-name="ce29">
            <text:p>89.99%</text:p>
          </table:table-cell>
          <table:table-cell office:value-type="float" office:value="0" table:style-name="ce4">
            <text:p>0.00</text:p>
          </table:table-cell>
          <table:table-cell office:value-type="float" office:value="2094685" table:style-name="ce4">
            <text:p>2,094,685.00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float" office:value="-2094685" table:style-name="ce5">
            <text:p>-2,094,685</text:p>
          </table:table-cell>
          <table:table-cell office:value-type="float" office:value="0" table:style-name="ce4">
            <text:p>0.00</text:p>
          </table:table-cell>
          <table:table-cell office:value-type="float" office:value="0" table:style-name="ce4">
            <text:p>0.00</text:p>
          </table:table-cell>
          <table:table-cell office:value-type="string" table:style-name="ce2">
            <text:p>001</text:p>
          </table:table-cell>
          <table:table-cell table:number-columns-repeated="16363"/>
        </table:table-row>
        <table:table-row table:number-rows-repeated="1048438" table:style-name="ro2">
          <table:table-cell table:number-columns-repeated="16384"/>
        </table:table-row>
      </table:table>
      <table:table table:name="Hoja1" table:style-name="ta5">
        <table:table-column table:style-name="co14" table:number-columns-repeated="16384" table:default-cell-style-name="ce1"/>
        <table:table-row table:number-rows-repeated="5" table:style-name="ro2">
          <table:table-cell table:number-columns-repeated="16384"/>
        </table:table-row>
        <table:table-row table:style-name="ro2">
          <table:table-cell table:number-columns-repeated="3"/>
          <table:table-cell office:value-type="float" office:value="2878530072" table:style-name="ce1">
            <text:p>2878530072</text:p>
          </table:table-cell>
          <table:table-cell table:number-columns-repeated="16380"/>
        </table:table-row>
        <table:table-row table:number-rows-repeated="1048570" table:style-name="ro2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PPTO_AL_31_DE_MAYO__2025" table:style-name="ta7">
        <table:table-source xlink:href="file:///G:/Unidades%20compartidas/Financiero/02%20Presupuesto/2025%20-%2007%20Ejecución-Informes/05-mayo%202025/1-Informe%20%2305-25%20PRESUP-893%20al%2031-05-2025.xlsx" table:table-name="PPTO_AL_31_DE_MAYO__20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RESUMENxPartida" table:style-name="ta7">
        <table:table-source xlink:href="file:///G:/Unidades%20compartidas/Financiero/02%20Presupuesto/2025%20-%2007%20Ejecución-Informes/05-mayo%202025/1-Informe%20%2305-25%20PRESUP-893%20al%2031-05-2025.xlsx" table:table-name="RESUMENxPartida" table:mode="copy-results-only"/>
        <table:table-column/>
        <table:table-row table:number-rows-repeated="4">
          <table:table-cell table:number-columns-repeated="16384"/>
        </table:table-row>
        <table:table-row>
          <table:table-cell table:number-columns-repeated="21"/>
          <table:table-cell office:value-type="string" office:string-value="AUTORIZADO       "/>
          <table:table-cell table:number-columns-repeated="16362"/>
        </table:table-row>
        <table:table-row table:number-rows-repeated="1048571">
          <table:table-cell table:number-columns-repeated="16362"/>
        </table:table-row>
      </table:table>
      <table:table table:name="'file:///G:/Unidades%20compartidas/Financiero/02%20Presupuesto/2025%20-%2007%20Ejecución-Informes/05-mayo%202025/1-Informe%20%2305-25%20PRESUP-893%20al%2031-05-2025.xlsx'#ResumenxSubP" table:style-name="ta7">
        <table:table-source xlink:href="file:///G:/Unidades%20compartidas/Financiero/02%20Presupuesto/2025%20-%2007%20Ejecución-Informes/05-mayo%202025/1-Informe%20%2305-25%20PRESUP-893%20al%2031-05-2025.xlsx" table:table-name="ResumenxSub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2012%_Ejecucion" table:style-name="ta7">
        <table:table-source xlink:href="file:///G:/Unidades%20compartidas/Financiero/02%20Presupuesto/2025%20-%2007%20Ejecución-Informes/05-mayo%202025/1-Informe%20%2305-25%20PRESUP-893%20al%2031-05-2025.xlsx" table:table-name="2012%_Ejecuc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07-08" table:style-name="ta7">
        <table:table-source xlink:href="file:///G:/Unidades%20compartidas/Financiero/02%20Presupuesto/2025%20-%2007%20Ejecución-Informes/05-mayo%202025/1-Informe%20%2305-25%20PRESUP-893%20al%2031-05-2025.xlsx" table:table-name="07-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08-09" table:style-name="ta7">
        <table:table-source xlink:href="file:///G:/Unidades%20compartidas/Financiero/02%20Presupuesto/2025%20-%2007%20Ejecución-Informes/05-mayo%202025/1-Informe%20%2305-25%20PRESUP-893%20al%2031-05-2025.xlsx" table:table-name="08-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09-10" table:style-name="ta7">
        <table:table-source xlink:href="file:///G:/Unidades%20compartidas/Financiero/02%20Presupuesto/2025%20-%2007%20Ejecución-Informes/05-mayo%202025/1-Informe%20%2305-25%20PRESUP-893%20al%2031-05-2025.xlsx" table:table-name="09-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Hoja3" table:style-name="ta7">
        <table:table-source xlink:href="file:///G:/Unidades%20compartidas/Financiero/02%20Presupuesto/2025%20-%2007%20Ejecución-Informes/05-mayo%202025/1-Informe%20%2305-25%20PRESUP-893%20al%2031-05-2025.xlsx" table:table-name="Hoj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Hoja1" table:style-name="ta7">
        <table:table-source xlink:href="file:///G:/Unidades%20compartidas/Financiero/02%20Presupuesto/2025%20-%2007%20Ejecución-Informes/05-mayo%202025/1-Informe%20%2305-25%20PRESUP-893%20al%2031-05-2025.xlsx" table:table-name="Hoj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IEP_I_Sem-MH" table:style-name="ta7">
        <table:table-source xlink:href="file:///G:/Unidades%20compartidas/Financiero/02%20Presupuesto/2025%20-%2007%20Ejecución-Informes/05-mayo%202025/1-Informe%20%2305-25%20PRESUP-893%20al%2031-05-2025.xlsx" table:table-name="IEP_I_Sem-MH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RESUMEN_X_MES" table:style-name="ta7">
        <table:table-source xlink:href="file:///G:/Unidades%20compartidas/Financiero/02%20Presupuesto/2025%20-%2007%20Ejecución-Informes/05-mayo%202025/1-Informe%20%2305-25%20PRESUP-893%20al%2031-05-2025.xlsx" table:table-name="RESUMEN_X_MES" table:mode="copy-results-only"/>
        <table:table-column/>
        <table:table-row table:number-rows-repeated="16">
          <table:table-cell table:number-columns-repeated="16384"/>
        </table:table-row>
        <table:table-row>
          <table:table-cell/>
          <table:table-cell office:value-type="string" office:string-value="ENERO"/>
          <table:table-cell table:number-columns-repeated="16382"/>
        </table:table-row>
        <table:table-row table:number-rows-repeated="1048559">
          <table:table-cell table:number-columns-repeated="16382"/>
        </table:table-row>
      </table:table>
      <table:table table:name="'file:///G:/Unidades%20compartidas/Financiero/02%20Presupuesto/2025%20-%2007%20Ejecución-Informes/05-mayo%202025/1-Informe%20%2305-25%20PRESUP-893%20al%2031-05-2025.xlsx'#MINISTERIO" table:style-name="ta7">
        <table:table-source xlink:href="file:///G:/Unidades%20compartidas/Financiero/02%20Presupuesto/2025%20-%2007%20Ejecución-Informes/05-mayo%202025/1-Informe%20%2305-25%20PRESUP-893%20al%2031-05-2025.xlsx" table:table-name="MINISTERIO" table:mode="copy-results-only"/>
        <table:table-column/>
        <table:table-row table:number-rows-repeated="44">
          <table:table-cell table:number-columns-repeated="16384"/>
        </table:table-row>
        <table:table-row>
          <table:table-cell table:number-columns-repeated="2"/>
          <table:table-cell office:value-type="string" office:string-value="PRESUPUESTO ACTUAL      "/>
          <table:table-cell table:number-columns-repeated="16381"/>
        </table:table-row>
        <table:table-row table:number-rows-repeated="1048531">
          <table:table-cell table:number-columns-repeated="16381"/>
        </table:table-row>
      </table:table>
      <table:table table:name="'file:///G:/Unidades%20compartidas/Financiero/02%20Presupuesto/2025%20-%2007%20Ejecución-Informes/05-mayo%202025/1-Informe%20%2305-25%20PRESUP-893%20al%2031-05-2025.xlsx'#H-70_T218" table:style-name="ta7">
        <table:table-source xlink:href="file:///G:/Unidades%20compartidas/Financiero/02%20Presupuesto/2025%20-%2007%20Ejecución-Informes/05-mayo%202025/1-Informe%20%2305-25%20PRESUP-893%20al%2031-05-2025.xlsx" table:table-name="H-70_T2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SUB-EJEC_TRANSF" table:style-name="ta7">
        <table:table-source xlink:href="file:///G:/Unidades%20compartidas/Financiero/02%20Presupuesto/2025%20-%2007%20Ejecución-Informes/05-mayo%202025/1-Informe%20%2305-25%20PRESUP-893%20al%2031-05-2025.xlsx" table:table-name="SUB-EJEC_TRANS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Unidades%20compartidas/Financiero/02%20Presupuesto/2025%20-%2007%20Ejecución-Informes/05-mayo%202025/1-Informe%20%2305-25%20PRESUP-893%20al%2031-05-2025.xlsx'#Base_de_Datos" table:style-name="ta7">
        <table:table-source xlink:href="file:///G:/Unidades%20compartidas/Financiero/02%20Presupuesto/2025%20-%2007%20Ejecución-Informes/05-mayo%202025/1-Informe%20%2305-25%20PRESUP-893%20al%2031-05-2025.xlsx" table:table-name="Base_de_Datos" table:mode="copy-results-only"/>
        <table:table-column/>
        <table:table-row>
          <table:table-cell office:value-type="string" office:string-value="PosPre"/>
          <table:table-cell office:value-type="string" office:string-value="Presupuesto Actual"/>
          <table:table-cell office:value-type="string" office:string-value="Solicitado"/>
          <table:table-cell office:value-type="string" office:string-value="Comprometido"/>
          <table:table-cell office:value-type="string" office:string-value="Recepción Mercancía"/>
          <table:table-cell office:value-type="string" office:string-value="Total comprometido"/>
          <table:table-cell office:value-type="string" office:string-value="Devengado"/>
          <table:table-cell table:number-columns-repeated="16377"/>
        </table:table-row>
        <table:table-row>
          <table:table-cell office:value-type="string" office:string-value="E-0"/>
          <table:table-cell office:value-type="float" office:value="3452133441"/>
          <table:table-cell office:value-type="float" office:value="0"/>
          <table:table-cell office:value-type="float" office:value="400084165.85000002"/>
          <table:table-cell office:value-type="float" office:value="0"/>
          <table:table-cell office:value-type="float" office:value="400084165.85000002"/>
          <table:table-cell office:value-type="float" office:value="1222679703.5"/>
          <table:table-cell table:number-columns-repeated="16377"/>
        </table:table-row>
        <table:table-row>
          <table:table-cell office:value-type="string" office:string-value="E-001"/>
          <table:table-cell office:value-type="float" office:value="19346704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679340499.11000001"/>
          <table:table-cell table:number-columns-repeated="16377"/>
        </table:table-row>
        <table:table-row>
          <table:table-cell office:value-type="string" office:string-value="E-00101"/>
          <table:table-cell office:value-type="float" office:value="19346704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679340499.11000001"/>
          <table:table-cell table:number-columns-repeated="16377"/>
        </table:table-row>
        <table:table-row>
          <table:table-cell office:value-type="string" office:string-value="E-002"/>
          <table:table-cell office:value-type="float" office:value="1600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3269869.23"/>
          <table:table-cell table:number-columns-repeated="16377"/>
        </table:table-row>
        <table:table-row>
          <table:table-cell office:value-type="string" office:string-value="E-00201"/>
          <table:table-cell office:value-type="float" office:value="1600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3269869.23"/>
          <table:table-cell table:number-columns-repeated="16377"/>
        </table:table-row>
        <table:table-row>
          <table:table-cell office:value-type="string" office:string-value="E-003"/>
          <table:table-cell office:value-type="float" office:value="85238727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304718226.00999999"/>
          <table:table-cell table:number-columns-repeated="16377"/>
        </table:table-row>
        <table:table-row>
          <table:table-cell office:value-type="string" office:string-value="E-00301"/>
          <table:table-cell office:value-type="float" office:value="17286723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64492092.509999998"/>
          <table:table-cell table:number-columns-repeated="16377"/>
        </table:table-row>
        <table:table-row>
          <table:table-cell office:value-type="string" office:string-value="E-00302"/>
          <table:table-cell office:value-type="float" office:value="23628102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93137860.209999993"/>
          <table:table-cell table:number-columns-repeated="16377"/>
        </table:table-row>
        <table:table-row>
          <table:table-cell office:value-type="string" office:string-value="E-00303"/>
          <table:table-cell office:value-type="float" office:value="21388942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3786.67"/>
          <table:table-cell table:number-columns-repeated="16377"/>
        </table:table-row>
        <table:table-row>
          <table:table-cell office:value-type="string" office:string-value="E-00304"/>
          <table:table-cell office:value-type="float" office:value="175561321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25727402.02"/>
          <table:table-cell table:number-columns-repeated="16377"/>
        </table:table-row>
        <table:table-row>
          <table:table-cell office:value-type="string" office:string-value="E-00399"/>
          <table:table-cell office:value-type="float" office:value="5378827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21357084.600000001"/>
          <table:table-cell table:number-columns-repeated="16377"/>
        </table:table-row>
        <table:table-row>
          <table:table-cell office:value-type="string" office:string-value="E-004"/>
          <table:table-cell office:value-type="float" office:value="252443904"/>
          <table:table-cell office:value-type="float" office:value="0"/>
          <table:table-cell office:value-type="float" office:value="148103948"/>
          <table:table-cell office:value-type="float" office:value="0"/>
          <table:table-cell office:value-type="float" office:value="148103948"/>
          <table:table-cell office:value-type="float" office:value="97578654"/>
          <table:table-cell table:number-columns-repeated="16377"/>
        </table:table-row>
        <table:table-row>
          <table:table-cell office:value-type="string" office:string-value="E0040120089300"/>
          <table:table-cell office:value-type="float" office:value="239498063"/>
          <table:table-cell office:value-type="float" office:value="0"/>
          <table:table-cell office:value-type="float" office:value="140508101"/>
          <table:table-cell office:value-type="float" office:value="0"/>
          <table:table-cell office:value-type="float" office:value="140508101"/>
          <table:table-cell office:value-type="float" office:value="92575393"/>
          <table:table-cell table:number-columns-repeated="16377"/>
        </table:table-row>
        <table:table-row>
          <table:table-cell office:value-type="string" office:string-value="E0040520089300"/>
          <table:table-cell office:value-type="float" office:value="12945841"/>
          <table:table-cell office:value-type="float" office:value="0"/>
          <table:table-cell office:value-type="float" office:value="7595847"/>
          <table:table-cell office:value-type="float" office:value="0"/>
          <table:table-cell office:value-type="float" office:value="7595847"/>
          <table:table-cell office:value-type="float" office:value="5003261"/>
          <table:table-cell table:number-columns-repeated="16377"/>
        </table:table-row>
        <table:table-row>
          <table:table-cell office:value-type="string" office:string-value="E-005"/>
          <table:table-cell office:value-type="float" office:value="396631865"/>
          <table:table-cell office:value-type="float" office:value="0"/>
          <table:table-cell office:value-type="float" office:value="251980217.84999999"/>
          <table:table-cell office:value-type="float" office:value="0"/>
          <table:table-cell office:value-type="float" office:value="251980217.84999999"/>
          <table:table-cell office:value-type="float" office:value="137772455.15000001"/>
          <table:table-cell table:number-columns-repeated="16377"/>
        </table:table-row>
        <table:table-row>
          <table:table-cell office:value-type="string" office:string-value="E0050120089300"/>
          <table:table-cell office:value-type="float" office:value="140332919"/>
          <table:table-cell office:value-type="float" office:value="0"/>
          <table:table-cell office:value-type="float" office:value="82331342"/>
          <table:table-cell office:value-type="float" office:value="0"/>
          <table:table-cell office:value-type="float" office:value="82331342"/>
          <table:table-cell office:value-type="float" office:value="54242986"/>
          <table:table-cell table:number-columns-repeated="16377"/>
        </table:table-row>
        <table:table-row>
          <table:table-cell office:value-type="string" office:string-value="E0050220089300"/>
          <table:table-cell office:value-type="float" office:value="77675047"/>
          <table:table-cell office:value-type="float" office:value="0"/>
          <table:table-cell office:value-type="float" office:value="45574789"/>
          <table:table-cell office:value-type="float" office:value="0"/>
          <table:table-cell office:value-type="float" office:value="45574789"/>
          <table:table-cell office:value-type="float" office:value="30019857"/>
          <table:table-cell table:number-columns-repeated="16377"/>
        </table:table-row>
        <table:table-row>
          <table:table-cell office:value-type="string" office:string-value="E0050320089300"/>
          <table:table-cell office:value-type="float" office:value="38837524"/>
          <table:table-cell office:value-type="float" office:value="0"/>
          <table:table-cell office:value-type="float" office:value="22787440"/>
          <table:table-cell office:value-type="float" office:value="0"/>
          <table:table-cell office:value-type="float" office:value="22787440"/>
          <table:table-cell office:value-type="float" office:value="15009884"/>
          <table:table-cell table:number-columns-repeated="16377"/>
        </table:table-row>
        <table:table-row>
          <table:table-cell office:value-type="string" office:string-value="E0050520089300"/>
          <table:table-cell office:value-type="float" office:value="139786375"/>
          <table:table-cell office:value-type="float" office:value="0"/>
          <table:table-cell office:value-type="float" office:value="101286646.84999999"/>
          <table:table-cell office:value-type="float" office:value="0"/>
          <table:table-cell office:value-type="float" office:value="101286646.84999999"/>
          <table:table-cell office:value-type="float" office:value="38499728.149999999"/>
          <table:table-cell table:number-columns-repeated="16377"/>
        </table:table-row>
        <table:table-row>
          <table:table-cell office:value-type="string" office:string-value="E-1"/>
          <table:table-cell office:value-type="float" office:value="1307431625"/>
          <table:table-cell office:value-type="float" office:value="102241114.15000001"/>
          <table:table-cell office:value-type="float" office:value="262302351.19999999"/>
          <table:table-cell office:value-type="float" office:value="1172215.01"/>
          <table:table-cell office:value-type="float" office:value="365715680.36000001"/>
          <table:table-cell office:value-type="float" office:value="268776463.07999998"/>
          <table:table-cell table:number-columns-repeated="16377"/>
        </table:table-row>
        <table:table-row>
          <table:table-cell office:value-type="string" office:string-value="E-101"/>
          <table:table-cell office:value-type="float" office:value="551109512"/>
          <table:table-cell office:value-type="float" office:value="0"/>
          <table:table-cell office:value-type="float" office:value="91859656.329999998"/>
          <table:table-cell office:value-type="float" office:value="322850.77"/>
          <table:table-cell office:value-type="float" office:value="92182507.099999994"/>
          <table:table-cell office:value-type="float" office:value="182941627.71000001"/>
          <table:table-cell table:number-columns-repeated="16377"/>
        </table:table-row>
        <table:table-row>
          <table:table-cell office:value-type="string" office:string-value="E-10101"/>
          <table:table-cell office:value-type="float" office:value="546109512"/>
          <table:table-cell office:value-type="float" office:value="0"/>
          <table:table-cell office:value-type="float" office:value="91018251.700000003"/>
          <table:table-cell office:value-type="float" office:value="0"/>
          <table:table-cell office:value-type="float" office:value="91018251.700000003"/>
          <table:table-cell office:value-type="float" office:value="182036503.40000001"/>
          <table:table-cell table:number-columns-repeated="16377"/>
        </table:table-row>
        <table:table-row>
          <table:table-cell office:value-type="string" office:string-value="E-10103"/>
          <table:table-cell office:value-type="float" office:value="5000000"/>
          <table:table-cell office:value-type="float" office:value="0"/>
          <table:table-cell office:value-type="float" office:value="841404.63"/>
          <table:table-cell office:value-type="float" office:value="322850.77"/>
          <table:table-cell office:value-type="float" office:value="1164255.3999999999"/>
          <table:table-cell office:value-type="float" office:value="905124.31"/>
          <table:table-cell table:number-columns-repeated="16377"/>
        </table:table-row>
        <table:table-row>
          <table:table-cell office:value-type="string" office:string-value="E-102"/>
          <table:table-cell office:value-type="float" office:value="138000000"/>
          <table:table-cell office:value-type="float" office:value="0"/>
          <table:table-cell office:value-type="float" office:value="22424246.739999998"/>
          <table:table-cell office:value-type="float" office:value="246041.65"/>
          <table:table-cell office:value-type="float" office:value="22670288.389999997"/>
          <table:table-cell office:value-type="float" office:value="36290356.490000002"/>
          <table:table-cell table:number-columns-repeated="16377"/>
        </table:table-row>
        <table:table-row>
          <table:table-cell office:value-type="string" office:string-value="E-10201"/>
          <table:table-cell office:value-type="float" office:value="42380000"/>
          <table:table-cell office:value-type="float" office:value="0"/>
          <table:table-cell office:value-type="float" office:value="7489872.4900000002"/>
          <table:table-cell office:value-type="float" office:value="0"/>
          <table:table-cell office:value-type="float" office:value="7489872.4900000002"/>
          <table:table-cell office:value-type="float" office:value="12384538.85"/>
          <table:table-cell table:number-columns-repeated="16377"/>
        </table:table-row>
        <table:table-row>
          <table:table-cell office:value-type="string" office:string-value="E-10202"/>
          <table:table-cell office:value-type="float" office:value="35800000"/>
          <table:table-cell office:value-type="float" office:value="0"/>
          <table:table-cell office:value-type="float" office:value="3939922.9"/>
          <table:table-cell office:value-type="float" office:value="0"/>
          <table:table-cell office:value-type="float" office:value="3939922.9"/>
          <table:table-cell office:value-type="float" office:value="9371262.75"/>
          <table:table-cell table:number-columns-repeated="16377"/>
        </table:table-row>
        <table:table-row>
          <table:table-cell office:value-type="string" office:string-value="E-10203"/>
          <table:table-cell office:value-type="float" office:value="2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9662"/>
          <table:table-cell table:number-columns-repeated="16377"/>
        </table:table-row>
        <table:table-row>
          <table:table-cell office:value-type="string" office:string-value="E-10204"/>
          <table:table-cell office:value-type="float" office:value="59800000"/>
          <table:table-cell office:value-type="float" office:value="0"/>
          <table:table-cell office:value-type="float" office:value="10994451.35"/>
          <table:table-cell office:value-type="float" office:value="246041.65"/>
          <table:table-cell office:value-type="float" office:value="11240493"/>
          <table:table-cell office:value-type="float" office:value="14514892.890000001"/>
          <table:table-cell table:number-columns-repeated="16377"/>
        </table:table-row>
        <table:table-row>
          <table:table-cell office:value-type="string" office:string-value="E-103"/>
          <table:table-cell office:value-type="float" office:value="186239500"/>
          <table:table-cell office:value-type="float" office:value="0"/>
          <table:table-cell office:value-type="float" office:value="51138552.530000001"/>
          <table:table-cell office:value-type="float" office:value="0"/>
          <table:table-cell office:value-type="float" office:value="51138552.530000001"/>
          <table:table-cell office:value-type="float" office:value="18542850.780000001"/>
          <table:table-cell table:number-columns-repeated="16377"/>
        </table:table-row>
        <table:table-row>
          <table:table-cell office:value-type="string" office:string-value="E-10301"/>
          <table:table-cell office:value-type="float" office:value="3500000"/>
          <table:table-cell office:value-type="float" office:value="0"/>
          <table:table-cell office:value-type="float" office:value="696983.89"/>
          <table:table-cell office:value-type="float" office:value="0"/>
          <table:table-cell office:value-type="float" office:value="696983.89"/>
          <table:table-cell office:value-type="float" office:value="2797281.1"/>
          <table:table-cell table:number-columns-repeated="16377"/>
        </table:table-row>
        <table:table-row>
          <table:table-cell office:value-type="string" office:string-value="E-10302"/>
          <table:table-cell office:value-type="float" office:value="2000000"/>
          <table:table-cell office:value-type="float" office:value="0"/>
          <table:table-cell office:value-type="float" office:value="200000"/>
          <table:table-cell office:value-type="float" office:value="0"/>
          <table:table-cell office:value-type="float" office:value="200000"/>
          <table:table-cell office:value-type="float" office:value="939405.98"/>
          <table:table-cell table:number-columns-repeated="16377"/>
        </table:table-row>
        <table:table-row>
          <table:table-cell office:value-type="string" office:string-value="E-10306"/>
          <table:table-cell office:value-type="float" office:value="9058500"/>
          <table:table-cell office:value-type="float" office:value="0"/>
          <table:table-cell office:value-type="float" office:value="1891602.67"/>
          <table:table-cell office:value-type="float" office:value="0"/>
          <table:table-cell office:value-type="float" office:value="1891602.67"/>
          <table:table-cell office:value-type="float" office:value="369135.42"/>
          <table:table-cell table:number-columns-repeated="16377"/>
        </table:table-row>
        <table:table-row>
          <table:table-cell office:value-type="string" office:string-value="E-10307"/>
          <table:table-cell office:value-type="float" office:value="171681000"/>
          <table:table-cell office:value-type="float" office:value="0"/>
          <table:table-cell office:value-type="float" office:value="48349965.969999999"/>
          <table:table-cell office:value-type="float" office:value="0"/>
          <table:table-cell office:value-type="float" office:value="48349965.969999999"/>
          <table:table-cell office:value-type="float" office:value="14437028.279999999"/>
          <table:table-cell table:number-columns-repeated="16377"/>
        </table:table-row>
        <table:table-row>
          <table:table-cell office:value-type="string" office:string-value="E-104"/>
          <table:table-cell office:value-type="float" office:value="122331000"/>
          <table:table-cell office:value-type="float" office:value="27997470.420000002"/>
          <table:table-cell office:value-type="float" office:value="23873766.739999998"/>
          <table:table-cell office:value-type="float" office:value="0"/>
          <table:table-cell office:value-type="float" office:value="51871237.159999996"/>
          <table:table-cell office:value-type="float" office:value="5074739.3499999996"/>
          <table:table-cell table:number-columns-repeated="16377"/>
        </table:table-row>
        <table:table-row>
          <table:table-cell office:value-type="string" office:string-value="E-10404"/>
          <table:table-cell office:value-type="float" office:value="70000000"/>
          <table:table-cell office:value-type="float" office:value="25000000"/>
          <table:table-cell office:value-type="float" office:value="0"/>
          <table:table-cell office:value-type="float" office:value="0"/>
          <table:table-cell office:value-type="float" office:value="25000000"/>
          <table:table-cell office:value-type="float" office:value="0"/>
          <table:table-cell table:number-columns-repeated="16377"/>
        </table:table-row>
        <table:table-row>
          <table:table-cell office:value-type="string" office:string-value="E-10405"/>
          <table:table-cell office:value-type="float" office:value="25000000"/>
          <table:table-cell office:value-type="float" office:value="0"/>
          <table:table-cell office:value-type="float" office:value="11152889.82"/>
          <table:table-cell office:value-type="float" office:value="0"/>
          <table:table-cell office:value-type="float" office:value="11152889.82"/>
          <table:table-cell office:value-type="float" office:value="0"/>
          <table:table-cell table:number-columns-repeated="16377"/>
        </table:table-row>
        <table:table-row>
          <table:table-cell office:value-type="string" office:string-value="E-10406"/>
          <table:table-cell office:value-type="float" office:value="22200000"/>
          <table:table-cell office:value-type="float" office:value="2997470.42"/>
          <table:table-cell office:value-type="float" office:value="12634710.35"/>
          <table:table-cell office:value-type="float" office:value="0"/>
          <table:table-cell office:value-type="float" office:value="15632180.77"/>
          <table:table-cell office:value-type="float" office:value="5043111.2"/>
          <table:table-cell table:number-columns-repeated="16377"/>
        </table:table-row>
        <table:table-row>
          <table:table-cell office:value-type="string" office:string-value="E-10499"/>
          <table:table-cell office:value-type="float" office:value="5131000"/>
          <table:table-cell office:value-type="float" office:value="0"/>
          <table:table-cell office:value-type="float" office:value="86166.57"/>
          <table:table-cell office:value-type="float" office:value="0"/>
          <table:table-cell office:value-type="float" office:value="86166.57"/>
          <table:table-cell office:value-type="float" office:value="31628.15"/>
          <table:table-cell table:number-columns-repeated="16377"/>
        </table:table-row>
        <table:table-row>
          <table:table-cell office:value-type="string" office:string-value="E-105"/>
          <table:table-cell office:value-type="float" office:value="67214905"/>
          <table:table-cell office:value-type="float" office:value="0"/>
          <table:table-cell office:value-type="float" office:value="27747918.140000001"/>
          <table:table-cell office:value-type="float" office:value="-974677.38"/>
          <table:table-cell office:value-type="float" office:value="26773240.760000002"/>
          <table:table-cell office:value-type="float" office:value="6530923.0300000003"/>
          <table:table-cell table:number-columns-repeated="16377"/>
        </table:table-row>
        <table:table-row>
          <table:table-cell office:value-type="string" office:string-value="E-10501"/>
          <table:table-cell office:value-type="float" office:value="714905"/>
          <table:table-cell office:value-type="float" office:value="0"/>
          <table:table-cell office:value-type="float" office:value="78015.5"/>
          <table:table-cell office:value-type="float" office:value="0"/>
          <table:table-cell office:value-type="float" office:value="78015.5"/>
          <table:table-cell office:value-type="float" office:value="100710.5"/>
          <table:table-cell table:number-columns-repeated="16377"/>
        </table:table-row>
        <table:table-row>
          <table:table-cell office:value-type="string" office:string-value="E-10502"/>
          <table:table-cell office:value-type="float" office:value="20000000"/>
          <table:table-cell office:value-type="float" office:value="0"/>
          <table:table-cell office:value-type="float" office:value="3373600"/>
          <table:table-cell office:value-type="float" office:value="0"/>
          <table:table-cell office:value-type="float" office:value="3373600"/>
          <table:table-cell office:value-type="float" office:value="1213600"/>
          <table:table-cell table:number-columns-repeated="16377"/>
        </table:table-row>
        <table:table-row>
          <table:table-cell office:value-type="string" office:string-value="E-10503"/>
          <table:table-cell office:value-type="float" office:value="28000000"/>
          <table:table-cell office:value-type="float" office:value="0"/>
          <table:table-cell office:value-type="float" office:value="8158488.0300000003"/>
          <table:table-cell office:value-type="float" office:value="-974677.38"/>
          <table:table-cell office:value-type="float" office:value="7183810.6500000004"/>
          <table:table-cell office:value-type="float" office:value="2854427.68"/>
          <table:table-cell table:number-columns-repeated="16377"/>
        </table:table-row>
        <table:table-row>
          <table:table-cell office:value-type="string" office:string-value="E-10504"/>
          <table:table-cell office:value-type="float" office:value="18500000"/>
          <table:table-cell office:value-type="float" office:value="0"/>
          <table:table-cell office:value-type="float" office:value="16137814.609999999"/>
          <table:table-cell office:value-type="float" office:value="0"/>
          <table:table-cell office:value-type="float" office:value="16137814.609999999"/>
          <table:table-cell office:value-type="float" office:value="2362184.85"/>
          <table:table-cell table:number-columns-repeated="16377"/>
        </table:table-row>
        <table:table-row>
          <table:table-cell office:value-type="string" office:string-value="E-106"/>
          <table:table-cell office:value-type="float" office:value="24586708"/>
          <table:table-cell office:value-type="float" office:value="0"/>
          <table:table-cell office:value-type="float" office:value="12722969.890000001"/>
          <table:table-cell office:value-type="float" office:value="0"/>
          <table:table-cell office:value-type="float" office:value="12722969.890000001"/>
          <table:table-cell office:value-type="float" office:value="5017970"/>
          <table:table-cell table:number-columns-repeated="16377"/>
        </table:table-row>
        <table:table-row>
          <table:table-cell office:value-type="string" office:string-value="E-10601"/>
          <table:table-cell office:value-type="float" office:value="24586708"/>
          <table:table-cell office:value-type="float" office:value="0"/>
          <table:table-cell office:value-type="float" office:value="12722969.890000001"/>
          <table:table-cell office:value-type="float" office:value="0"/>
          <table:table-cell office:value-type="float" office:value="12722969.890000001"/>
          <table:table-cell office:value-type="float" office:value="5017970"/>
          <table:table-cell table:number-columns-repeated="16377"/>
        </table:table-row>
        <table:table-row>
          <table:table-cell office:value-type="string" office:string-value="E-107"/>
          <table:table-cell office:value-type="float" office:value="127200000"/>
          <table:table-cell office:value-type="float" office:value="74243643.730000004"/>
          <table:table-cell office:value-type="float" office:value="5019930"/>
          <table:table-cell office:value-type="float" office:value="0"/>
          <table:table-cell office:value-type="float" office:value="79263573.730000004"/>
          <table:table-cell office:value-type="float" office:value="0"/>
          <table:table-cell table:number-columns-repeated="16377"/>
        </table:table-row>
        <table:table-row>
          <table:table-cell office:value-type="string" office:string-value="E-10701"/>
          <table:table-cell office:value-type="float" office:value="127200000"/>
          <table:table-cell office:value-type="float" office:value="74243643.730000004"/>
          <table:table-cell office:value-type="float" office:value="5019930"/>
          <table:table-cell office:value-type="float" office:value="0"/>
          <table:table-cell office:value-type="float" office:value="79263573.730000004"/>
          <table:table-cell office:value-type="float" office:value="0"/>
          <table:table-cell table:number-columns-repeated="16377"/>
        </table:table-row>
        <table:table-row>
          <table:table-cell office:value-type="string" office:string-value="E-108"/>
          <table:table-cell office:value-type="float" office:value="90150000"/>
          <table:table-cell office:value-type="float" office:value="0"/>
          <table:table-cell office:value-type="float" office:value="27515310.829999998"/>
          <table:table-cell office:value-type="float" office:value="1577999.97"/>
          <table:table-cell office:value-type="float" office:value="29093310.799999997"/>
          <table:table-cell office:value-type="float" office:value="14377995.720000001"/>
          <table:table-cell table:number-columns-repeated="16377"/>
        </table:table-row>
        <table:table-row>
          <table:table-cell office:value-type="string" office:string-value="E-10805"/>
          <table:table-cell office:value-type="float" office:value="22000000"/>
          <table:table-cell office:value-type="float" office:value="0"/>
          <table:table-cell office:value-type="float" office:value="3287999.96"/>
          <table:table-cell office:value-type="float" office:value="1577999.97"/>
          <table:table-cell office:value-type="float" office:value="4865999.93"/>
          <table:table-cell office:value-type="float" office:value="6093573.8700000001"/>
          <table:table-cell table:number-columns-repeated="16377"/>
        </table:table-row>
        <table:table-row>
          <table:table-cell office:value-type="string" office:string-value="E-10806"/>
          <table:table-cell office:value-type="float" office:value="2500000"/>
          <table:table-cell office:value-type="float" office:value="0"/>
          <table:table-cell office:value-type="float" office:value="603471.04"/>
          <table:table-cell office:value-type="float" office:value="0"/>
          <table:table-cell office:value-type="float" office:value="603471.04"/>
          <table:table-cell office:value-type="float" office:value="603471.04"/>
          <table:table-cell table:number-columns-repeated="16377"/>
        </table:table-row>
        <table:table-row>
          <table:table-cell office:value-type="string" office:string-value="E-10808"/>
          <table:table-cell office:value-type="float" office:value="64150000"/>
          <table:table-cell office:value-type="float" office:value="0"/>
          <table:table-cell office:value-type="float" office:value="23544339.920000002"/>
          <table:table-cell office:value-type="float" office:value="0"/>
          <table:table-cell office:value-type="float" office:value="23544339.920000002"/>
          <table:table-cell office:value-type="float" office:value="7385455.8099999996"/>
          <table:table-cell table:number-columns-repeated="16377"/>
        </table:table-row>
        <table:table-row>
          <table:table-cell office:value-type="string" office:string-value="E-10899"/>
          <table:table-cell office:value-type="float" office:value="1500000"/>
          <table:table-cell office:value-type="float" office:value="0"/>
          <table:table-cell office:value-type="float" office:value="79499.91"/>
          <table:table-cell office:value-type="float" office:value="0"/>
          <table:table-cell office:value-type="float" office:value="79499.91"/>
          <table:table-cell office:value-type="float" office:value="295495"/>
          <table:table-cell table:number-columns-repeated="16377"/>
        </table:table-row>
        <table:table-row>
          <table:table-cell office:value-type="string" office:string-value="E-199"/>
          <table:table-cell office:value-type="float" office:value="60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7"/>
        </table:table-row>
        <table:table-row>
          <table:table-cell office:value-type="string" office:string-value="E-19902"/>
          <table:table-cell office:value-type="float" office:value="10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7"/>
        </table:table-row>
        <table:table-row>
          <table:table-cell office:value-type="string" office:string-value="E-19905"/>
          <table:table-cell office:value-type="float" office:value="50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7"/>
        </table:table-row>
        <table:table-row>
          <table:table-cell office:value-type="string" office:string-value="E-2"/>
          <table:table-cell office:value-type="float" office:value="89137033"/>
          <table:table-cell office:value-type="float" office:value="11240005.41"/>
          <table:table-cell office:value-type="float" office:value="16972503.050000001"/>
          <table:table-cell office:value-type="float" office:value="9550534"/>
          <table:table-cell office:value-type="float" office:value="37763042.460000001"/>
          <table:table-cell office:value-type="float" office:value="1569482.9"/>
          <table:table-cell table:number-columns-repeated="16377"/>
        </table:table-row>
        <table:table-row>
          <table:table-cell office:value-type="string" office:string-value="E-201"/>
          <table:table-cell office:value-type="float" office:value="8543736"/>
          <table:table-cell office:value-type="float" office:value="0"/>
          <table:table-cell office:value-type="float" office:value="646442"/>
          <table:table-cell office:value-type="float" office:value="0"/>
          <table:table-cell office:value-type="float" office:value="646442"/>
          <table:table-cell office:value-type="float" office:value="1037326"/>
          <table:table-cell table:number-columns-repeated="16377"/>
        </table:table-row>
        <table:table-row>
          <table:table-cell office:value-type="string" office:string-value="E-20101"/>
          <table:table-cell office:value-type="float" office:value="8543736"/>
          <table:table-cell office:value-type="float" office:value="0"/>
          <table:table-cell office:value-type="float" office:value="646442"/>
          <table:table-cell office:value-type="float" office:value="0"/>
          <table:table-cell office:value-type="float" office:value="646442"/>
          <table:table-cell office:value-type="float" office:value="1037326"/>
          <table:table-cell table:number-columns-repeated="16377"/>
        </table:table-row>
        <table:table-row>
          <table:table-cell office:value-type="string" office:string-value="E-203"/>
          <table:table-cell office:value-type="float" office:value="21833297"/>
          <table:table-cell office:value-type="float" office:value="1332631.05"/>
          <table:table-cell office:value-type="float" office:value="14355155.58"/>
          <table:table-cell office:value-type="float" office:value="3883584"/>
          <table:table-cell office:value-type="float" office:value="19571370.630000003"/>
          <table:table-cell office:value-type="float" office:value="0"/>
          <table:table-cell table:number-columns-repeated="16377"/>
        </table:table-row>
        <table:table-row>
          <table:table-cell office:value-type="string" office:string-value="E-20304"/>
          <table:table-cell office:value-type="float" office:value="9833297"/>
          <table:table-cell office:value-type="float" office:value="1332631.05"/>
          <table:table-cell office:value-type="float" office:value="8324952.9500000002"/>
          <table:table-cell office:value-type="float" office:value="0"/>
          <table:table-cell office:value-type="float" office:value="9657584"/>
          <table:table-cell office:value-type="float" office:value="0"/>
          <table:table-cell table:number-columns-repeated="16377"/>
        </table:table-row>
        <table:table-row>
          <table:table-cell office:value-type="string" office:string-value="E-20306"/>
          <table:table-cell office:value-type="float" office:value="12000000"/>
          <table:table-cell office:value-type="float" office:value="0"/>
          <table:table-cell office:value-type="float" office:value="6030202.6299999999"/>
          <table:table-cell office:value-type="float" office:value="3883584"/>
          <table:table-cell office:value-type="float" office:value="9913786.629999999"/>
          <table:table-cell office:value-type="float" office:value="0"/>
          <table:table-cell table:number-columns-repeated="16377"/>
        </table:table-row>
        <table:table-row>
          <table:table-cell office:value-type="string" office:string-value="E-204"/>
          <table:table-cell office:value-type="float" office:value="10000000"/>
          <table:table-cell office:value-type="float" office:value="6914004.2999999998"/>
          <table:table-cell office:value-type="float" office:value="0.06"/>
          <table:table-cell office:value-type="float" office:value="0"/>
          <table:table-cell office:value-type="float" office:value="6914004.3599999994"/>
          <table:table-cell office:value-type="float" office:value="234401.9"/>
          <table:table-cell table:number-columns-repeated="16377"/>
        </table:table-row>
        <table:table-row>
          <table:table-cell office:value-type="string" office:string-value="E-20401"/>
          <table:table-cell office:value-type="float" office:value="7000000"/>
          <table:table-cell office:value-type="float" office:value="6914004.2999999998"/>
          <table:table-cell office:value-type="float" office:value="0"/>
          <table:table-cell office:value-type="float" office:value="0"/>
          <table:table-cell office:value-type="float" office:value="6914004.2999999998"/>
          <table:table-cell office:value-type="float" office:value="0"/>
          <table:table-cell table:number-columns-repeated="16377"/>
        </table:table-row>
        <table:table-row>
          <table:table-cell office:value-type="string" office:string-value="E-20402"/>
          <table:table-cell office:value-type="float" office:value="3000000"/>
          <table:table-cell office:value-type="float" office:value="0"/>
          <table:table-cell office:value-type="float" office:value="0.06"/>
          <table:table-cell office:value-type="float" office:value="0"/>
          <table:table-cell office:value-type="float" office:value="0.06"/>
          <table:table-cell office:value-type="float" office:value="234401.9"/>
          <table:table-cell table:number-columns-repeated="16377"/>
        </table:table-row>
        <table:table-row>
          <table:table-cell office:value-type="string" office:string-value="E-299"/>
          <table:table-cell office:value-type="float" office:value="48760000"/>
          <table:table-cell office:value-type="float" office:value="2993370.06"/>
          <table:table-cell office:value-type="float" office:value="1970905.41"/>
          <table:table-cell office:value-type="float" office:value="5666950"/>
          <table:table-cell office:value-type="float" office:value="10631225.469999999"/>
          <table:table-cell office:value-type="float" office:value="297755"/>
          <table:table-cell table:number-columns-repeated="16377"/>
        </table:table-row>
        <table:table-row>
          <table:table-cell office:value-type="string" office:string-value="E-29901"/>
          <table:table-cell office:value-type="float" office:value="75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7"/>
        </table:table-row>
        <table:table-row>
          <table:table-cell office:value-type="string" office:string-value="E-29903"/>
          <table:table-cell office:value-type="float" office:value="6750000"/>
          <table:table-cell office:value-type="float" office:value="0"/>
          <table:table-cell office:value-type="float" office:value="0"/>
          <table:table-cell office:value-type="float" office:value="5666950"/>
          <table:table-cell office:value-type="float" office:value="5666950"/>
          <table:table-cell office:value-type="float" office:value="0"/>
          <table:table-cell table:number-columns-repeated="16377"/>
        </table:table-row>
        <table:table-row>
          <table:table-cell office:value-type="string" office:string-value="E-29904"/>
          <table:table-cell office:value-type="float" office:value="12000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297755"/>
          <table:table-cell table:number-columns-repeated="16377"/>
        </table:table-row>
        <table:table-row>
          <table:table-cell office:value-type="string" office:string-value="E-29905"/>
          <table:table-cell office:value-type="float" office:value="3560000"/>
          <table:table-cell office:value-type="float" office:value="0"/>
          <table:table-cell office:value-type="float" office:value="751081.71"/>
          <table:table-cell office:value-type="float" office:value="0"/>
          <table:table-cell office:value-type="float" office:value="751081.71"/>
          <table:table-cell office:value-type="float" office:value="0"/>
          <table:table-cell table:number-columns-repeated="16377"/>
        </table:table-row>
        <table:table-row>
          <table:table-cell office:value-type="string" office:string-value="E-29999"/>
          <table:table-cell office:value-type="float" office:value="36500000"/>
          <table:table-cell office:value-type="float" office:value="2993370.06"/>
          <table:table-cell office:value-type="float" office:value="1219823.7"/>
          <table:table-cell office:value-type="float" office:value="0"/>
          <table:table-cell office:value-type="float" office:value="4213193.76"/>
          <table:table-cell office:value-type="float" office:value="0"/>
          <table:table-cell table:number-columns-repeated="16377"/>
        </table:table-row>
        <table:table-row>
          <table:table-cell office:value-type="string" office:string-value="E-6"/>
          <table:table-cell office:value-type="float" office:value="2047486618"/>
          <table:table-cell office:value-type="float" office:value="0"/>
          <table:table-cell office:value-type="float" office:value="227263885.49000001"/>
          <table:table-cell office:value-type="float" office:value="0"/>
          <table:table-cell office:value-type="float" office:value="227263885.49000001"/>
          <table:table-cell office:value-type="float" office:value="798031744.04999995"/>
          <table:table-cell table:number-columns-repeated="16377"/>
        </table:table-row>
        <table:table-row>
          <table:table-cell office:value-type="string" office:string-value="E-601"/>
          <table:table-cell office:value-type="float" office:value="1813044257"/>
          <table:table-cell office:value-type="float" office:value="0"/>
          <table:table-cell office:value-type="float" office:value="221075498.38999999"/>
          <table:table-cell office:value-type="float" office:value="0"/>
          <table:table-cell office:value-type="float" office:value="221075498.38999999"/>
          <table:table-cell office:value-type="float" office:value="665501186.16999996"/>
          <table:table-cell table:number-columns-repeated="16377"/>
        </table:table-row>
        <table:table-row>
          <table:table-cell office:value-type="string" office:string-value="E6010320089300"/>
          <table:table-cell office:value-type="float" office:value="40649942"/>
          <table:table-cell office:value-type="float" office:value="0"/>
          <table:table-cell office:value-type="float" office:value="23850826.949999999"/>
          <table:table-cell office:value-type="float" office:value="0"/>
          <table:table-cell office:value-type="float" office:value="23850826.949999999"/>
          <table:table-cell office:value-type="float" office:value="15710372.050000001"/>
          <table:table-cell table:number-columns-repeated="16377"/>
        </table:table-row>
        <table:table-row>
          <table:table-cell office:value-type="string" office:string-value="E6010320189300"/>
          <table:table-cell office:value-type="float" office:value="32400000"/>
          <table:table-cell office:value-type="float" office:value="0"/>
          <table:table-cell office:value-type="float" office:value="2918961.77"/>
          <table:table-cell office:value-type="float" office:value="0"/>
          <table:table-cell office:value-type="float" office:value="2918961.77"/>
          <table:table-cell office:value-type="float" office:value="7881038.2300000004"/>
          <table:table-cell table:number-columns-repeated="16377"/>
        </table:table-row>
        <table:table-row table:number-rows-repeated="1048501">
          <table:table-cell table:number-columns-repeated="16377"/>
        </table:table-row>
      </table:table>
      <table:named-expressions>
        <table:named-expression table:name="SegmentaciónDeDatos_Centro_de_Costo" table:expression="of:=&quot;&quot;" table:base-cell-address="EJECUCIÓN_V_1.$A$1"/>
        <table:named-expression table:name="SegmentaciónDeDatos_CENTRO_GESTOR1" table:expression="of:=&quot;&quot;" table:base-cell-address="EJECUCIÓN_V_1.$A$1"/>
        <table:named-expression table:name="SegmentaciónDeDatos_CENTRO_GESTOR2" table:expression="of:=&quot;&quot;" table:base-cell-address="EJECUCIÓN_V_1.$A$1"/>
        <table:named-expression table:name="SegmentaciónDeDatos_CENTRO_GESTOR21" table:expression="of:=&quot;&quot;" table:base-cell-address="EJECUCIÓN_V_1.$A$1"/>
        <table:named-expression table:name="SegmentaciónDeDatos_Código" table:expression="of:=&quot;&quot;" table:base-cell-address="EJECUCIÓN_V_1.$A$1"/>
        <table:named-expression table:name="SegmentaciónDeDatos_DESCRIPCIÓN__PRESUPUESTARIA1" table:expression="of:=&quot;&quot;" table:base-cell-address="EJECUCIÓN_V_1.$A$1"/>
        <table:named-expression table:name="SegmentaciónDeDatos_DESCRIPCIÓN__PRESUPUESTARIA2" table:expression="of:=&quot;&quot;" table:base-cell-address="EJECUCIÓN_V_1.$A$1"/>
        <table:named-expression table:name="SegmentaciónDeDatos_DESCRIPCIÓN__PRESUPUESTARIA21" table:expression="of:=&quot;&quot;" table:base-cell-address="EJECUCIÓN_V_1.$A$1"/>
        <table:named-expression table:name="SegmentaciónDeDatos_POS_PRESUPUESTO1" table:expression="of:=&quot;&quot;" table:base-cell-address="EJECUCIÓN_V_1.$A$1"/>
        <table:named-expression table:name="SegmentaciónDeDatos_POS_PRESUPUESTO2" table:expression="of:=&quot;&quot;" table:base-cell-address="EJECUCIÓN_V_1.$A$1"/>
        <table:named-expression table:name="SegmentaciónDeDatos_POS_PRESUPUESTO21" table:expression="of:=&quot;&quot;" table:base-cell-address="EJECUCIÓN_V_1.$A$1"/>
        <table:named-expression table:name="SegmentaciónDeDatos_Subpartida" table:expression="of:=&quot;&quot;" table:base-cell-address="EJECUCIÓN_V_1.$A$1"/>
        <table:named-range table:name="SIGAF" table:cell-range-address="'file:///G:/Unidades%20compartidas/Financiero/02%20Presupuesto/2025%20-%2007%20Ejecución-Informes/05-mayo%202025/1-Informe%20%2305-25%20PRESUP-893%20al%2031-05-2025.xlsx'#Base_de_Datos.$A$1:Base_de_Datos.$G$75" table:base-cell-address="EJECUCIÓN_V_1.$A$1"/>
      </table:named-expressions>
      <table:database-ranges>
        <table:database-range table:target-range-address="BD_SYGA.A2:BD_SYGA.O138" table:contains-header="false">
          <table:sort>
            <table:sort-by table:field-number="0"/>
          </table:sort>
        </table:database-range>
        <table:database-range table:target-range-address="BD_SYGA.A1:BD_SYGA.Q15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  <style:font-face style:name="Aptos Display" svg:font-family="&quot;Aptos Display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currency-style style:name="N34P0">
      <number:text> </number:text>
      <number:currency-symbol>₡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₡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₡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">
      <number:number number:decimal-places="1" number:min-decimal-places="1" number:min-integer-digits="1"/>
    </number:number-style>
    <style:style style:name="_50_0_37__32_-_32__201_nfasis1" style:display-name="20% - Énfasis1" style:family="table-cell" style:data-style-name="N0">
      <style:table-cell-properties fo:background-color="#C0E6F5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1_32_2" style:display-name="20% - Énfasis1 2" style:family="table-cell" style:data-style-name="N0">
      <style:table-cell-properties fo:background-color="#C0E6F5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2" style:display-name="20% - Énfasis2" style:family="table-cell" style:data-style-name="N0">
      <style:table-cell-properties fo:background-color="#FBE2D5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2_32_2" style:display-name="20% - Énfasis2 2" style:family="table-cell" style:data-style-name="N0">
      <style:table-cell-properties fo:background-color="#FBE2D5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3" style:display-name="20% - Énfasis3" style:family="table-cell" style:data-style-name="N0">
      <style:table-cell-properties fo:background-color="#C1F0C8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3_32_2" style:display-name="20% - Énfasis3 2" style:family="table-cell" style:data-style-name="N0">
      <style:table-cell-properties fo:background-color="#C1F0C8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4" style:display-name="20% - Énfasis4" style:family="table-cell" style:data-style-name="N0">
      <style:table-cell-properties fo:background-color="#CAEDFB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4_32_2" style:display-name="20% - Énfasis4 2" style:family="table-cell" style:data-style-name="N0">
      <style:table-cell-properties fo:background-color="#CAEDFB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5" style:display-name="20% - Énfasis5" style:family="table-cell" style:data-style-name="N0">
      <style:table-cell-properties fo:background-color="#F2CEEF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5_32_2" style:display-name="20% - Énfasis5 2" style:family="table-cell" style:data-style-name="N0">
      <style:table-cell-properties fo:background-color="#F2CEEF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6" style:display-name="20% - Énfasis6" style:family="table-cell" style:data-style-name="N0">
      <style:table-cell-properties fo:background-color="#DAF2D0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0_0_37__32_-_32__201_nfasis6_32_2" style:display-name="20% - Énfasis6 2" style:family="table-cell" style:data-style-name="N0">
      <style:table-cell-properties fo:background-color="#DAF2D0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1" style:display-name="40% - Énfasis1" style:family="table-cell" style:data-style-name="N0">
      <style:table-cell-properties fo:background-color="#83CCEB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1_32_2" style:display-name="40% - Énfasis1 2" style:family="table-cell" style:data-style-name="N0">
      <style:table-cell-properties fo:background-color="#83CCEB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2" style:display-name="40% - Énfasis2" style:family="table-cell" style:data-style-name="N0">
      <style:table-cell-properties fo:background-color="#F7C7AC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2_32_2" style:display-name="40% - Énfasis2 2" style:family="table-cell" style:data-style-name="N0">
      <style:table-cell-properties fo:background-color="#F7C7AC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3" style:display-name="40% - Énfasis3" style:family="table-cell" style:data-style-name="N0">
      <style:table-cell-properties fo:background-color="#83E28E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3_32_2" style:display-name="40% - Énfasis3 2" style:family="table-cell" style:data-style-name="N0">
      <style:table-cell-properties fo:background-color="#83E28E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4" style:display-name="40% - Énfasis4" style:family="table-cell" style:data-style-name="N0">
      <style:table-cell-properties fo:background-color="#94DCF8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4_32_2" style:display-name="40% - Énfasis4 2" style:family="table-cell" style:data-style-name="N0">
      <style:table-cell-properties fo:background-color="#94DCF8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5" style:display-name="40% - Énfasis5" style:family="table-cell" style:data-style-name="N0">
      <style:table-cell-properties fo:background-color="#E49EDD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5_32_2" style:display-name="40% - Énfasis5 2" style:family="table-cell" style:data-style-name="N0">
      <style:table-cell-properties fo:background-color="#E49EDD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6" style:display-name="40% - Énfasis6" style:family="table-cell" style:data-style-name="N0">
      <style:table-cell-properties fo:background-color="#B5E6A2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2_0_37__32_-_32__201_nfasis6_32_2" style:display-name="40% - Énfasis6 2" style:family="table-cell" style:data-style-name="N0">
      <style:table-cell-properties fo:background-color="#B5E6A2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1" style:display-name="60% - Énfasis1" style:family="table-cell" style:data-style-name="N0">
      <style:table-cell-properties fo:background-color="#44B3E1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1_32_2" style:display-name="60% - Énfasis1 2" style:family="table-cell" style:data-style-name="N0">
      <style:table-cell-properties fo:background-color="#44B3E1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2" style:display-name="60% - Énfasis2" style:family="table-cell" style:data-style-name="N0">
      <style:table-cell-properties fo:background-color="#F1A983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2_32_2" style:display-name="60% - Énfasis2 2" style:family="table-cell" style:data-style-name="N0">
      <style:table-cell-properties fo:background-color="#F1A983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3" style:display-name="60% - Énfasis3" style:family="table-cell" style:data-style-name="N0">
      <style:table-cell-properties fo:background-color="#47D359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3_32_2" style:display-name="60% - Énfasis3 2" style:family="table-cell" style:data-style-name="N0">
      <style:table-cell-properties fo:background-color="#47D359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4" style:display-name="60% - Énfasis4" style:family="table-cell" style:data-style-name="N0">
      <style:table-cell-properties fo:background-color="#61CBF3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4_32_2" style:display-name="60% - Énfasis4 2" style:family="table-cell" style:data-style-name="N0">
      <style:table-cell-properties fo:background-color="#61CBF3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5" style:display-name="60% - Énfasis5" style:family="table-cell" style:data-style-name="N0">
      <style:table-cell-properties fo:background-color="#D86DCD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5_32_2" style:display-name="60% - Énfasis5 2" style:family="table-cell" style:data-style-name="N0">
      <style:table-cell-properties fo:background-color="#D86DCD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6" style:display-name="60% - Énfasis6" style:family="table-cell" style:data-style-name="N0">
      <style:table-cell-properties fo:background-color="#8ED973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_54_0_37__32_-_32__201_nfasis6_32_2" style:display-name="60% - Énfasis6 2" style:family="table-cell" style:data-style-name="N0">
      <style:table-cell-properties fo:background-color="#8ED973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Bueno" style:family="table-cell" style:data-style-name="N0">
      <style:table-cell-properties fo:background-color="#C6EFCE"/>
      <style:text-properties fo:color="#006100" style:font-name="Aptos Narrow" style:font-name-asian="Aptos Narrow" style:font-name-complex="Aptos Narrow" fo:font-size="11pt" style:font-size-asian="11pt" style:font-size-complex="11pt" style:font-family-generic="swiss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style:font-name="Aptos Narrow" style:font-name-asian="Aptos Narrow" style:font-name-complex="Aptos Narrow" fo:font-size="11pt" style:font-size-asian="11pt" style:font-size-complex="11pt" fo:font-weight="bold" style:font-weight-asian="bold" style:font-weight-complex="bold" style:font-family-generic="swiss"/>
    </style:style>
    <style:style style:name="Celda_32_de_32_comprobaci_243_n" style:display-name="Celda de comprobación" style:family="table-cell" style:data-style-name="N0">
      <style:table-cell-properties fo:border="thin double #3F3F3F" fo:background-color="#A5A5A5"/>
      <style:text-properties fo:color="#FFFFFF" style:font-name="Aptos Narrow" style:font-name-asian="Aptos Narrow" style:font-name-complex="Aptos Narrow" fo:font-size="11pt" style:font-size-asian="11pt" style:font-size-complex="11pt" fo:font-weight="bold" style:font-weight-asian="bold" style:font-weight-complex="bold" style:font-family-generic="swiss"/>
    </style:style>
    <style:style style:name="Celda_32_vinculada" style:display-name="Celda vinculada" style:family="table-cell" style:data-style-name="N0">
      <style:table-cell-properties fo:border-top="none" fo:border-bottom="thin double #FF8001" fo:border-left="none" fo:border-right="none"/>
      <style:text-properties fo:color="#FA7D00" style:font-name="Aptos Narrow" style:font-name-asian="Aptos Narrow" style:font-name-complex="Aptos Narrow" fo:font-size="11pt" style:font-size-asian="11pt" style:font-size-complex="11pt" style:font-family-generic="swiss"/>
    </style:style>
    <style:style style:name="Encabezado_32_1" style:display-name="Encabezado 1" style:family="table-cell" style:data-style-name="N0">
      <style:table-cell-properties fo:border-top="none" fo:border-bottom="thick solid #156082" fo:border-left="none" fo:border-right="none"/>
      <style:text-properties fo:color="#0E2841" style:font-name="Aptos Narrow" style:font-name-asian="Aptos Narrow" style:font-name-complex="Aptos Narrow" fo:font-size="15pt" style:font-size-asian="15pt" style:font-size-complex="15pt" fo:font-weight="bold" style:font-weight-asian="bold" style:font-weight-complex="bold" style:font-family-generic="swiss"/>
    </style:style>
    <style:style style:name="Encabezado_32_4" style:display-name="Encabezado 4" style:family="table-cell" style:data-style-name="N0">
      <style:text-properties fo:color="#0E2841" style:font-name="Aptos Narrow" style:font-name-asian="Aptos Narrow" style:font-name-complex="Aptos Narrow" fo:font-size="11pt" style:font-size-asian="11pt" style:font-size-complex="11pt" fo:font-weight="bold" style:font-weight-asian="bold" style:font-weight-complex="bold" style:font-family-generic="swiss"/>
    </style:style>
    <style:style style:name="_201_nfasis1" style:display-name="Énfasis1" style:family="table-cell" style:data-style-name="N0">
      <style:table-cell-properties fo:background-color="#156082"/>
      <style:text-properties fo:color="#FFFFFF" style:font-name="Aptos Narrow" style:font-name-asian="Aptos Narrow" style:font-name-complex="Aptos Narrow" fo:font-size="11pt" style:font-size-asian="11pt" style:font-size-complex="11pt" style:font-family-generic="swiss"/>
    </style:style>
    <style:style style:name="_201_nfasis2" style:display-name="Énfasis2" style:family="table-cell" style:data-style-name="N0">
      <style:table-cell-properties fo:background-color="#E97132"/>
      <style:text-properties fo:color="#FFFFFF" style:font-name="Aptos Narrow" style:font-name-asian="Aptos Narrow" style:font-name-complex="Aptos Narrow" fo:font-size="11pt" style:font-size-asian="11pt" style:font-size-complex="11pt" style:font-family-generic="swiss"/>
    </style:style>
    <style:style style:name="_201_nfasis3" style:display-name="Énfasis3" style:family="table-cell" style:data-style-name="N0">
      <style:table-cell-properties fo:background-color="#196B24"/>
      <style:text-properties fo:color="#FFFFFF" style:font-name="Aptos Narrow" style:font-name-asian="Aptos Narrow" style:font-name-complex="Aptos Narrow" fo:font-size="11pt" style:font-size-asian="11pt" style:font-size-complex="11pt" style:font-family-generic="swiss"/>
    </style:style>
    <style:style style:name="_201_nfasis4" style:display-name="Énfasis4" style:family="table-cell" style:data-style-name="N0">
      <style:table-cell-properties fo:background-color="#0F9ED5"/>
      <style:text-properties fo:color="#FFFFFF" style:font-name="Aptos Narrow" style:font-name-asian="Aptos Narrow" style:font-name-complex="Aptos Narrow" fo:font-size="11pt" style:font-size-asian="11pt" style:font-size-complex="11pt" style:font-family-generic="swiss"/>
    </style:style>
    <style:style style:name="_201_nfasis5" style:display-name="Énfasis5" style:family="table-cell" style:data-style-name="N0">
      <style:table-cell-properties fo:background-color="#A02B93"/>
      <style:text-properties fo:color="#FFFFFF" style:font-name="Aptos Narrow" style:font-name-asian="Aptos Narrow" style:font-name-complex="Aptos Narrow" fo:font-size="11pt" style:font-size-asian="11pt" style:font-size-complex="11pt" style:font-family-generic="swiss"/>
    </style:style>
    <style:style style:name="_201_nfasis6" style:display-name="Énfasis6" style:family="table-cell" style:data-style-name="N0">
      <style:table-cell-properties fo:background-color="#4EA72E"/>
      <style:text-properties fo:color="#FFFFFF" style:font-name="Aptos Narrow" style:font-name-asian="Aptos Narrow" style:font-name-complex="Aptos Narrow" fo:font-size="11pt" style:font-size-asian="11pt" style:font-size-complex="11pt" style:font-family-generic="swiss"/>
    </style:style>
    <style:style style:name="Entrada" style:family="table-cell" style:data-style-name="N0">
      <style:table-cell-properties fo:border="thin solid #7F7F7F" fo:background-color="#FFCC99"/>
      <style:text-properties fo:color="#3F3F76" style:font-name="Aptos Narrow" style:font-name-asian="Aptos Narrow" style:font-name-complex="Aptos Narrow" fo:font-size="11pt" style:font-size-asian="11pt" style:font-size-complex="11pt" style:font-family-generic="swiss"/>
    </style:style>
    <style:style style:name="Incorrecto" style:family="table-cell" style:data-style-name="N0">
      <style:table-cell-properties fo:background-color="#FFC7CE"/>
      <style:text-properties fo:color="#9C0006" style:font-name="Aptos Narrow" style:font-name-asian="Aptos Narrow" style:font-name-complex="Aptos Narrow" fo:font-size="11pt" style:font-size-asian="11pt" style:font-size-complex="11pt" style:font-family-generic="swiss"/>
    </style:style>
    <style:style style:name="Millares" style:family="table-cell" style:data-style-name="N35"/>
    <style:style style:name="Millares_32_2" style:display-name="Millares 2" style:family="table-cell" style:data-style-name="N37"/>
    <style:style style:name="Moneda_32_2" style:display-name="Moneda 2" style:family="table-cell" style:data-style-name="N34"/>
    <style:style style:name="Neutral" style:family="table-cell" style:data-style-name="N0">
      <style:table-cell-properties fo:background-color="#FFEB9C"/>
      <style:text-properties fo:color="#9C5700" style:font-name="Aptos Narrow" style:font-name-asian="Aptos Narrow" style:font-name-complex="Aptos Narrow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 style:font-family-generic="swiss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tas" style:family="table-cell" style:data-style-name="N0">
      <style:table-cell-properties fo:border="thin solid #B2B2B2" fo:background-color="#FFFFCC"/>
    </style:style>
    <style:style style:name="Notas_32_2" style:display-name="Notas 2" style:family="table-cell" style:data-style-name="N0">
      <style:table-cell-properties fo:border="thin solid #B2B2B2" fo:background-color="#FFFFCC"/>
    </style:style>
    <style:style style:name="Porcentaje" style:family="table-cell" style:data-style-name="N13"/>
    <style:style style:name="Porcentaje_32_2" style:display-name="Porcentaje 2" style:family="table-cell" style:data-style-name="N13"/>
    <style:style style:name="Salida" style:family="table-cell" style:data-style-name="N0">
      <style:table-cell-properties fo:border="thin solid #3F3F3F" fo:background-color="#F2F2F2"/>
      <style:text-properties fo:color="#3F3F3F" style:font-name="Aptos Narrow" style:font-name-asian="Aptos Narrow" style:font-name-complex="Aptos Narrow" fo:font-size="11pt" style:font-size-asian="11pt" style:font-size-complex="11pt" fo:font-weight="bold" style:font-weight-asian="bold" style:font-weight-complex="bold" style:font-family-generic="swiss"/>
    </style:style>
    <style:style style:name="Texto_32_de_32_advertencia" style:display-name="Texto de advertencia" style:family="table-cell" style:data-style-name="N0">
      <style:text-properties fo:color="#FF0000" style:font-name="Aptos Narrow" style:font-name-asian="Aptos Narrow" style:font-name-complex="Aptos Narrow" fo:font-size="11pt" style:font-size-asian="11pt" style:font-size-complex="11pt" style:font-family-generic="swiss"/>
    </style:style>
    <style:style style:name="Texto_32_explicativo" style:display-name="Texto explicativo" style:family="table-cell" style:data-style-name="N0">
      <style:text-properties fo:color="#7F7F7F" style:font-name="Aptos Narrow" style:font-name-asian="Aptos Narrow" style:font-name-complex="Aptos Narrow" fo:font-size="11pt" style:font-size-asian="11pt" style:font-size-complex="11pt" fo:font-style="italic" style:font-style-asian="italic" style:font-style-complex="italic" style:font-family-generic="swiss"/>
    </style:style>
    <style:style style:name="T_237_tulo" style:display-name="Título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 style:font-family-generic="swiss"/>
    </style:style>
    <style:style style:name="T_237_tulo_32_2" style:display-name="Título 2" style:family="table-cell" style:data-style-name="N0">
      <style:table-cell-properties fo:border-top="none" fo:border-bottom="thick solid #64BEE6" fo:border-left="none" fo:border-right="none"/>
      <style:text-properties fo:color="#0E2841" style:font-name="Aptos Narrow" style:font-name-asian="Aptos Narrow" style:font-name-complex="Aptos Narrow" fo:font-size="13pt" style:font-size-asian="13pt" style:font-size-complex="13pt" fo:font-weight="bold" style:font-weight-asian="bold" style:font-weight-complex="bold" style:font-family-generic="swiss"/>
    </style:style>
    <style:style style:name="T_237_tulo_32_3" style:display-name="Título 3" style:family="table-cell" style:data-style-name="N0">
      <style:table-cell-properties fo:border-top="none" fo:border-bottom="2pt solid #44B3E1" fo:border-left="none" fo:border-right="none"/>
      <style:text-properties fo:color="#0E2841" style:font-name="Aptos Narrow" style:font-name-asian="Aptos Narrow" style:font-name-complex="Aptos Narrow" fo:font-size="11pt" style:font-size-asian="11pt" style:font-size-complex="11pt" fo:font-weight="bold" style:font-weight-asian="bold" style:font-weight-complex="bold" style:font-family-generic="swiss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color="#000000" style:font-name="Aptos Narrow" style:font-name-asian="Aptos Narrow" style:font-name-complex="Aptos Narrow" fo:font-size="11pt" style:font-size-asian="11pt" style:font-size-complex="11pt" fo:font-weight="bold" style:font-weight-asian="bold" style:font-weight-complex="bold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4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Gustavo Leon Jimenez</meta:initial-creator>
    <dc:creator>Antonieta Corrales Sandi</dc:creator>
    <meta:creation-date>2025-06-23T21:01:28Z</meta:creation-date>
    <dc:date>2026-09-11T21:42:53Z</dc:date>
    <meta:print-date>2026-09-07T20:35:46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156082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0" text:class-names="" text:cond-style-name="">;<text:s text:c="1"/></text:p>
        </chart:label-separator>
      </style:chart-properties>
      <style:graphic-properties draw:fill="solid" draw:fill-color="#15608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1" text:class-names="" text:cond-style-name="">;<text:s text:c="1"/></text:p>
        </chart:label-separator>
      </style:chart-properties>
      <style:graphic-properties draw:fill="solid" draw:fill-color="#e9713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fals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true" chart:deep="false" chart:auto-position="true" chart:right-angled-axes="true"/>
      <style:graphic-properties draw:fill="none" draw:stroke="none"/>
    </style:style>
    <style:style style:family="chart" style:name="Axs1" style:data-style-name="N4">
      <style:chart-properties chart:gap-width="150" chart:overlap="0" chart:link-data-style-to-source="false" chart:visible="fals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Flr0">
      <style:chart-properties chart:auto-size="true"/>
      <style:graphic-properties draw:fill="none" draw:stroke="none"/>
    </style:style>
  </office:automatic-styles>
  <office:body>
    <office:chart>
      <chart:chart chart:class="chart:bar" svg:height="214.2pt" svg:width="412.95pt" chart:style-name="Crt0">
        <chart:legend style:legend-expansion="custom" style:legend-expansion-aspect-ratio="1.5276867803524778" svg:width="72.88858267716536pt" svg:height="47.71173228346456pt" svg:x="321.9144094488189pt" svg:y="34.56952755905512pt" chart:style-name="Lgnd"/>
        <chart:plot-area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" chart:class="chart:bar" chart:attached-axis="primary-y" chart:style-name="G0S0">
            <chart:data-label chart:style-name="DL00"/>
            <chart:data-point/>
          </chart:series>
          <chart:series chart:label-cell-address="local-table.$C$1" chart:values-cell-range-address="local-table.$C$2" chart:class="chart:bar" chart:attached-axis="primary-y" chart:style-name="G0S1">
            <chart:data-label chart:style-name="DL01"/>
            <chart:data-point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PRESUPUESTO</text:p>
              </table:table-cell>
              <table:table-cell office:value-type="string">
                <text:p>EJECUTADO</text:p>
              </table:table-cell>
            </table:table-row>
          </table:table-header-rows>
          <table:table-row>
            <table:table-cell office:value-type="string">
              <text:p>SUBPARTIDA E-10501</text:p>
            </table:table-cell>
            <table:table-cell office:value-type="float" office:value="100000"/>
            <table:table-cell office:value-type="float" office:value="37925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156082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0" text:class-names="" text:cond-style-name="">;<text:s text:c="1"/></text:p>
        </chart:label-separator>
      </style:chart-properties>
      <style:graphic-properties draw:fill="solid" draw:fill-color="#15608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1" text:class-names="" text:cond-style-name="">;<text:s text:c="1"/></text:p>
        </chart:label-separator>
      </style:chart-properties>
      <style:graphic-properties draw:fill="solid" draw:fill-color="#e9713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fals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true" chart:deep="false" chart:auto-position="true" chart:right-angled-axes="true"/>
      <style:graphic-properties draw:fill="none" draw:stroke="none"/>
    </style:style>
    <style:style style:family="chart" style:name="Axs1" style:data-style-name="N4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Flr0">
      <style:chart-properties chart:auto-size="true"/>
      <style:graphic-properties draw:fill="none" draw:stroke="none"/>
    </style:style>
  </office:automatic-styles>
  <office:body>
    <office:chart>
      <chart:chart chart:class="chart:bar" svg:height="214.95pt" svg:width="460.2pt" chart:style-name="Crt0">
        <chart:legend style:legend-expansion="custom" style:legend-expansion-aspect-ratio="1.1442530627923886" svg:width="105.0781102362205pt" svg:height="91.83118110236221pt" svg:x="342.048031496063pt" svg:y="28.71976377952756pt" chart:style-name="Lgnd"/>
        <chart:plot-area svg:x="11.9844094488189pt" svg:y="30.62992125984252pt" svg:width="334.4216535433071pt" svg:height="159.829842519685pt"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" chart:class="chart:bar" chart:attached-axis="primary-y" chart:style-name="G0S0">
            <chart:data-label chart:style-name="DL00"/>
            <chart:data-point/>
          </chart:series>
          <chart:series chart:label-cell-address="local-table.$C$1" chart:values-cell-range-address="local-table.$C$2" chart:class="chart:bar" chart:attached-axis="primary-y" chart:style-name="G0S1">
            <chart:data-label chart:style-name="DL01"/>
            <chart:data-point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PRESUPUESTO.</text:p>
              </table:table-cell>
              <table:table-cell office:value-type="string">
                <text:p>DEVENGADO +COMPROMETIDO.</text:p>
              </table:table-cell>
            </table:table-row>
          </table:table-header-rows>
          <table:table-row>
            <table:table-cell office:value-type="string">
              <text:p>SUBPARTIDA E-10501</text:p>
            </table:table-cell>
            <table:table-cell office:value-type="float" office:value="100000"/>
            <table:table-cell office:value-type="float" office:value="54625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156082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gradient" draw:fill-gradient-name="a0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2" text:class-names="" text:cond-style-name="">;<text:s text:c="1"/></text:p>
        </chart:label-separator>
      </style:chart-properties>
      <style:graphic-properties draw:fill="solid" draw:fill-color="#15608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3" text:class-names="" text:cond-style-name="">;<text:s text:c="1"/></text:p>
        </chart:label-separator>
      </style:chart-properties>
      <style:graphic-properties draw:fill="solid" draw:fill-color="#e9713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fals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true" chart:deep="false" chart:auto-position="true" chart:right-angled-axes="true"/>
      <style:graphic-properties draw:fill="none" draw:stroke="none"/>
    </style:style>
    <style:style style:family="chart" style:name="Axs1" style:data-style-name="N4">
      <style:chart-properties chart:gap-width="150" chart:overlap="0" chart:link-data-style-to-source="false" chart:visible="fals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Flr0">
      <style:chart-properties chart:auto-size="true"/>
      <style:graphic-properties draw:fill="none" draw:stroke="none"/>
    </style:style>
  </office:automatic-styles>
  <office:body>
    <office:chart>
      <chart:chart chart:class="chart:bar" svg:height="155.7637007874016pt" svg:width="470.7606299212599pt" chart:style-name="Crt0">
        <chart:title chart:style-name="CT00">
          <text:p text:style-name="a1" text:class-names="" text:cond-style-name="">EJECUCIÓN 2026</text:p>
        </chart:title>
        <chart:legend style:legend-expansion="custom" style:legend-expansion-aspect-ratio="2.394912307776103" svg:width="83.09251968503936pt" svg:height="34.69543307086614pt" svg:x="366.9805511811024pt" svg:y="25.13858267716535pt" chart:style-name="Lgnd"/>
        <chart:plot-area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33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33" chart:class="chart:bar" chart:attached-axis="primary-y" chart:style-name="G0S0">
            <chart:data-label chart:style-name="DL00"/>
            <chart:data-point chart:repeated="32"/>
          </chart:series>
          <chart:series chart:label-cell-address="local-table.$C$1" chart:values-cell-range-address="local-table.$C$2:.$C$33" chart:class="chart:bar" chart:attached-axis="primary-y" chart:style-name="G0S1">
            <chart:data-label chart:style-name="DL01"/>
            <chart:data-point chart:repeated="3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PRESUPUESTO</text:p>
              </table:table-cell>
              <table:table-cell office:value-type="string">
                <text:p>EJECUTADO</text:p>
              </table:table-cell>
            </table:table-row>
          </table:table-header-rows>
          <table:table-row>
            <table:table-cell office:value-type="string">
              <text:p>SUBPARTIDA E-00101</text:p>
            </table:table-cell>
            <table:table-cell office:value-type="float" office:value="1489008284"/>
            <table:table-cell office:value-type="float" office:value="641273314.63999999"/>
          </table:table-row>
          <table:table-row>
            <table:table-cell office:value-type="string">
              <text:p>SUBPARTIDA E-00303</text:p>
            </table:table-cell>
            <table:table-cell office:value-type="float" office:value="134902656"/>
            <table:table-cell office:value-type="float" office:value="0"/>
          </table:table-row>
          <table:table-row>
            <table:table-cell office:value-type="string">
              <text:p>SUBPARTIDA E-00304</text:p>
            </table:table-cell>
            <table:table-cell office:value-type="float" office:value="124369589"/>
            <table:table-cell office:value-type="float" office:value="94326423.760000005"/>
          </table:table-row>
          <table:table-row>
            <table:table-cell office:value-type="string">
              <text:p>SUBPARTIDA E0040120089900</text:p>
            </table:table-cell>
            <table:table-cell office:value-type="float" office:value="149237453"/>
            <table:table-cell office:value-type="float" office:value="66935912"/>
          </table:table-row>
          <table:table-row>
            <table:table-cell office:value-type="string">
              <text:p>SUBPARTIDA E0040520089900</text:p>
            </table:table-cell>
            <table:table-cell office:value-type="float" office:value="8066889"/>
            <table:table-cell office:value-type="float" office:value="3618233"/>
          </table:table-row>
          <table:table-row>
            <table:table-cell office:value-type="string">
              <text:p>SUBPARTIDA E0050120089900</text:p>
            </table:table-cell>
            <table:table-cell office:value-type="float" office:value="90026485"/>
            <table:table-cell office:value-type="float" office:value="40069652"/>
          </table:table-row>
          <table:table-row>
            <table:table-cell office:value-type="string">
              <text:p>SUBPARTIDA E0050220089900</text:p>
            </table:table-cell>
            <table:table-cell office:value-type="float" office:value="48401336"/>
            <table:table-cell office:value-type="float" office:value="21709017"/>
          </table:table-row>
          <table:table-row>
            <table:table-cell office:value-type="string">
              <text:p>SUBPARTIDA E0050320089900</text:p>
            </table:table-cell>
            <table:table-cell office:value-type="float" office:value="24200668"/>
            <table:table-cell office:value-type="float" office:value="10854399"/>
          </table:table-row>
          <table:table-row>
            <table:table-cell office:value-type="string">
              <text:p>SUBPARTIDA E-10204</text:p>
            </table:table-cell>
            <table:table-cell office:value-type="float" office:value="10000000"/>
            <table:table-cell office:value-type="float" office:value="0"/>
          </table:table-row>
          <table:table-row>
            <table:table-cell office:value-type="string">
              <text:p>SUBPARTIDA E-10301</text:p>
            </table:table-cell>
            <table:table-cell office:value-type="float" office:value="162550000"/>
            <table:table-cell office:value-type="float" office:value="1424591"/>
          </table:table-row>
          <table:table-row>
            <table:table-cell office:value-type="string">
              <text:p>SUBPARTIDA E-10302</text:p>
            </table:table-cell>
            <table:table-cell office:value-type="float" office:value="750000"/>
            <table:table-cell office:value-type="float" office:value="0"/>
          </table:table-row>
          <table:table-row>
            <table:table-cell office:value-type="string">
              <text:p>SUBPARTIDA E-10306</text:p>
            </table:table-cell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-10307</text:p>
            </table:table-cell>
            <table:table-cell office:value-type="float" office:value="21300000"/>
            <table:table-cell office:value-type="float" office:value="0"/>
          </table:table-row>
          <table:table-row>
            <table:table-cell office:value-type="string">
              <text:p>SUBPARTIDA E-10404</text:p>
            </table:table-cell>
            <table:table-cell office:value-type="float" office:value="81000000"/>
            <table:table-cell office:value-type="float" office:value="0"/>
          </table:table-row>
          <table:table-row>
            <table:table-cell office:value-type="string">
              <text:p>SUBPARTIDA E-10406</text:p>
            </table:table-cell>
            <table:table-cell office:value-type="float" office:value="16000000"/>
            <table:table-cell office:value-type="float" office:value="5567852.1500000004"/>
          </table:table-row>
          <table:table-row>
            <table:table-cell office:value-type="string">
              <text:p>SUBPARTIDA E-10499</text:p>
            </table:table-cell>
            <table:table-cell office:value-type="float" office:value="25000"/>
            <table:table-cell office:value-type="float" office:value="0"/>
          </table:table-row>
          <table:table-row>
            <table:table-cell office:value-type="string">
              <text:p>SUBPARTIDA E-10501</text:p>
            </table:table-cell>
            <table:table-cell office:value-type="float" office:value="100000"/>
            <table:table-cell office:value-type="float" office:value="0"/>
          </table:table-row>
          <table:table-row>
            <table:table-cell office:value-type="string">
              <text:p>SUBPARTIDA E-10502</text:p>
            </table:table-cell>
            <table:table-cell office:value-type="float" office:value="7200000"/>
            <table:table-cell office:value-type="float" office:value="564800"/>
          </table:table-row>
          <table:table-row>
            <table:table-cell office:value-type="string">
              <text:p>SUBPARTIDA E-10503</text:p>
            </table:table-cell>
            <table:table-cell office:value-type="float" office:value="20000000"/>
            <table:table-cell office:value-type="float" office:value="2883666"/>
          </table:table-row>
          <table:table-row>
            <table:table-cell office:value-type="string">
              <text:p>SUBPARTIDA E-10504</text:p>
            </table:table-cell>
            <table:table-cell office:value-type="float" office:value="32000000"/>
            <table:table-cell office:value-type="float" office:value="8026645.4400000004"/>
          </table:table-row>
          <table:table-row>
            <table:table-cell office:value-type="string">
              <text:p>SUBPARTIDA E-10601</text:p>
            </table:table-cell>
            <table:table-cell office:value-type="float" office:value="10000000"/>
            <table:table-cell office:value-type="float" office:value="5900842"/>
          </table:table-row>
          <table:table-row>
            <table:table-cell office:value-type="string">
              <text:p>SUBPARTIDA E-10701</text:p>
            </table:table-cell>
            <table:table-cell office:value-type="float" office:value="24000000"/>
            <table:table-cell office:value-type="float" office:value="584775"/>
          </table:table-row>
          <table:table-row>
            <table:table-cell office:value-type="string">
              <text:p>SUBPARTIDA E-10805</text:p>
            </table:table-cell>
            <table:table-cell office:value-type="float" office:value="2000000"/>
            <table:table-cell office:value-type="float" office:value="0"/>
          </table:table-row>
          <table:table-row>
            <table:table-cell office:value-type="string">
              <text:p>SUBPARTIDA E-20101</text:p>
            </table:table-cell>
            <table:table-cell office:value-type="float" office:value="2200000"/>
            <table:table-cell office:value-type="float" office:value="736592"/>
          </table:table-row>
          <table:table-row>
            <table:table-cell office:value-type="string">
              <text:p>SUBPARTIDA E6010320089900</text:p>
            </table:table-cell>
            <table:table-cell office:value-type="float" office:value="28234113"/>
            <table:table-cell office:value-type="float" office:value="12486240.140000001"/>
          </table:table-row>
          <table:table-row>
            <table:table-cell office:value-type="string">
              <text:p>SUBPARTIDA E6010320289900</text:p>
            </table:table-cell>
            <table:table-cell office:value-type="float" office:value="4033445"/>
            <table:table-cell office:value-type="float" office:value="1809078.76"/>
          </table:table-row>
          <table:table-row>
            <table:table-cell office:value-type="string">
              <text:p>SUBPARTIDA E-60301</text:p>
            </table:table-cell>
            <table:table-cell office:value-type="float" office:value="20300000"/>
            <table:table-cell office:value-type="float" office:value="98186.76"/>
          </table:table-row>
          <table:table-row>
            <table:table-cell office:value-type="string">
              <text:p>SUBPARTIDA E-60399</text:p>
            </table:table-cell>
            <table:table-cell office:value-type="float" office:value="6200000"/>
            <table:table-cell office:value-type="float" office:value="526548"/>
          </table:table-row>
          <table:table-row>
            <table:table-cell office:value-type="string">
              <text:p>SUBPARTIDA E6070120089900</text:p>
            </table:table-cell>
            <table:table-cell office:value-type="float" office:value="51415000"/>
            <table:table-cell office:value-type="float" office:value="51415000"/>
          </table:table-row>
          <table:table-row>
            <table:table-cell office:value-type="string">
              <text:p>SUBPARTIDA E6070120589900</text:p>
            </table:table-cell>
            <table:table-cell office:value-type="float" office:value="20935000"/>
            <table:table-cell office:value-type="float" office:value="18840315"/>
          </table:table-row>
          <table:table-row>
            <table:table-cell office:value-type="string">
              <text:p>SUBPARTIDA E-10303</text:p>
            </table:table-cell>
            <table:table-cell office:value-type="float" office:value="16400000"/>
            <table:table-cell office:value-type="float" office:value="0"/>
          </table:table-row>
          <table:table-row>
            <table:table-cell office:value-type="string">
              <text:p>SUBPARTIDA E-10702</text:p>
            </table:table-cell>
            <table:table-cell office:value-type="float" office:value="273674154"/>
            <table:table-cell office:value-type="float" office:value="186168923.59999999"/>
          </table:table-row>
        </table:table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0" draw:style="linear" draw:angle="0" draw:start-color="#f0f8fd" draw:end-color="#74c4e9" draw:start-intensity="100%" draw:end-intensity="100%"/>
  </office:styles>
</office:document-styles>
</file>

<file path=Object 4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156082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gradient" draw:fill-gradient-name="a0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2" text:class-names="" text:cond-style-name="">;<text:s text:c="1"/></text:p>
        </chart:label-separator>
      </style:chart-properties>
      <style:graphic-properties draw:fill="solid" draw:fill-color="#15608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3" text:class-names="" text:cond-style-name="">;<text:s text:c="1"/></text:p>
        </chart:label-separator>
      </style:chart-properties>
      <style:graphic-properties draw:fill="solid" draw:fill-color="#e9713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fals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true" chart:deep="false" chart:auto-position="false" chart:right-angled-axes="true"/>
      <style:graphic-properties draw:fill="none" draw:stroke="none"/>
    </style:style>
    <style:style style:family="chart" style:name="Axs1" style:data-style-name="N4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Flr0">
      <style:chart-properties chart:auto-size="true"/>
      <style:graphic-properties draw:fill="none" draw:stroke="none"/>
    </style:style>
  </office:automatic-styles>
  <office:body>
    <office:chart>
      <chart:chart chart:class="chart:bar" svg:height="196.4634645669291pt" svg:width="470.6937795275591pt" chart:style-name="Crt0">
        <chart:title svg:x="215.70031496063pt" svg:y="7.079527559055118pt" chart:style-name="CT00">
          <text:p text:style-name="a1" text:class-names="" text:cond-style-name="">EJECUCIÓN + COMPROMISO</text:p>
        </chart:title>
        <chart:legend style:legend-expansion="custom" style:legend-expansion-aspect-ratio="1.2804710901887795" svg:width="107.4741732283465pt" svg:height="83.93330708661418pt" svg:x="356.792283464567pt" svg:y="56.50228346456693pt" chart:style-name="Lgnd"/>
        <chart:plot-area svg:x="11.60212598425197pt" svg:y="27.9955905511811pt" svg:width="343.3583464566929pt" svg:height="168.467874015748pt"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33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33" chart:class="chart:bar" chart:attached-axis="primary-y" chart:style-name="G0S0">
            <chart:data-label chart:style-name="DL00"/>
            <chart:data-point chart:repeated="32"/>
          </chart:series>
          <chart:series chart:label-cell-address="local-table.$C$1" chart:values-cell-range-address="local-table.$C$2:.$C$33" chart:class="chart:bar" chart:attached-axis="primary-y" chart:style-name="G0S1">
            <chart:data-label chart:style-name="DL01"/>
            <chart:data-point chart:repeated="3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PRESUPUESTO.</text:p>
              </table:table-cell>
              <table:table-cell office:value-type="string">
                <text:p>DEVENGADO +COMPROMETIDO.</text:p>
              </table:table-cell>
            </table:table-row>
          </table:table-header-rows>
          <table:table-row>
            <table:table-cell office:value-type="string">
              <text:p>SUBPARTIDA E-00101</text:p>
            </table:table-cell>
            <table:table-cell office:value-type="float" office:value="1489008284"/>
            <table:table-cell office:value-type="float" office:value="641273314.63999999"/>
          </table:table-row>
          <table:table-row>
            <table:table-cell office:value-type="string">
              <text:p>SUBPARTIDA E-00303</text:p>
            </table:table-cell>
            <table:table-cell office:value-type="float" office:value="134902656"/>
            <table:table-cell office:value-type="float" office:value="0"/>
          </table:table-row>
          <table:table-row>
            <table:table-cell office:value-type="string">
              <text:p>SUBPARTIDA E-00304</text:p>
            </table:table-cell>
            <table:table-cell office:value-type="float" office:value="124369589"/>
            <table:table-cell office:value-type="float" office:value="94326423.760000005"/>
          </table:table-row>
          <table:table-row>
            <table:table-cell office:value-type="string">
              <text:p>SUBPARTIDA E0040120089900</text:p>
            </table:table-cell>
            <table:table-cell office:value-type="float" office:value="149237453"/>
            <table:table-cell office:value-type="float" office:value="135000000"/>
          </table:table-row>
          <table:table-row>
            <table:table-cell office:value-type="string">
              <text:p>SUBPARTIDA E0040520089900</text:p>
            </table:table-cell>
            <table:table-cell office:value-type="float" office:value="8066889"/>
            <table:table-cell office:value-type="float" office:value="7500000"/>
          </table:table-row>
          <table:table-row>
            <table:table-cell office:value-type="string">
              <text:p>SUBPARTIDA E0050120089900</text:p>
            </table:table-cell>
            <table:table-cell office:value-type="float" office:value="90026485"/>
            <table:table-cell office:value-type="float" office:value="85000000"/>
          </table:table-row>
          <table:table-row>
            <table:table-cell office:value-type="string">
              <text:p>SUBPARTIDA E0050220089900</text:p>
            </table:table-cell>
            <table:table-cell office:value-type="float" office:value="48401336"/>
            <table:table-cell office:value-type="float" office:value="43000000"/>
          </table:table-row>
          <table:table-row>
            <table:table-cell office:value-type="string">
              <text:p>SUBPARTIDA E0050320089900</text:p>
            </table:table-cell>
            <table:table-cell office:value-type="float" office:value="24200668"/>
            <table:table-cell office:value-type="float" office:value="22000000"/>
          </table:table-row>
          <table:table-row>
            <table:table-cell office:value-type="string">
              <text:p>SUBPARTIDA E-10204</text:p>
            </table:table-cell>
            <table:table-cell office:value-type="float" office:value="10000000"/>
            <table:table-cell office:value-type="float" office:value="0"/>
          </table:table-row>
          <table:table-row>
            <table:table-cell office:value-type="string">
              <text:p>SUBPARTIDA E-10301</text:p>
            </table:table-cell>
            <table:table-cell office:value-type="float" office:value="162550000"/>
            <table:table-cell office:value-type="float" office:value="10482769.99"/>
          </table:table-row>
          <table:table-row>
            <table:table-cell office:value-type="string">
              <text:p>SUBPARTIDA E-10302</text:p>
            </table:table-cell>
            <table:table-cell office:value-type="float" office:value="750000"/>
            <table:table-cell office:value-type="float" office:value="0"/>
          </table:table-row>
          <table:table-row>
            <table:table-cell office:value-type="string">
              <text:p>SUBPARTIDA E-10306</text:p>
            </table:table-cell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-10307</text:p>
            </table:table-cell>
            <table:table-cell office:value-type="float" office:value="21300000"/>
            <table:table-cell office:value-type="float" office:value="15000000"/>
          </table:table-row>
          <table:table-row>
            <table:table-cell office:value-type="string">
              <text:p>SUBPARTIDA E-10404</text:p>
            </table:table-cell>
            <table:table-cell office:value-type="float" office:value="81000000"/>
            <table:table-cell office:value-type="float" office:value="63282599"/>
          </table:table-row>
          <table:table-row>
            <table:table-cell office:value-type="string">
              <text:p>SUBPARTIDA E-10406</text:p>
            </table:table-cell>
            <table:table-cell office:value-type="float" office:value="16000000"/>
            <table:table-cell office:value-type="float" office:value="13393626.550000001"/>
          </table:table-row>
          <table:table-row>
            <table:table-cell office:value-type="string">
              <text:p>SUBPARTIDA E-10499</text:p>
            </table:table-cell>
            <table:table-cell office:value-type="float" office:value="25000"/>
            <table:table-cell office:value-type="float" office:value="0"/>
          </table:table-row>
          <table:table-row>
            <table:table-cell office:value-type="string">
              <text:p>SUBPARTIDA E-10501</text:p>
            </table:table-cell>
            <table:table-cell office:value-type="float" office:value="100000"/>
            <table:table-cell office:value-type="float" office:value="16700"/>
          </table:table-row>
          <table:table-row>
            <table:table-cell office:value-type="string">
              <text:p>SUBPARTIDA E-10502</text:p>
            </table:table-cell>
            <table:table-cell office:value-type="float" office:value="7200000"/>
            <table:table-cell office:value-type="float" office:value="1790200"/>
          </table:table-row>
          <table:table-row>
            <table:table-cell office:value-type="string">
              <text:p>SUBPARTIDA E-10503</text:p>
            </table:table-cell>
            <table:table-cell office:value-type="float" office:value="20000000"/>
            <table:table-cell office:value-type="float" office:value="9999665.9199999999"/>
          </table:table-row>
          <table:table-row>
            <table:table-cell office:value-type="string">
              <text:p>SUBPARTIDA E-10504</text:p>
            </table:table-cell>
            <table:table-cell office:value-type="float" office:value="32000000"/>
            <table:table-cell office:value-type="float" office:value="22500000"/>
          </table:table-row>
          <table:table-row>
            <table:table-cell office:value-type="string">
              <text:p>SUBPARTIDA E-10601</text:p>
            </table:table-cell>
            <table:table-cell office:value-type="float" office:value="10000000"/>
            <table:table-cell office:value-type="float" office:value="9999999.6400000006"/>
          </table:table-row>
          <table:table-row>
            <table:table-cell office:value-type="string">
              <text:p>SUBPARTIDA E-10701</text:p>
            </table:table-cell>
            <table:table-cell office:value-type="float" office:value="24000000"/>
            <table:table-cell office:value-type="float" office:value="13092948.18"/>
          </table:table-row>
          <table:table-row>
            <table:table-cell office:value-type="string">
              <text:p>SUBPARTIDA E-10805</text:p>
            </table:table-cell>
            <table:table-cell office:value-type="float" office:value="2000000"/>
            <table:table-cell office:value-type="float" office:value="1999999.77"/>
          </table:table-row>
          <table:table-row>
            <table:table-cell office:value-type="string">
              <text:p>SUBPARTIDA E-20101</text:p>
            </table:table-cell>
            <table:table-cell office:value-type="float" office:value="2200000"/>
            <table:table-cell office:value-type="float" office:value="1150000"/>
          </table:table-row>
          <table:table-row>
            <table:table-cell office:value-type="string">
              <text:p>SUBPARTIDA E6010320089900</text:p>
            </table:table-cell>
            <table:table-cell office:value-type="float" office:value="28234113"/>
            <table:table-cell office:value-type="float" office:value="25000000"/>
          </table:table-row>
          <table:table-row>
            <table:table-cell office:value-type="string">
              <text:p>SUBPARTIDA E6010320289900</text:p>
            </table:table-cell>
            <table:table-cell office:value-type="float" office:value="4033445"/>
            <table:table-cell office:value-type="float" office:value="3500000"/>
          </table:table-row>
          <table:table-row>
            <table:table-cell office:value-type="string">
              <text:p>SUBPARTIDA E-60301</text:p>
            </table:table-cell>
            <table:table-cell office:value-type="float" office:value="20300000"/>
            <table:table-cell office:value-type="float" office:value="11707670.25"/>
          </table:table-row>
          <table:table-row>
            <table:table-cell office:value-type="string">
              <text:p>SUBPARTIDA E-60399</text:p>
            </table:table-cell>
            <table:table-cell office:value-type="float" office:value="6200000"/>
            <table:table-cell office:value-type="float" office:value="526548"/>
          </table:table-row>
          <table:table-row>
            <table:table-cell office:value-type="string">
              <text:p>SUBPARTIDA E6070120089900</text:p>
            </table:table-cell>
            <table:table-cell office:value-type="float" office:value="51415000"/>
            <table:table-cell office:value-type="float" office:value="51415000"/>
          </table:table-row>
          <table:table-row>
            <table:table-cell office:value-type="string">
              <text:p>SUBPARTIDA E6070120589900</text:p>
            </table:table-cell>
            <table:table-cell office:value-type="float" office:value="20935000"/>
            <table:table-cell office:value-type="float" office:value="18840315"/>
          </table:table-row>
          <table:table-row>
            <table:table-cell office:value-type="string">
              <text:p>SUBPARTIDA E-10303</text:p>
            </table:table-cell>
            <table:table-cell office:value-type="float" office:value="16400000"/>
            <table:table-cell office:value-type="float" office:value="0"/>
          </table:table-row>
          <table:table-row>
            <table:table-cell office:value-type="string">
              <text:p>SUBPARTIDA E-10702</text:p>
            </table:table-cell>
            <table:table-cell office:value-type="float" office:value="273674154"/>
            <table:table-cell office:value-type="float" office:value="186168923.59999999"/>
          </table:table-row>
        </table:table>
      </chart:chart>
    </office:chart>
  </office:body>
</office:document-content>
</file>

<file path=Object 4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0" draw:style="linear" draw:angle="0" draw:start-color="#f0f8fd" draw:end-color="#74c4e9" draw:start-intensity="100%" draw:end-intensity="100%"/>
  </office:styles>
</office:document-styles>
</file>

<file path=Object 5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156082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0" text:class-names="" text:cond-style-name="">;<text:s text:c="1"/></text:p>
        </chart:label-separator>
      </style:chart-properties>
      <style:graphic-properties draw:fill="solid" draw:fill-color="#156082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1" text:class-names="" text:cond-style-name="">;<text:s text:c="1"/></text:p>
        </chart:label-separator>
      </style:chart-properties>
      <style:graphic-properties draw:fill="solid" draw:fill-color="#e97132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G0S2" style:data-style-name="N0">
      <style:chart-properties chart:symbol-type="none" chart:vertical="false" chart:connect-bars="false" chart:solid-type="cuboid" chart:stacked="false" chart:percentage="false" chart:link-data-style-to-source="true" chart:data-label-number="none" chart:data-label-text="false" chart:data-label-symbol="false" chart:data-label-series="false">
        <chart:label-separator>
          <text:p text:style-name="a2" text:class-names="" text:cond-style-name="">;<text:s text:c="1"/></text:p>
        </chart:label-separator>
      </style:chart-properties>
      <style:graphic-properties draw:fill="solid" draw:fill-color="#196b24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Axs1" style:data-style-name="N4">
      <style:chart-properties chart:gap-width="150" chart:overlap="0"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366.0pt" svg:width="597.75pt" chart:style-name="Crt0">
        <chart:legend chart:legend-position="end" chart:legend-align="center" chart:style-name="Lgnd"/>
        <chart:plot-area chart:style-name="Plt0" chart:data-source-has-labels="both">
          <chart:axis chart:dimension="x" chart:name="primary-x" chart:style-name="Axs0">
            <chart:categories table:cell-range-address="local-table.$A$2:.$A$94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94" chart:class="chart:bar" chart:attached-axis="primary-y" chart:style-name="G0S0">
            <chart:data-label chart:style-name="DL00"/>
            <chart:data-point chart:repeated="93"/>
          </chart:series>
          <chart:series chart:label-cell-address="local-table.$C$1" chart:values-cell-range-address="local-table.$C$2:.$C$94" chart:class="chart:bar" chart:attached-axis="primary-y" chart:style-name="G0S1">
            <chart:data-label chart:style-name="DL01"/>
            <chart:data-point chart:repeated="93"/>
          </chart:series>
          <chart:series chart:label-cell-address="local-table.$D$1" chart:values-cell-range-address="local-table.$D$2:.$D$94" chart:class="chart:bar" chart:attached-axis="primary-y" chart:style-name="G0S2">
            <chart:data-label chart:style-name="DL02"/>
            <chart:data-point chart:repeated="93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PRESUPUESTO</text:p>
              </table:table-cell>
              <table:table-cell office:value-type="string">
                <text:p>COMPROMISO.</text:p>
              </table:table-cell>
              <table:table-cell office:value-type="string">
                <text:p>DISPONIBLE PRESUPUESTARIO</text:p>
              </table:table-cell>
            </table:table-row>
          </table:table-header-rows>
          <table:table-row>
            <table:table-cell office:value-type="string">
              <text:p>PARTIDA E-0</text:p>
            </table:table-cell>
            <table:table-cell office:value-type="float" office:value="5960424566.0699997"/>
            <table:table-cell office:value-type="float" office:value="494847758.18000001"/>
            <table:table-cell office:value-type="float" office:value="2956107905.5"/>
          </table:table-row>
          <table:table-row>
            <table:table-cell office:value-type="string">
              <text:p>PARTIDA E-1</text:p>
            </table:table-cell>
            <table:table-cell office:value-type="float" office:value="2196323208.9499998"/>
            <table:table-cell office:value-type="float" office:value="428215339.04999995"/>
            <table:table-cell office:value-type="float" office:value="1168140279.45"/>
          </table:table-row>
          <table:table-row>
            <table:table-cell office:value-type="string">
              <text:p>PARTIDA E-2</text:p>
            </table:table-cell>
            <table:table-cell office:value-type="float" office:value="62247889"/>
            <table:table-cell office:value-type="float" office:value="31412794.949999999"/>
            <table:table-cell office:value-type="float" office:value="28045564.989999998"/>
          </table:table-row>
          <table:table-row>
            <table:table-cell office:value-type="string">
              <text:p>PARTIDA E-5</text:p>
            </table:table-cell>
            <table:table-cell office:value-type="float" office:value="234863371"/>
            <table:table-cell office:value-type="float" office:value="74957639.710000008"/>
            <table:table-cell office:value-type="float" office:value="24956662.949999999"/>
          </table:table-row>
          <table:table-row>
            <table:table-cell office:value-type="string">
              <text:p>PARTIDA E-6</text:p>
            </table:table-cell>
            <table:table-cell office:value-type="float" office:value="2190442513.5699997"/>
            <table:table-cell office:value-type="float" office:value="136856830.97"/>
            <table:table-cell office:value-type="float" office:value="1115814695.6099999"/>
          </table:table-row>
          <table:table-row>
            <table:table-cell office:value-type="string">
              <text:p>PARTIDA E-7</text:p>
            </table:table-cell>
            <table:table-cell office:value-type="float" office:value="2104157020.9000001"/>
            <table:table-cell office:value-type="float" office:value="710868049.22000003"/>
            <table:table-cell office:value-type="float" office:value="1393288971.6800001"/>
          </table:table-row>
          <table:table-row>
            <table:table-cell office:value-type="string">
              <text:p>SUBPARTIDA E-00101</text:p>
            </table:table-cell>
            <table:table-cell office:value-type="float" office:value="3620485586"/>
            <table:table-cell office:value-type="float" office:value="0"/>
            <table:table-cell office:value-type="float" office:value="2020888165.3299999"/>
          </table:table-row>
          <table:table-row>
            <table:table-cell office:value-type="string">
              <text:p>SUBPARTIDA E-00103</text:p>
            </table:table-cell>
            <table:table-cell office:value-type="float" office:value="85338007.319999993"/>
            <table:table-cell office:value-type="float" office:value="0"/>
            <table:table-cell office:value-type="float" office:value="85338007.319999993"/>
          </table:table-row>
          <table:table-row>
            <table:table-cell office:value-type="string">
              <text:p>SUBPARTIDA E-00201</text:p>
            </table:table-cell>
            <table:table-cell office:value-type="float" office:value="15580000"/>
            <table:table-cell office:value-type="float" office:value="0"/>
            <table:table-cell office:value-type="float" office:value="11682858.630000001"/>
          </table:table-row>
          <table:table-row>
            <table:table-cell office:value-type="string">
              <text:p>SUBPARTIDA E-00301</text:p>
            </table:table-cell>
            <table:table-cell office:value-type="float" office:value="174130196.13"/>
            <table:table-cell office:value-type="float" office:value="0"/>
            <table:table-cell office:value-type="float" office:value="111100070.98999999"/>
          </table:table-row>
          <table:table-row>
            <table:table-cell office:value-type="string">
              <text:p>SUBPARTIDA E-00302</text:p>
            </table:table-cell>
            <table:table-cell office:value-type="float" office:value="286817372.57999998"/>
            <table:table-cell office:value-type="float" office:value="0"/>
            <table:table-cell office:value-type="float" office:value="199216660.28999999"/>
          </table:table-row>
          <table:table-row>
            <table:table-cell office:value-type="string">
              <text:p>SUBPARTIDA E-00303</text:p>
            </table:table-cell>
            <table:table-cell office:value-type="float" office:value="377576403.06999999"/>
            <table:table-cell office:value-type="float" office:value="0"/>
            <table:table-cell office:value-type="float" office:value="377576403.06999999"/>
          </table:table-row>
          <table:table-row>
            <table:table-cell office:value-type="string">
              <text:p>SUBPARTIDA E-00304</text:p>
            </table:table-cell>
            <table:table-cell office:value-type="float" office:value="313339917.66999996"/>
            <table:table-cell office:value-type="float" office:value="0"/>
            <table:table-cell office:value-type="float" office:value="42264860.579999998"/>
          </table:table-row>
          <table:table-row>
            <table:table-cell office:value-type="string">
              <text:p>SUBPARTIDA E-00399</text:p>
            </table:table-cell>
            <table:table-cell office:value-type="float" office:value="57095874.039999999"/>
            <table:table-cell office:value-type="float" office:value="0"/>
            <table:table-cell office:value-type="float" office:value="36756748.030000001"/>
          </table:table-row>
          <table:table-row>
            <table:table-cell office:value-type="string">
              <text:p>SUBPARTIDA E0040120089300</text:p>
            </table:table-cell>
            <table:table-cell office:value-type="float" office:value="252348872"/>
            <table:table-cell office:value-type="float" office:value="130644825"/>
            <table:table-cell office:value-type="float" office:value="0"/>
          </table:table-row>
          <table:table-row>
            <table:table-cell office:value-type="string">
              <text:p>SUBPARTIDA E0040120089400</text:p>
            </table:table-cell>
            <table:table-cell office:value-type="float" office:value="18994406.329999998"/>
            <table:table-cell office:value-type="float" office:value="0"/>
            <table:table-cell office:value-type="float" office:value="18994406.329999998"/>
          </table:table-row>
          <table:table-row>
            <table:table-cell office:value-type="string">
              <text:p>SUBPARTIDA E0040120089900</text:p>
            </table:table-cell>
            <table:table-cell office:value-type="float" office:value="149237453"/>
            <table:table-cell office:value-type="float" office:value="68064088"/>
            <table:table-cell office:value-type="float" office:value="14237453"/>
          </table:table-row>
          <table:table-row>
            <table:table-cell office:value-type="string">
              <text:p>SUBPARTIDA E0040520089300</text:p>
            </table:table-cell>
            <table:table-cell office:value-type="float" office:value="13640480"/>
            <table:table-cell office:value-type="float" office:value="7061949"/>
            <table:table-cell office:value-type="float" office:value="0"/>
          </table:table-row>
          <table:table-row>
            <table:table-cell office:value-type="string">
              <text:p>SUBPARTIDA E0040520089400</text:p>
            </table:table-cell>
            <table:table-cell office:value-type="float" office:value="1030780.77"/>
            <table:table-cell office:value-type="float" office:value="0"/>
            <table:table-cell office:value-type="float" office:value="1030780.77"/>
          </table:table-row>
          <table:table-row>
            <table:table-cell office:value-type="string">
              <text:p>SUBPARTIDA E0040520089900</text:p>
            </table:table-cell>
            <table:table-cell office:value-type="float" office:value="8066889"/>
            <table:table-cell office:value-type="float" office:value="3881767"/>
            <table:table-cell office:value-type="float" office:value="566889"/>
          </table:table-row>
          <table:table-row>
            <table:table-cell office:value-type="string">
              <text:p>SUBPARTIDA E0050120089300</text:p>
            </table:table-cell>
            <table:table-cell office:value-type="float" office:value="152227752"/>
            <table:table-cell office:value-type="float" office:value="79400976"/>
            <table:table-cell office:value-type="float" office:value="0"/>
          </table:table-row>
          <table:table-row>
            <table:table-cell office:value-type="string">
              <text:p>SUBPARTIDA E0050120089400</text:p>
            </table:table-cell>
            <table:table-cell office:value-type="float" office:value="9449329.1600000001"/>
            <table:table-cell office:value-type="float" office:value="0"/>
            <table:table-cell office:value-type="float" office:value="9449329.1600000001"/>
          </table:table-row>
          <table:table-row>
            <table:table-cell office:value-type="string">
              <text:p>SUBPARTIDA E0050120089900</text:p>
            </table:table-cell>
            <table:table-cell office:value-type="float" office:value="90026485"/>
            <table:table-cell office:value-type="float" office:value="44930348"/>
            <table:table-cell office:value-type="float" office:value="5026485"/>
          </table:table-row>
          <table:table-row>
            <table:table-cell office:value-type="string">
              <text:p>SUBPARTIDA E0050220089300</text:p>
            </table:table-cell>
            <table:table-cell office:value-type="float" office:value="81842877"/>
            <table:table-cell office:value-type="float" office:value="42371238"/>
            <table:table-cell office:value-type="float" office:value="0"/>
          </table:table-row>
          <table:table-row>
            <table:table-cell office:value-type="string">
              <text:p>SUBPARTIDA E0050220089400</text:p>
            </table:table-cell>
            <table:table-cell office:value-type="float" office:value="1666940.38"/>
            <table:table-cell office:value-type="float" office:value="0"/>
            <table:table-cell office:value-type="float" office:value="1666940.38"/>
          </table:table-row>
          <table:table-row>
            <table:table-cell office:value-type="string">
              <text:p>SUBPARTIDA E0050220089900</text:p>
            </table:table-cell>
            <table:table-cell office:value-type="float" office:value="48401336"/>
            <table:table-cell office:value-type="float" office:value="21290983"/>
            <table:table-cell office:value-type="float" office:value="5401336"/>
          </table:table-row>
          <table:table-row>
            <table:table-cell office:value-type="string">
              <text:p>SUBPARTIDA E0050320089300</text:p>
            </table:table-cell>
            <table:table-cell office:value-type="float" office:value="40921439"/>
            <table:table-cell office:value-type="float" office:value="21185668"/>
            <table:table-cell office:value-type="float" office:value="0"/>
          </table:table-row>
          <table:table-row>
            <table:table-cell office:value-type="string">
              <text:p>SUBPARTIDA E0050320089400</text:p>
            </table:table-cell>
            <table:table-cell office:value-type="float" office:value="7109843.6200000001"/>
            <table:table-cell office:value-type="float" office:value="0"/>
            <table:table-cell office:value-type="float" office:value="7109843.6200000001"/>
          </table:table-row>
          <table:table-row>
            <table:table-cell office:value-type="string">
              <text:p>SUBPARTIDA E0050320089900</text:p>
            </table:table-cell>
            <table:table-cell office:value-type="float" office:value="24200668"/>
            <table:table-cell office:value-type="float" office:value="11145601"/>
            <table:table-cell office:value-type="float" office:value="2200668"/>
          </table:table-row>
          <table:table-row>
            <table:table-cell office:value-type="string">
              <text:p>SUBPARTIDA E0050520089300</text:p>
            </table:table-cell>
            <table:table-cell office:value-type="float" office:value="125895658"/>
            <table:table-cell office:value-type="float" office:value="64870315.18"/>
            <table:table-cell office:value-type="float" office:value="600000"/>
          </table:table-row>
          <table:table-row>
            <table:table-cell office:value-type="string">
              <text:p>SUBPARTIDA E-10101</text:p>
            </table:table-cell>
            <table:table-cell office:value-type="float" office:value="546109512"/>
            <table:table-cell office:value-type="float" office:value="45509125.850000001"/>
            <table:table-cell office:value-type="float" office:value="273054756.95999998"/>
          </table:table-row>
          <table:table-row>
            <table:table-cell office:value-type="string">
              <text:p>SUBPARTIDA E-10103</text:p>
            </table:table-cell>
            <table:table-cell office:value-type="float" office:value="4250000"/>
            <table:table-cell office:value-type="float" office:value="2312574.38"/>
            <table:table-cell office:value-type="float" office:value="917837.27"/>
          </table:table-row>
          <table:table-row>
            <table:table-cell office:value-type="string">
              <text:p>SUBPARTIDA E-10201</text:p>
            </table:table-cell>
            <table:table-cell office:value-type="float" office:value="33894012"/>
            <table:table-cell office:value-type="float" office:value="8779480.9000000004"/>
            <table:table-cell office:value-type="float" office:value="16607619"/>
          </table:table-row>
          <table:table-row>
            <table:table-cell office:value-type="string">
              <text:p>SUBPARTIDA E-10202</text:p>
            </table:table-cell>
            <table:table-cell office:value-type="float" office:value="25724136"/>
            <table:table-cell office:value-type="float" office:value="2964317.8"/>
            <table:table-cell office:value-type="float" office:value="12862068"/>
          </table:table-row>
          <table:table-row>
            <table:table-cell office:value-type="string">
              <text:p>SUBPARTIDA E-10203</text:p>
            </table:table-cell>
            <table:table-cell office:value-type="float" office:value="670000"/>
            <table:table-cell office:value-type="float" office:value="101922.44"/>
            <table:table-cell office:value-type="float" office:value="502989.56"/>
          </table:table-row>
          <table:table-row>
            <table:table-cell office:value-type="string">
              <text:p>SUBPARTIDA E-10204</text:p>
            </table:table-cell>
            <table:table-cell office:value-type="float" office:value="59711848"/>
            <table:table-cell office:value-type="float" office:value="8267984.7400000002"/>
            <table:table-cell office:value-type="float" office:value="40712441.25"/>
          </table:table-row>
          <table:table-row>
            <table:table-cell office:value-type="string">
              <text:p>SUBPARTIDA E-10301</text:p>
            </table:table-cell>
            <table:table-cell office:value-type="float" office:value="168550000"/>
            <table:table-cell office:value-type="float" office:value="10100997.370000001"/>
            <table:table-cell office:value-type="float" office:value="156031096.42999998"/>
          </table:table-row>
          <table:table-row>
            <table:table-cell office:value-type="string">
              <text:p>SUBPARTIDA E-10302</text:p>
            </table:table-cell>
            <table:table-cell office:value-type="float" office:value="42553696"/>
            <table:table-cell office:value-type="float" office:value="19283587.18"/>
            <table:table-cell office:value-type="float" office:value="23270108.82"/>
          </table:table-row>
          <table:table-row>
            <table:table-cell office:value-type="string">
              <text:p>SUBPARTIDA E-10306</text:p>
            </table:table-cell>
            <table:table-cell office:value-type="float" office:value="5243868"/>
            <table:table-cell office:value-type="float" office:value="2847876.75"/>
            <table:table-cell office:value-type="float" office:value="1992273.34"/>
          </table:table-row>
          <table:table-row>
            <table:table-cell office:value-type="string">
              <text:p>SUBPARTIDA E-10307</text:p>
            </table:table-cell>
            <table:table-cell office:value-type="float" office:value="215743949"/>
            <table:table-cell office:value-type="float" office:value="26175309.420000002"/>
            <table:table-cell office:value-type="float" office:value="172524877.69"/>
          </table:table-row>
          <table:table-row>
            <table:table-cell office:value-type="string">
              <text:p>SUBPARTIDA E-10404</text:p>
            </table:table-cell>
            <table:table-cell office:value-type="float" office:value="231445150.94999999"/>
            <table:table-cell office:value-type="float" office:value="108282598.94"/>
            <table:table-cell office:value-type="float" office:value="89811270.969999999"/>
          </table:table-row>
          <table:table-row>
            <table:table-cell office:value-type="string">
              <text:p>SUBPARTIDA E-10405</text:p>
            </table:table-cell>
            <table:table-cell office:value-type="float" office:value="35000000"/>
            <table:table-cell office:value-type="float" office:value="0"/>
            <table:table-cell office:value-type="float" office:value="35000000"/>
          </table:table-row>
          <table:table-row>
            <table:table-cell office:value-type="string">
              <text:p>SUBPARTIDA E-10406</text:p>
            </table:table-cell>
            <table:table-cell office:value-type="float" office:value="35939453"/>
            <table:table-cell office:value-type="float" office:value="14079948.970000001"/>
            <table:table-cell office:value-type="float" office:value="10442150.050000001"/>
          </table:table-row>
          <table:table-row>
            <table:table-cell office:value-type="string">
              <text:p>SUBPARTIDA E-10499</text:p>
            </table:table-cell>
            <table:table-cell office:value-type="float" office:value="33682065"/>
            <table:table-cell office:value-type="float" office:value="93478.88"/>
            <table:table-cell office:value-type="float" office:value="31772781.420000002"/>
          </table:table-row>
          <table:table-row>
            <table:table-cell office:value-type="string">
              <text:p>SUBPARTIDA E-10501</text:p>
            </table:table-cell>
            <table:table-cell office:value-type="float" office:value="347178"/>
            <table:table-cell office:value-type="float" office:value="73424"/>
            <table:table-cell office:value-type="float" office:value="130664"/>
          </table:table-row>
          <table:table-row>
            <table:table-cell office:value-type="string">
              <text:p>SUBPARTIDA E-10502</text:p>
            </table:table-cell>
            <table:table-cell office:value-type="float" office:value="18559804"/>
            <table:table-cell office:value-type="float" office:value="6333104"/>
            <table:table-cell office:value-type="float" office:value="7587500"/>
          </table:table-row>
          <table:table-row>
            <table:table-cell office:value-type="string">
              <text:p>SUBPARTIDA E-10503</text:p>
            </table:table-cell>
            <table:table-cell office:value-type="float" office:value="44000000"/>
            <table:table-cell office:value-type="float" office:value="12685565.85"/>
            <table:table-cell office:value-type="float" office:value="17011201.620000001"/>
          </table:table-row>
          <table:table-row>
            <table:table-cell office:value-type="string">
              <text:p>SUBPARTIDA E-10504</text:p>
            </table:table-cell>
            <table:table-cell office:value-type="float" office:value="56000000"/>
            <table:table-cell office:value-type="float" office:value="17256591.66"/>
            <table:table-cell office:value-type="float" office:value="24893157.210000001"/>
          </table:table-row>
          <table:table-row>
            <table:table-cell office:value-type="string">
              <text:p>SUBPARTIDA E-10601</text:p>
            </table:table-cell>
            <table:table-cell office:value-type="float" office:value="34733558"/>
            <table:table-cell office:value-type="float" office:value="4482813.6400000006"/>
            <table:table-cell office:value-type="float" office:value="4122113.21"/>
          </table:table-row>
          <table:table-row>
            <table:table-cell office:value-type="string">
              <text:p>SUBPARTIDA E-10701</text:p>
            </table:table-cell>
            <table:table-cell office:value-type="float" office:value="157463029"/>
            <table:table-cell office:value-type="float" office:value="94364736.49000001"/>
            <table:table-cell office:value-type="float" office:value="52991211.840000004"/>
          </table:table-row>
          <table:table-row>
            <table:table-cell office:value-type="string">
              <text:p>SUBPARTIDA E-10805</text:p>
            </table:table-cell>
            <table:table-cell office:value-type="float" office:value="14000008"/>
            <table:table-cell office:value-type="float" office:value="8290414.5500000007"/>
            <table:table-cell office:value-type="float" office:value="2000006.45"/>
          </table:table-row>
          <table:table-row>
            <table:table-cell office:value-type="string">
              <text:p>SUBPARTIDA E-10806</text:p>
            </table:table-cell>
            <table:table-cell office:value-type="float" office:value="2415000"/>
            <table:table-cell office:value-type="float" office:value="1206942.08"/>
            <table:table-cell office:value-type="float" office:value="604586.88"/>
          </table:table-row>
          <table:table-row>
            <table:table-cell office:value-type="string">
              <text:p>SUBPARTIDA E-10808</text:p>
            </table:table-cell>
            <table:table-cell office:value-type="float" office:value="103240000"/>
            <table:table-cell office:value-type="float" office:value="27928653.52"/>
            <table:table-cell office:value-type="float" office:value="62963028.759999998"/>
          </table:table-row>
          <table:table-row>
            <table:table-cell office:value-type="string">
              <text:p>SUBPARTIDA E-20101</text:p>
            </table:table-cell>
            <table:table-cell office:value-type="float" office:value="8387439"/>
            <table:table-cell office:value-type="float" office:value="2442390"/>
            <table:table-cell office:value-type="float" office:value="3599454"/>
          </table:table-row>
          <table:table-row>
            <table:table-cell office:value-type="string">
              <text:p>SUBPARTIDA E-20304</text:p>
            </table:table-cell>
            <table:table-cell office:value-type="float" office:value="14933815"/>
            <table:table-cell office:value-type="float" office:value="0"/>
            <table:table-cell office:value-type="float" office:value="14933815"/>
          </table:table-row>
          <table:table-row>
            <table:table-cell office:value-type="string">
              <text:p>SUBPARTIDA E-20306</text:p>
            </table:table-cell>
            <table:table-cell office:value-type="float" office:value="0"/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-29901</text:p>
            </table:table-cell>
            <table:table-cell office:value-type="float" office:value="500000"/>
            <table:table-cell office:value-type="float" office:value="0"/>
            <table:table-cell office:value-type="float" office:value="500000"/>
          </table:table-row>
          <table:table-row>
            <table:table-cell office:value-type="string">
              <text:p>SUBPARTIDA E-29903</text:p>
            </table:table-cell>
            <table:table-cell office:value-type="float" office:value="500000"/>
            <table:table-cell office:value-type="float" office:value="0"/>
            <table:table-cell office:value-type="float" office:value="500000"/>
          </table:table-row>
          <table:table-row>
            <table:table-cell office:value-type="string">
              <text:p>SUBPARTIDA E-29904</text:p>
            </table:table-cell>
            <table:table-cell office:value-type="float" office:value="0"/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-29905</text:p>
            </table:table-cell>
            <table:table-cell office:value-type="float" office:value="3000000"/>
            <table:table-cell office:value-type="float" office:value="0"/>
            <table:table-cell office:value-type="float" office:value="3000000"/>
          </table:table-row>
          <table:table-row>
            <table:table-cell office:value-type="string">
              <text:p>SUBPARTIDA E-29999</text:p>
            </table:table-cell>
            <table:table-cell office:value-type="float" office:value="34926635"/>
            <table:table-cell office:value-type="float" office:value="28970404.949999999"/>
            <table:table-cell office:value-type="float" office:value="5512295.9900000002"/>
          </table:table-row>
          <table:table-row>
            <table:table-cell office:value-type="string">
              <text:p>SUBPARTIDA E-50101</text:p>
            </table:table-cell>
            <table:table-cell office:value-type="float" office:value="0"/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-50103</text:p>
            </table:table-cell>
            <table:table-cell office:value-type="float" office:value="400000"/>
            <table:table-cell office:value-type="float" office:value="0"/>
            <table:table-cell office:value-type="float" office:value="400000"/>
          </table:table-row>
          <table:table-row>
            <table:table-cell office:value-type="string">
              <text:p>SUBPARTIDA E-50104</text:p>
            </table:table-cell>
            <table:table-cell office:value-type="float" office:value="5108500"/>
            <table:table-cell office:value-type="float" office:value="0"/>
            <table:table-cell office:value-type="float" office:value="4495014.99"/>
          </table:table-row>
          <table:table-row>
            <table:table-cell office:value-type="string">
              <text:p>SUBPARTIDA E-50105</text:p>
            </table:table-cell>
            <table:table-cell office:value-type="float" office:value="51708150"/>
            <table:table-cell office:value-type="float" office:value="41438223.359999999"/>
            <table:table-cell office:value-type="float" office:value="802733.48"/>
          </table:table-row>
          <table:table-row>
            <table:table-cell office:value-type="string">
              <text:p>SUBPARTIDA E-59903</text:p>
            </table:table-cell>
            <table:table-cell office:value-type="float" office:value="177646721"/>
            <table:table-cell office:value-type="float" office:value="33519416.350000001"/>
            <table:table-cell office:value-type="float" office:value="19258914.48"/>
          </table:table-row>
          <table:table-row>
            <table:table-cell office:value-type="string">
              <text:p>SUBPARTIDA E6010320089300</text:p>
            </table:table-cell>
            <table:table-cell office:value-type="float" office:value="47741678"/>
            <table:table-cell office:value-type="float" office:value="25063103.010000002"/>
            <table:table-cell office:value-type="float" office:value="0"/>
          </table:table-row>
          <table:table-row>
            <table:table-cell office:value-type="string">
              <text:p>SUBPARTIDA E6010320089900</text:p>
            </table:table-cell>
            <table:table-cell office:value-type="float" office:value="28234113"/>
            <table:table-cell office:value-type="float" office:value="12513759.859999999"/>
            <table:table-cell office:value-type="float" office:value="3234113"/>
          </table:table-row>
          <table:table-row>
            <table:table-cell office:value-type="string">
              <text:p>SUBPARTIDA E6010320189300</text:p>
            </table:table-cell>
            <table:table-cell office:value-type="float" office:value="32400000"/>
            <table:table-cell office:value-type="float" office:value="5946481.6399999997"/>
            <table:table-cell office:value-type="float" office:value="16200000"/>
          </table:table-row>
          <table:table-row>
            <table:table-cell office:value-type="string">
              <text:p>SUBPARTIDA E6010320289300</text:p>
            </table:table-cell>
            <table:table-cell office:value-type="float" office:value="6820240"/>
            <table:table-cell office:value-type="float" office:value="3530941.5"/>
            <table:table-cell office:value-type="float" office:value="0"/>
          </table:table-row>
          <table:table-row>
            <table:table-cell office:value-type="string">
              <text:p>SUBPARTIDA E6010320289900</text:p>
            </table:table-cell>
            <table:table-cell office:value-type="float" office:value="4033445"/>
            <table:table-cell office:value-type="float" office:value="1690921.24"/>
            <table:table-cell office:value-type="float" office:value="533445"/>
          </table:table-row>
          <table:table-row>
            <table:table-cell office:value-type="string">
              <text:p>SUBPARTIDA E6010320589300</text:p>
            </table:table-cell>
            <table:table-cell office:value-type="float" office:value="97012957"/>
            <table:table-cell office:value-type="float" office:value="598908.64"/>
            <table:table-cell office:value-type="float" office:value="48506479"/>
          </table:table-row>
          <table:table-row>
            <table:table-cell office:value-type="string">
              <text:p>SUBPARTIDA E6010321089300</text:p>
            </table:table-cell>
            <table:table-cell office:value-type="float" office:value="1125706615"/>
            <table:table-cell office:value-type="float" office:value="49008300.880000003"/>
            <table:table-cell office:value-type="float" office:value="555189926.63"/>
          </table:table-row>
          <table:table-row>
            <table:table-cell office:value-type="string">
              <text:p>SUBPARTIDA E6010321189300</text:p>
            </table:table-cell>
            <table:table-cell office:value-type="float" office:value="300000000"/>
            <table:table-cell office:value-type="float" office:value="0"/>
            <table:table-cell office:value-type="float" office:value="150000000"/>
          </table:table-row>
          <table:table-row>
            <table:table-cell office:value-type="string">
              <text:p>SUBPARTIDA E6010321289300</text:p>
            </table:table-cell>
            <table:table-cell office:value-type="float" office:value="118000000"/>
            <table:table-cell office:value-type="float" office:value="0.02"/>
            <table:table-cell office:value-type="float" office:value="59000000"/>
          </table:table-row>
          <table:table-row>
            <table:table-cell office:value-type="string">
              <text:p>SUBPARTIDA E6010321489300</text:p>
            </table:table-cell>
            <table:table-cell office:value-type="float" office:value="69144000"/>
            <table:table-cell office:value-type="float" office:value="1894930.58"/>
            <table:table-cell office:value-type="float" office:value="33423005.66"/>
          </table:table-row>
          <table:table-row>
            <table:table-cell office:value-type="string">
              <text:p>SUBPARTIDA E-60301</text:p>
            </table:table-cell>
            <table:table-cell office:value-type="float" office:value="65809404.57"/>
            <table:table-cell office:value-type="float" office:value="21609483.490000002"/>
            <table:table-cell office:value-type="float" office:value="44101734.32"/>
          </table:table-row>
          <table:table-row>
            <table:table-cell office:value-type="string">
              <text:p>SUBPARTIDA E-60399</text:p>
            </table:table-cell>
            <table:table-cell office:value-type="float" office:value="23190061"/>
            <table:table-cell office:value-type="float" office:value="0"/>
            <table:table-cell office:value-type="float" office:value="18532387"/>
          </table:table-row>
          <table:table-row>
            <table:table-cell office:value-type="string">
              <text:p>SUBPARTIDA E-60601</text:p>
            </table:table-cell>
            <table:table-cell office:value-type="float" office:value="15001080"/>
            <table:table-cell office:value-type="float" office:value="15000000.109999999"/>
            <table:table-cell office:value-type="float" office:value="0"/>
          </table:table-row>
          <table:table-row>
            <table:table-cell office:value-type="string">
              <text:p>SUBPARTIDA E6070120089300</text:p>
            </table:table-cell>
            <table:table-cell office:value-type="float" office:value="184998920"/>
            <table:table-cell office:value-type="float" office:value="0"/>
            <table:table-cell office:value-type="float" office:value="184998920"/>
          </table:table-row>
          <table:table-row>
            <table:table-cell office:value-type="string">
              <text:p>SUBPARTIDA E6070120089900</text:p>
            </table:table-cell>
            <table:table-cell office:value-type="float" office:value="51415000"/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6070120589900</text:p>
            </table:table-cell>
            <table:table-cell office:value-type="float" office:value="20935000"/>
            <table:table-cell office:value-type="float" office:value="0"/>
            <table:table-cell office:value-type="float" office:value="2094685"/>
          </table:table-row>
          <table:table-row>
            <table:table-cell office:value-type="string">
              <text:p>SUBPARTIDA E7010320089400</text:p>
            </table:table-cell>
            <table:table-cell office:value-type="float" office:value="1750274.82"/>
            <table:table-cell office:value-type="float" office:value="0"/>
            <table:table-cell office:value-type="float" office:value="1750274.82"/>
          </table:table-row>
          <table:table-row>
            <table:table-cell office:value-type="string">
              <text:p>SUBPARTIDA E7010320289400</text:p>
            </table:table-cell>
            <table:table-cell office:value-type="float" office:value="515521.52"/>
            <table:table-cell office:value-type="float" office:value="0"/>
            <table:table-cell office:value-type="float" office:value="515521.52"/>
          </table:table-row>
          <table:table-row>
            <table:table-cell office:value-type="string">
              <text:p>SUBPARTIDA E7020120089400</text:p>
            </table:table-cell>
            <table:table-cell office:value-type="float" office:value="857852208.39999998"/>
            <table:table-cell office:value-type="float" office:value="55680311.210000001"/>
            <table:table-cell office:value-type="float" office:value="802171897.19000006"/>
          </table:table-row>
          <table:table-row>
            <table:table-cell office:value-type="string">
              <text:p>SUBPARTIDA E7020120289400</text:p>
            </table:table-cell>
            <table:table-cell office:value-type="float" office:value="412883526.22000003"/>
            <table:table-cell office:value-type="float" office:value="147246781.08000001"/>
            <table:table-cell office:value-type="float" office:value="265636745.13999999"/>
          </table:table-row>
          <table:table-row>
            <table:table-cell office:value-type="string">
              <text:p>SUBPARTIDA E7040120089400</text:p>
            </table:table-cell>
            <table:table-cell office:value-type="float" office:value="831155489.94000006"/>
            <table:table-cell office:value-type="float" office:value="507940956.93000001"/>
            <table:table-cell office:value-type="float" office:value="323214533.00999999"/>
          </table:table-row>
          <table:table-row>
            <table:table-cell office:value-type="string">
              <text:p>SUBPARTIDA E-10102</text:p>
            </table:table-cell>
            <table:table-cell office:value-type="float" office:value="25225668"/>
            <table:table-cell office:value-type="float" office:value="6256769.6399999997"/>
            <table:table-cell office:value-type="float" office:value="15219308.32"/>
          </table:table-row>
          <table:table-row>
            <table:table-cell office:value-type="string">
              <text:p>SUBPARTIDA E-00105</text:p>
            </table:table-cell>
            <table:table-cell office:value-type="float" office:value="5000000"/>
            <table:table-cell office:value-type="float" office:value="0"/>
            <table:table-cell office:value-type="float" office:value="5000000"/>
          </table:table-row>
          <table:table-row>
            <table:table-cell office:value-type="string">
              <text:p>SUBPARTIDA E-10303</text:p>
            </table:table-cell>
            <table:table-cell office:value-type="float" office:value="18900000"/>
            <table:table-cell office:value-type="float" office:value="0"/>
            <table:table-cell office:value-type="float" office:value="18900000"/>
          </table:table-row>
          <table:table-row>
            <table:table-cell office:value-type="string">
              <text:p>SUBPARTIDA E-10702</text:p>
            </table:table-cell>
            <table:table-cell office:value-type="float" office:value="282921274"/>
            <table:table-cell office:value-type="float" office:value="537120"/>
            <table:table-cell office:value-type="float" office:value="96215230.400000006"/>
          </table:table-row>
          <table:table-row>
            <table:table-cell office:value-type="string">
              <text:p>SUBPARTIDA E-20104</text:p>
            </table:table-cell>
            <table:table-cell office:value-type="float" office:value="0"/>
            <table:table-cell office:value-type="float" office:value="0"/>
            <table:table-cell office:value-type="float" office:value="0"/>
          </table:table-row>
          <table:table-row>
            <table:table-cell office:value-type="string">
              <text:p>SUBPARTIDA E-20203</text:p>
            </table:table-cell>
            <table:table-cell office:value-type="float" office:value="0"/>
            <table:table-cell office:value-type="float" office:value="0"/>
            <table:table-cell office:value-type="float" office:value="0"/>
          </table:table-row>
        </table:table>
      </chart:chart>
    </office:chart>
  </office:body>
</office:document-content>
</file>

<file path=Object 5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