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media/image36.png" manifest:media-type="image/png"/>
  <manifest:file-entry manifest:full-path="media/image37.png" manifest:media-type="image/png"/>
  <manifest:file-entry manifest:full-path="media/image38.png" manifest:media-type="image/png"/>
  <manifest:file-entry manifest:full-path="media/image39.png" manifest:media-type="image/png"/>
  <manifest:file-entry manifest:full-path="media/image40.png" manifest:media-type="image/png"/>
  <manifest:file-entry manifest:full-path="media/image1.png" manifest:media-type="image/png"/>
  <manifest:file-entry manifest:full-path="media/image42.png" manifest:media-type="image/png"/>
  <manifest:file-entry manifest:full-path="media/image43.png" manifest:media-type="image/png"/>
  <manifest:file-entry manifest:full-path="media/image44.png" manifest:media-type="image/png"/>
  <manifest:file-entry manifest:full-path="media/image45.png" manifest:media-type="image/png"/>
  <manifest:file-entry manifest:full-path="media/image46.png" manifest:media-type="image/png"/>
  <manifest:file-entry manifest:full-path="media/image47.png" manifest:media-type="image/png"/>
  <manifest:file-entry manifest:full-path="media/image41.png" manifest:media-type="image/png"/>
  <manifest:file-entry manifest:full-path="media/image49.png" manifest:media-type="image/png"/>
  <manifest:file-entry manifest:full-path="media/image50.png" manifest:media-type="image/png"/>
  <manifest:file-entry manifest:full-path="media/image51.png" manifest:media-type="image/png"/>
  <manifest:file-entry manifest:full-path="media/image52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  <style:font-face style:name="Henderson Sans Basic Bold" svg:font-family="Henderson Sans Basic Bold" style:font-family-generic="modern" style:font-pitch="variable" svg:panose-1="2 0 5 5 3 0 0 2 0 4"/>
    <style:font-face style:name="Roboto" svg:font-family="Roboto" style:font-family-generic="system" style:font-pitch="variable" svg:panose-1="2 0 0 0 0 0 0 0 0 0"/>
    <style:font-face style:name="Raleway" svg:font-family="Raleway" style:font-family-generic="system" style:font-pitch="variable" svg:panose-1="0 0 0 0 0 0 0 0 0 0"/>
    <style:font-face style:name="Century Gothic" svg:font-family="Century Gothic" style:font-family-generic="swiss" style:font-pitch="variable" svg:panose-1="2 11 5 2 2 2 2 2 2 4"/>
    <style:font-face style:name="REM" svg:font-family="REM" style:font-family-generic="system"/>
    <style:font-face style:name="Quattrocento Sans" svg:font-family="Quattrocento San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line-height="120%" fo:margin-right="0.0416in" style:page-number="1">
        <style:tab-stops>
          <style:tab-stop style:type="left" style:position="4.4895in"/>
        </style:tab-stops>
      </style:paragraph-properties>
    </style:style>
    <style:style style:name="P2" style:parent-style-name="Normal" style:family="paragraph">
      <style:paragraph-properties fo:text-align="center"/>
    </style:style>
    <style:style style:name="T3" style:parent-style-name="Fuentedepárrafopredeter." style:family="text">
      <style:text-properties style:font-name="Henderson Sans Basic Bold" fo:font-size="12pt" style:font-size-asian="12pt" style:font-size-complex="12pt"/>
    </style:style>
    <style:style style:name="T4" style:parent-style-name="Fuentedepárrafopredeter." style:family="text">
      <style:text-properties style:font-name="Henderson Sans Basic Bold" fo:font-size="14pt" style:font-size-asian="14pt" style:font-size-complex="14pt"/>
    </style:style>
    <style:style style:name="P5" style:parent-style-name="Normal" style:family="paragraph">
      <style:paragraph-properties fo:text-align="center"/>
      <style:text-properties style:font-name="Henderson Sans Basic Bold" fo:font-size="14pt" style:font-size-asian="14pt" style:font-size-complex="14pt"/>
    </style:style>
    <style:style style:name="T6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0177BE" fo:font-size="12pt" style:font-size-asian="12pt" style:font-size-complex="12pt"/>
    </style:style>
    <style:style style:name="P7" style:parent-style-name="Normal" style:family="paragraph">
      <style:paragraph-properties fo:line-height="120%" fo:margin-right="0.0416in"/>
      <style:text-properties style:font-name="Roboto" style:font-name-asian="Roboto" style:font-name-complex="Roboto" fo:font-weight="bold" style:font-weight-asian="bold" style:font-weight-complex="bold" fo:color="#0177BE" fo:font-size="12pt" style:font-size-asian="12pt" style:font-size-complex="12pt"/>
    </style:style>
    <style:style style:name="P8" style:parent-style-name="Normal" style:family="paragraph">
      <style:paragraph-properties fo:margin-right="0.0416in"/>
      <style:text-properties style:font-name="Roboto" style:font-name-asian="Roboto" style:font-name-complex="Roboto" fo:font-weight="bold" style:font-weight-asian="bold" style:font-weight-complex="bold" fo:color="#0177BE" fo:font-size="14pt" style:font-size-asian="14pt" style:font-size-complex="14pt"/>
    </style:style>
    <style:style style:name="P9" style:parent-style-name="Normal" style:family="paragraph">
      <style:paragraph-properties fo:margin-right="0.0416in"/>
      <style:text-properties style:font-name="Roboto" style:font-name-asian="Roboto" style:font-name-complex="Roboto" fo:font-weight="bold" style:font-weight-asian="bold" style:font-weight-complex="bold" fo:color="#0177BE" fo:font-size="14pt" style:font-size-asian="14pt" style:font-size-complex="14pt"/>
    </style:style>
    <style:style style:name="P10" style:parent-style-name="Normal" style:family="paragraph">
      <style:paragraph-properties fo:margin-right="0.0416in"/>
      <style:text-properties style:font-name="Roboto" style:font-name-asian="Roboto" style:font-name-complex="Roboto" fo:font-weight="bold" style:font-weight-asian="bold" style:font-weight-complex="bold" fo:color="#0177BE" fo:font-size="14pt" style:font-size-asian="14pt" style:font-size-complex="14pt"/>
    </style:style>
    <style:style style:name="P11" style:parent-style-name="Normal" style:family="paragraph">
      <style:paragraph-properties fo:margin-right="0.0416in"/>
      <style:text-properties style:font-name="Roboto" style:font-name-asian="Roboto" style:font-name-complex="Roboto" fo:font-weight="bold" style:font-weight-asian="bold" style:font-weight-complex="bold" fo:color="#0177BE" fo:font-size="14pt" style:font-size-asian="14pt" style:font-size-complex="14pt"/>
    </style:style>
    <style:style style:name="P12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13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675BC" fo:font-size="14pt" style:font-size-asian="14pt" style:font-size-complex="14pt"/>
    </style:style>
    <style:style style:name="P14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15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16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font-size="14pt" style:font-size-asian="14pt" style:font-size-complex="14pt"/>
    </style:style>
    <style:style style:name="P17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font-size="14pt" style:font-size-asian="14pt" style:font-size-complex="14pt"/>
    </style:style>
    <style:style style:name="P18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19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0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1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2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3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4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5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6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7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8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29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0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1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2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3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4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5" style:parent-style-name="Normal" style:family="paragraph">
      <style:paragraph-properties fo:margin-right="0.0416in" fo:text-indent="0.3541in"/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6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7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38" style:parent-style-name="Normal" style:family="paragraph">
      <style:paragraph-properties fo:margin-left="0.3541in" fo:margin-right="0.0416in">
        <style:tab-stops/>
      </style:paragraph-properties>
    </style:style>
    <style:style style:name="T39" style:parent-style-name="Fuentedepárrafopredeter." style:family="text"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T40" style:parent-style-name="Fuentedepárrafopredeter." style:family="text">
      <style:text-properties style:font-name="Raleway" style:font-name-asian="Raleway" style:font-name-complex="Raleway" fo:font-weight="bold" style:font-weight-asian="bold" style:font-weight-complex="bold" fo:color="#0675BC" fo:font-size="14pt" style:font-size-asian="14pt" style:font-size-complex="14pt"/>
    </style:style>
    <style:style style:name="P41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2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3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4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5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6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7" style:parent-style-name="Normal" style:family="paragraph">
      <style:paragraph-properties fo:margin-left="0.3541in" fo:margin-right="0.0416in">
        <style:tab-stops/>
      </style:paragraph-properties>
      <style:text-properties style:font-name="Raleway" style:font-name-asian="Raleway" style:font-name-complex="Raleway" fo:font-weight="bold" style:font-weight-asian="bold" style:font-weight-complex="bold" fo:color="#000000" fo:font-size="14pt" style:font-size-asian="14pt" style:font-size-complex="14pt"/>
    </style:style>
    <style:style style:name="P48" style:parent-style-name="Normal" style:family="paragraph">
      <style:paragraph-properties fo:margin-left="0.3541in" fo:margin-right="0.0416in">
        <style:tab-stops/>
      </style:paragraph-properties>
      <style:text-properties style:font-name="Roboto" style:font-name-asian="Roboto" style:font-name-complex="Roboto" fo:color="#000000"/>
    </style:style>
    <style:style style:name="P49" style:parent-style-name="Normal" style:family="paragraph">
      <style:paragraph-properties fo:border="0in solid #FFFFFF" fo:padding="0.4305in" style:shadow="#000000 0in 0in" fo:text-align="center" fo:line-height="120%" fo:margin-right="0.0416in"/>
    </style:style>
    <style:style style:name="P50" style:parent-style-name="Normal" style:family="paragraph">
      <style:paragraph-properties fo:border="0in solid #FFFFFF" fo:padding="0.4305in" style:shadow="#000000 0in 0in" fo:text-align="center" fo:line-height="120%" fo:margin-right="0.0416in"/>
      <style:text-properties style:font-name="Roboto" style:font-name-asian="Roboto" style:font-name-complex="Roboto" fo:color="#000000" fo:font-size="12pt" style:font-size-asian="12pt" style:font-size-complex="12pt"/>
    </style:style>
    <style:style style:name="P51" style:parent-style-name="Normal" style:family="paragraph">
      <style:paragraph-properties fo:widows="2" fo:orphans="2" fo:break-before="page" fo:margin-bottom="0.1111in" fo:line-height="107%"/>
    </style:style>
    <style:style style:name="P52" style:parent-style-name="Normal" style:family="paragraph">
      <style:paragraph-properties fo:border="0in solid #FFFFFF" fo:padding="0.4305in" style:shadow="#000000 0in 0in" fo:text-align="center" fo:line-height="120%" fo:margin-right="0.0416in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53" style:parent-style-name="Normal" style:family="paragraph">
      <style:paragraph-properties fo:border="0in solid #FFFFFF" fo:padding="0.4305in" style:shadow="#000000 0in 0in" fo:text-align="center" fo:line-height="120%" fo:margin-right="0.0416in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54" style:parent-style-name="Normal" style:family="paragraph">
      <style:paragraph-properties fo:border="0in solid #FFFFFF" fo:padding="0.4305in" style:shadow="#000000 0in 0in" fo:text-align="center" fo:line-height="120%" fo:margin-right="0.0416in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55" style:parent-style-name="Normal" style:family="paragraph">
      <style:paragraph-properties fo:border="0in solid #FFFFFF" fo:padding="0.4305in" style:shadow="#000000 0in 0in" fo:text-align="center" fo:line-height="120%" fo:margin-right="0.0416in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5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57" style:parent-style-name="Normal" style:family="paragraph">
      <style:paragraph-properties fo:widows="2" fo:orphans="2" fo:margin-bottom="0.1111in" fo:line-height="107%"/>
    </style:style>
    <style:style style:name="T58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59" style:parent-style-name="Fuentedepárrafopredeter." style:family="text">
      <style:text-properties style:font-name="Roboto" style:font-name-asian="Roboto" style:font-name-complex="Roboto" fo:color="#000000"/>
    </style:style>
    <style:style style:name="T60" style:parent-style-name="Fuentedepárrafopredeter." style:family="text">
      <style:text-properties style:font-name="Roboto" style:font-name-asian="Roboto" style:font-name-complex="Roboto" fo:color="#000000"/>
    </style:style>
    <style:style style:name="T61" style:parent-style-name="Fuentedepárrafopredeter." style:family="text">
      <style:text-properties style:font-name="Roboto" style:font-name-asian="Roboto" style:font-name-complex="Roboto" fo:color="#000000"/>
    </style:style>
    <style:style style:name="T62" style:parent-style-name="Fuentedepárrafopredeter." style:family="text">
      <style:text-properties style:font-name="Roboto" style:font-name-asian="Roboto" style:font-name-complex="Roboto" fo:color="#000000"/>
    </style:style>
    <style:style style:name="P63" style:parent-style-name="Normal" style:family="paragraph">
      <style:paragraph-properties fo:text-align="center"/>
    </style:style>
    <style:style style:name="P6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P6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olumn70" style:family="table-column">
      <style:table-column-properties style:column-width="1.8062in" style:use-optimal-column-width="false"/>
    </style:style>
    <style:style style:name="TableColumn71" style:family="table-column">
      <style:table-column-properties style:column-width="1.8006in" style:use-optimal-column-width="false"/>
    </style:style>
    <style:style style:name="TableColumn72" style:family="table-column">
      <style:table-column-properties style:column-width="1.7951in" style:use-optimal-column-width="false"/>
    </style:style>
    <style:style style:name="TableColumn73" style:family="table-column">
      <style:table-column-properties style:column-width="1.8034in" style:use-optimal-column-width="false"/>
    </style:style>
    <style:style style:name="Table69" style:family="table">
      <style:table-properties style:width="7.2055in" fo:margin-left="-0.0034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in solid #FFFFFF" style:writing-mode="lr-tb" fo:padding-top="0in" fo:padding-left="0.075in" fo:padding-bottom="0in" fo:padding-right="0.075in"/>
    </style:style>
    <style:style style:name="P7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77" style:parent-style-name="Normal" style:family="paragraph">
      <style:paragraph-properties fo:widows="2" fo:orphans="2" fo:margin-bottom="0.1111in" fo:line-height="107%"/>
    </style:style>
    <style:style style:name="T78" style:parent-style-name="Fuentedepárrafopredeter." style:family="text">
      <style:text-properties style:font-name="Roboto" style:font-name-asian="Roboto" style:font-name-complex="Roboto" fo:color="#000000"/>
    </style:style>
    <style:style style:name="P7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80" style:family="table-cell">
      <style:table-cell-properties fo:border="0in solid #FFFFFF" style:writing-mode="lr-tb" fo:padding-top="0in" fo:padding-left="0.075in" fo:padding-bottom="0in" fo:padding-right="0.075in"/>
    </style:style>
    <style:style style:name="P81" style:parent-style-name="Normal" style:family="paragraph">
      <style:paragraph-properties fo:widows="2" fo:orphans="2" fo:margin-bottom="0.1111in" fo:line-height="107%"/>
    </style:style>
    <style:style style:name="T82" style:parent-style-name="Fuentedepárrafopredeter." style:family="text">
      <style:text-properties style:font-name="Roboto" style:font-name-asian="Roboto" style:font-name-complex="Roboto" fo:color="#000000"/>
    </style:style>
    <style:style style:name="P8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84" style:family="table-cell">
      <style:table-cell-properties fo:border="0in solid #FFFFFF" style:writing-mode="lr-tb" fo:padding-top="0in" fo:padding-left="0.075in" fo:padding-bottom="0in" fo:padding-right="0.075in"/>
    </style:style>
    <style:style style:name="P85" style:parent-style-name="Normal" style:family="paragraph">
      <style:paragraph-properties fo:widows="2" fo:orphans="2" fo:margin-bottom="0.1111in" fo:line-height="107%"/>
    </style:style>
    <style:style style:name="T86" style:parent-style-name="Fuentedepárrafopredeter." style:family="text">
      <style:text-properties style:font-name="Roboto" style:font-name-asian="Roboto" style:font-name-complex="Roboto" fo:color="#000000"/>
    </style:style>
    <style:style style:name="P8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88" style:family="table-cell">
      <style:table-cell-properties fo:border="0in solid #FFFFFF" style:writing-mode="lr-tb" fo:padding-top="0in" fo:padding-left="0.075in" fo:padding-bottom="0in" fo:padding-right="0.075in"/>
    </style:style>
    <style:style style:name="P8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90" style:parent-style-name="Normal" style:family="paragraph">
      <style:paragraph-properties fo:widows="2" fo:orphans="2" fo:margin-bottom="0.1111in" fo:line-height="107%"/>
    </style:style>
    <style:style style:name="T91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in solid #FFFFFF" style:writing-mode="lr-tb" fo:padding-top="0in" fo:padding-left="0.075in" fo:padding-bottom="0in" fo:padding-right="0.075in"/>
    </style:style>
    <style:style style:name="P9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95" style:parent-style-name="Normal" style:family="paragraph">
      <style:paragraph-properties fo:widows="2" fo:orphans="2" fo:margin-bottom="0.1111in" fo:line-height="107%"/>
    </style:style>
    <style:style style:name="T96" style:parent-style-name="Fuentedepárrafopredeter." style:family="text">
      <style:text-properties style:font-name="Roboto" style:font-name-asian="Roboto" style:font-name-complex="Roboto" fo:color="#000000"/>
    </style:style>
    <style:style style:name="P9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9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9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100" style:family="table-cell">
      <style:table-cell-properties fo:border="0in solid #FFFFFF" style:writing-mode="lr-tb" fo:padding-top="0in" fo:padding-left="0.075in" fo:padding-bottom="0in" fo:padding-right="0.075in"/>
    </style:style>
    <style:style style:name="P101" style:parent-style-name="Normal" style:family="paragraph">
      <style:paragraph-properties fo:widows="2" fo:orphans="2" fo:margin-bottom="0.1111in" fo:line-height="107%"/>
    </style:style>
    <style:style style:name="T102" style:parent-style-name="Fuentedepárrafopredeter." style:family="text">
      <style:text-properties style:font-name="Roboto" style:font-name-asian="Roboto" style:font-name-complex="Roboto" fo:color="#000000"/>
    </style:style>
    <style:style style:name="P10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104" style:family="table-cell">
      <style:table-cell-properties fo:border="0in solid #FFFFFF" style:writing-mode="lr-tb" fo:padding-top="0in" fo:padding-left="0.075in" fo:padding-bottom="0in" fo:padding-right="0.075in"/>
    </style:style>
    <style:style style:name="P105" style:parent-style-name="Normal" style:family="paragraph">
      <style:paragraph-properties fo:widows="2" fo:orphans="2" fo:margin-bottom="0.1111in" fo:line-height="107%"/>
    </style:style>
    <style:style style:name="T106" style:parent-style-name="Fuentedepárrafopredeter." style:family="text">
      <style:text-properties style:font-name="Roboto" style:font-name-asian="Roboto" style:font-name-complex="Roboto" fo:color="#000000"/>
    </style:style>
    <style:style style:name="P10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108" style:family="table-cell">
      <style:table-cell-properties fo:border="0in solid #FFFFFF" style:writing-mode="lr-tb" fo:padding-top="0in" fo:padding-left="0.075in" fo:padding-bottom="0in" fo:padding-right="0.075in"/>
    </style:style>
    <style:style style:name="P10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110" style:parent-style-name="Normal" style:family="paragraph">
      <style:paragraph-properties fo:widows="2" fo:orphans="2" fo:margin-bottom="0.1111in" fo:line-height="107%"/>
    </style:style>
    <style:style style:name="T111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P11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P11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P114" style:parent-style-name="Normal" style:family="paragraph">
      <style:paragraph-properties fo:widows="2" fo:orphans="2" fo:margin-bottom="0.1111in" fo:line-height="115%"/>
    </style:style>
    <style:style style:name="T115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16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17" style:parent-style-name="Normal" style:family="paragraph">
      <style:paragraph-properties fo:widows="2" fo:orphans="2" fo:margin-bottom="0.1111in" fo:line-height="115%"/>
      <style:text-properties style:font-name="Roboto" style:font-name-asian="Roboto" style:font-name-complex="Roboto" fo:color="#000000" fo:font-size="12pt" style:font-size-asian="12pt" style:font-size-complex="12pt"/>
    </style:style>
    <style:style style:name="P118" style:parent-style-name="Normal" style:family="paragraph">
      <style:paragraph-properties fo:widows="2" fo:orphans="2" fo:margin-bottom="0.1111in" fo:line-height="115%"/>
    </style:style>
    <style:style style:name="T119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20" style:parent-style-name="Fuentedepárrafopredeter." style:family="text">
      <style:text-properties style:font-name="Roboto" style:font-name-asian="Roboto" style:font-name-complex="Roboto" fo:color="#7BB241" fo:font-size="12pt" style:font-size-asian="12pt" style:font-size-complex="12pt"/>
    </style:style>
    <style:style style:name="T121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22" style:parent-style-name="Normal" style:family="paragraph">
      <style:paragraph-properties fo:widows="2" fo:orphans="2" fo:margin-bottom="0.1111in" fo:line-height="115%"/>
      <style:text-properties style:font-name="Roboto" style:font-name-asian="Roboto" style:font-name-complex="Roboto" fo:color="#000000" fo:font-size="12pt" style:font-size-asian="12pt" style:font-size-complex="12pt"/>
    </style:style>
    <style:style style:name="P123" style:parent-style-name="Normal" style:family="paragraph">
      <style:paragraph-properties fo:widows="2" fo:orphans="2" fo:margin-bottom="0.1111in" fo:line-height="115%"/>
    </style:style>
    <style:style style:name="T124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25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26" style:parent-style-name="Normal" style:family="paragraph">
      <style:paragraph-properties fo:widows="2" fo:orphans="2" fo:margin-bottom="0.1111in" fo:line-height="115%"/>
      <style:text-properties style:font-name="Roboto" style:font-name-asian="Roboto" style:font-name-complex="Roboto" fo:color="#000000" fo:font-size="12pt" style:font-size-asian="12pt" style:font-size-complex="12pt"/>
    </style:style>
    <style:style style:name="P127" style:parent-style-name="Normal" style:family="paragraph">
      <style:paragraph-properties fo:widows="2" fo:orphans="2" fo:margin-bottom="0.1111in" fo:line-height="115%"/>
    </style:style>
    <style:style style:name="T128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29" style:parent-style-name="Fuentedepárrafopredeter." style:family="text">
      <style:text-properties style:font-name="Roboto" style:font-name-asian="Roboto" style:font-name-complex="Roboto" fo:color="#7BB241" fo:font-size="12pt" style:font-size-asian="12pt" style:font-size-complex="12pt"/>
    </style:style>
    <style:style style:name="T13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31" style:parent-style-name="Normal" style:family="paragraph">
      <style:paragraph-properties fo:widows="2" fo:orphans="2" fo:margin-bottom="0.1111in" fo:line-height="115%"/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P132" style:parent-style-name="Normal" style:family="paragraph">
      <style:paragraph-properties fo:widows="2" fo:orphans="2" fo:margin-bottom="0.1111in" fo:line-height="115%"/>
    </style:style>
    <style:style style:name="T133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34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35" style:parent-style-name="Normal" style:family="paragraph">
      <style:paragraph-properties fo:widows="2" fo:orphans="2" fo:margin-bottom="0.1111in" fo:line-height="115%"/>
      <style:text-properties style:font-name="Roboto" style:font-name-asian="Roboto" style:font-name-complex="Roboto" fo:color="#000000" fo:font-size="12pt" style:font-size-asian="12pt" style:font-size-complex="12pt"/>
    </style:style>
    <style:style style:name="P136" style:parent-style-name="Normal" style:family="paragraph">
      <style:paragraph-properties fo:widows="2" fo:orphans="2" fo:margin-bottom="0.1111in" fo:line-height="115%"/>
    </style:style>
    <style:style style:name="T137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38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39" style:parent-style-name="Normal" style:family="paragraph">
      <style:paragraph-properties fo:widows="2" fo:orphans="2" fo:margin-bottom="0.1111in" fo:line-height="115%"/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P140" style:parent-style-name="Normal" style:family="paragraph">
      <style:paragraph-properties fo:widows="2" fo:orphans="2" fo:margin-bottom="0.1111in" fo:line-height="115%"/>
    </style:style>
    <style:style style:name="T141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7BB241" fo:font-size="12pt" style:font-size-asian="12pt" style:font-size-complex="12pt"/>
    </style:style>
    <style:style style:name="T142" style:parent-style-name="Fuentedepárrafopredeter." style:family="text">
      <style:text-properties style:font-name="Roboto" style:font-name-asian="Roboto" style:font-name-complex="Roboto" fo:color="#7BB241" fo:font-size="12pt" style:font-size-asian="12pt" style:font-size-complex="12pt"/>
    </style:style>
    <style:style style:name="T143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44" style:parent-style-name="Normal" style:family="paragraph">
      <style:paragraph-properties fo:break-before="page" fo:text-align="center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145" style:parent-style-name="Normal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146" style:parent-style-name="Normal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147" style:parent-style-name="Normal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TableColumn149" style:family="table-column">
      <style:table-column-properties style:column-width="6.4937in" style:use-optimal-column-width="false"/>
    </style:style>
    <style:style style:name="TableColumn150" style:family="table-column">
      <style:table-column-properties style:column-width="0.7118in" style:use-optimal-column-width="false"/>
    </style:style>
    <style:style style:name="Table148" style:family="table">
      <style:table-properties style:width="7.2055in" fo:margin-left="0in" table:align="lef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-top="0in solid #FFFFFF" fo:border-left="0in solid #FFFFFF" fo:border-bottom="0.0069in solid #000000" fo:border-right="0.0069in solid #000000" style:writing-mode="lr-tb" fo:padding-top="0in" fo:padding-left="0.075in" fo:padding-bottom="0in" fo:padding-right="0.075in"/>
    </style:style>
    <style:style style:name="P153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T154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ell155" style:family="table-cell">
      <style:table-cell-properties fo:border-top="0in solid #FFFFFF" fo:border-left="0.0069in solid #000000" fo:border-bottom="0.0069in solid #000000" fo:border-right="0in solid #FFFFFF" style:writing-mode="lr-tb" fo:padding-top="0in" fo:padding-left="0.075in" fo:padding-bottom="0in" fo:padding-right="0.075in"/>
    </style:style>
    <style:style style:name="T156" style:parent-style-name="Fuentedepárrafopredeter." style:family="text">
      <style:text-properties style:font-name="Century Gothic" style:font-name-asian="Century Gothic" style:font-name-complex="Century Gothic" fo:color="#000000" fo:font-size="22pt" style:font-size-asian="22pt" style:font-size-complex="22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in solid #FFFFFF" fo:border-bottom="0.0069in solid #000000" fo:border-right="0.0069in solid #000000" style:writing-mode="lr-tb" fo:padding-top="0in" fo:padding-left="0.075in" fo:padding-bottom="0in" fo:padding-right="0.075in"/>
    </style:style>
    <style:style style:name="P159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T16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ell161" style:family="table-cell">
      <style:table-cell-properties fo:border-top="0.0069in solid #000000" fo:border-left="0.0069in solid #000000" fo:border-bottom="0.0069in solid #000000" fo:border-right="0in solid #FFFFFF" style:writing-mode="lr-tb" fo:padding-top="0in" fo:padding-left="0.075in" fo:padding-bottom="0in" fo:padding-right="0.075in"/>
    </style:style>
    <style:style style:name="P162" style:parent-style-name="Normal" style:family="paragraph">
      <style:paragraph-properties fo:text-align="center"/>
      <style:text-properties style:font-name="Roboto" style:font-name-asian="Roboto" style:font-name-complex="Roboto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0.0069in solid #000000" fo:border-left="0in solid #FFFFFF" fo:border-bottom="0.0069in solid #000000" fo:border-right="0.0069in solid #000000" style:writing-mode="lr-tb" fo:padding-top="0in" fo:padding-left="0.075in" fo:padding-bottom="0in" fo:padding-right="0.075in"/>
    </style:style>
    <style:style style:name="P165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T166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ell167" style:family="table-cell">
      <style:table-cell-properties fo:border-top="0.0069in solid #000000" fo:border-left="0.0069in solid #000000" fo:border-bottom="0.0069in solid #000000" fo:border-right="0in solid #FFFFFF" style:writing-mode="lr-tb" fo:padding-top="0in" fo:padding-left="0.075in" fo:padding-bottom="0in" fo:padding-right="0.075in"/>
    </style:style>
    <style:style style:name="P168" style:parent-style-name="Normal" style:family="paragraph">
      <style:paragraph-properties fo:text-align="center"/>
      <style:text-properties style:font-name="Roboto" style:font-name-asian="Roboto" style:font-name-complex="Roboto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-top="0.0069in solid #000000" fo:border-left="0in solid #FFFFFF" fo:border-bottom="0.0069in solid #000000" fo:border-right="0.0069in solid #000000" style:writing-mode="lr-tb" fo:padding-top="0in" fo:padding-left="0.075in" fo:padding-bottom="0in" fo:padding-right="0.075in"/>
    </style:style>
    <style:style style:name="P171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T172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ell173" style:family="table-cell">
      <style:table-cell-properties fo:border-top="0.0069in solid #000000" fo:border-left="0.0069in solid #000000" fo:border-bottom="0.0069in solid #000000" fo:border-right="0in solid #FFFFFF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center"/>
      <style:text-properties style:font-name="Roboto" style:font-name-asian="Roboto" style:font-name-complex="Roboto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0.0069in solid #000000" fo:border-left="0in solid #FFFFFF" fo:border-bottom="0.0069in solid #000000" fo:border-right="0.0069in solid #000000" style:writing-mode="lr-tb" fo:padding-top="0in" fo:padding-left="0.075in" fo:padding-bottom="0in" fo:padding-right="0.075in"/>
    </style:style>
    <style:style style:name="P177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T178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ell179" style:family="table-cell">
      <style:table-cell-properties fo:border-top="0.0069in solid #000000" fo:border-left="0.0069in solid #000000" fo:border-bottom="0.0069in solid #000000" fo:border-right="0in solid #FFFFFF" style:writing-mode="lr-tb" fo:padding-top="0in" fo:padding-left="0.075in" fo:padding-bottom="0in" fo:padding-right="0.075in"/>
    </style:style>
    <style:style style:name="P180" style:parent-style-name="Normal" style:family="paragraph">
      <style:paragraph-properties fo:text-align="center"/>
      <style:text-properties style:font-name="Roboto" style:font-name-asian="Roboto" style:font-name-complex="Roboto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0.0069in solid #000000" fo:border-left="0in solid #FFFFFF" fo:border-bottom="0.0069in solid #000000" fo:border-right="0.0069in solid #000000" style:writing-mode="lr-tb" fo:padding-top="0in" fo:padding-left="0.075in" fo:padding-bottom="0in" fo:padding-right="0.075in"/>
    </style:style>
    <style:style style:name="P183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T184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ell185" style:family="table-cell">
      <style:table-cell-properties fo:border-top="0.0069in solid #000000" fo:border-left="0.0069in solid #000000" fo:border-bottom="0.0069in solid #000000" fo:border-right="0in solid #FFFFFF" style:writing-mode="lr-tb" fo:padding-top="0in" fo:padding-left="0.075in" fo:padding-bottom="0in" fo:padding-right="0.075in"/>
    </style:style>
    <style:style style:name="P186" style:parent-style-name="Normal" style:family="paragraph">
      <style:paragraph-properties fo:text-align="center"/>
      <style:text-properties style:font-name="Roboto" style:font-name-asian="Roboto" style:font-name-complex="Roboto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P187" style:parent-style-name="Normal" style:family="paragraph">
      <style:paragraph-properties fo:text-align="center"/>
      <style:text-properties style:font-name="Roboto" style:font-name-asian="Roboto" style:font-name-complex="Roboto" fo:color="#0563C1" fo:font-size="12pt" style:font-size-asian="12pt" style:font-size-complex="12pt" style:text-underline-type="single" style:text-underline-style="solid" style:text-underline-width="auto" style:text-underline-mode="continuous"/>
    </style:style>
    <style:style style:name="P188" style:parent-style-name="Normal" style:family="paragraph">
      <style:text-properties style:font-name="Roboto" style:font-name-asian="Roboto" style:font-name-complex="Roboto"/>
    </style:style>
    <style:style style:name="P18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weight="bold" style:font-weight-asian="bold" style:font-weight-complex="bold" fo:color="#6FAB43"/>
    </style:style>
    <style:style style:name="P190" style:parent-style-name="Título1" style:master-page-name="MPF1" style:family="paragraph">
      <style:paragraph-properties fo:break-before="page" fo:text-align="center" style:page-number="1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193" style:parent-style-name="Normal" style:family="paragraph">
      <style:paragraph-properties fo:text-align="center"/>
      <style:text-properties style:font-name="Roboto" style:font-name-asian="Roboto" style:font-name-complex="Roboto" fo:font-weight="bold" style:font-weight-asian="bold" style:font-weight-complex="bold" fo:color="#0675BC"/>
    </style:style>
    <style:style style:name="P194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195" style:parent-style-name="Normal" style:family="paragraph">
      <style:paragraph-properties fo:line-height="150%"/>
    </style:style>
    <style:style style:name="T196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19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19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199" style:parent-style-name="Normal" style:family="paragraph">
      <style:paragraph-properties fo:line-height="150%"/>
    </style:style>
    <style:style style:name="T20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01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02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03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04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05" style:parent-style-name="Normal" style:family="paragraph">
      <style:paragraph-properties fo:line-height="150%"/>
    </style:style>
    <style:style style:name="T206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0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0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0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10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11" style:parent-style-name="Normal" style:family="paragraph">
      <style:paragraph-properties fo:line-height="150%"/>
    </style:style>
    <style:style style:name="T212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13" style:parent-style-name="Normal" style:family="paragraph">
      <style:paragraph-properties fo:line-height="150%"/>
    </style:style>
    <style:style style:name="T214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15" style:parent-style-name="Normal" style:family="paragraph">
      <style:paragraph-properties fo:line-height="150%"/>
      <style:text-properties style:font-name="Roboto" style:font-name-asian="Roboto" style:font-name-complex="Roboto" fo:color="#000000"/>
    </style:style>
    <style:style style:name="P216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1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218" style:parent-style-name="Normal" style:family="paragraph">
      <style:text-properties style:font-name="Roboto" style:font-name-asian="Roboto" style:font-name-complex="Roboto" fo:color="#000000" fo:font-size="12pt" style:font-size-asian="12pt" style:font-size-complex="12pt"/>
    </style:style>
    <style:style style:name="P21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weight="bold" style:font-weight-asian="bold" style:font-weight-complex="bold" fo:color="#0675BC" fo:font-size="12pt" style:font-size-asian="12pt" style:font-size-complex="12pt"/>
    </style:style>
    <style:style style:name="P220" style:parent-style-name="Normal" style:family="paragraph">
      <style:paragraph-properties fo:widows="2" fo:orphans="2" fo:break-before="page" fo:margin-bottom="0.1111in" fo:line-height="107%"/>
    </style:style>
    <style:style style:name="P221" style:parent-style-name="Normal" style:family="paragraph">
      <style:paragraph-properties fo:text-align="center"/>
    </style:style>
    <style:style style:name="T222" style:parent-style-name="Fuentedepárrafopredeter." style:family="text">
      <style:text-properties fo:color="#000000" fo:font-size="36pt" style:font-size-asian="36pt"/>
    </style:style>
    <style:style style:name="P223" style:parent-style-name="Título1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224" style:parent-style-name="Normal" style:family="paragraph">
      <style:paragraph-properties fo:border="0in solid #FFFFFF" fo:padding="0.4305in" style:shadow="#000000 0in 0in"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225" style:parent-style-name="Normal" style:family="paragraph">
      <style:paragraph-properties fo:border="0in solid #FFFFFF" fo:padding="0.4305in" style:shadow="#000000 0in 0in"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226" style:parent-style-name="Normal" style:family="paragraph">
      <style:paragraph-properties fo:border="0in solid #FFFFFF" fo:padding="0.4305in" style:shadow="#000000 0in 0in"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227" style:parent-style-name="Normal" style:family="paragraph">
      <style:paragraph-properties fo:widows="2" fo:orphans="2" fo:margin-top="0.1944in" fo:margin-bottom="0.1944in"/>
    </style:style>
    <style:style style:name="T228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229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T230" style:parent-style-name="Fuentedepárrafopredeter." style:family="text">
      <style:text-properties style:font-name="Roboto" style:font-name-asian="Roboto" style:font-name-complex="Roboto"/>
    </style:style>
    <style:style style:name="T231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T232" style:parent-style-name="Fuentedepárrafopredeter.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P233" style:parent-style-name="Normal" style:family="paragraph">
      <style:paragraph-properties fo:widows="2" fo:orphans="2" fo:margin-top="0.1944in" fo:margin-bottom="0.1944in"/>
    </style:style>
    <style:style style:name="P234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235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236" style:parent-style-name="Normal" style:family="paragraph">
      <style:paragraph-properties fo:widows="2" fo:orphans="2" fo:margin-top="0.1944in" fo:margin-bottom="0.1944in"/>
    </style:style>
    <style:style style:name="T237" style:parent-style-name="Fuentedepárrafopredeter." style:family="text">
      <style:text-properties style:font-name="Roboto" style:font-name-asian="Roboto" style:font-name-complex="Roboto" fo:color="#000000"/>
    </style:style>
    <style:style style:name="P238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39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40" style:parent-style-name="Normal" style:family="paragraph">
      <style:paragraph-properties fo:widows="2" fo:orphans="2" fo:margin-top="0.1944in" fo:margin-bottom="0.1944in"/>
    </style:style>
    <style:style style:name="P241" style:parent-style-name="Normal" style:family="paragraph">
      <style:paragraph-properties fo:margin-top="0.0694in" fo:margin-bottom="0.0694in"/>
    </style:style>
    <style:style style:name="T242" style:parent-style-name="Fuentedepárrafopredeter." style:family="text">
      <style:text-properties style:font-name="Roboto" style:font-name-asian="Roboto" style:font-name-complex="Roboto" fo:color="#000000" fo:font-size="12pt" style:font-size-asian="12pt"/>
    </style:style>
    <style:style style:name="P243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44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45" style:parent-style-name="Normal" style:family="paragraph">
      <style:paragraph-properties fo:widows="2" fo:orphans="2" fo:margin-top="0.1944in" fo:margin-bottom="0.1944in"/>
    </style:style>
    <style:style style:name="P246" style:parent-style-name="Normal" style:family="paragraph">
      <style:paragraph-properties fo:line-height="114%"/>
    </style:style>
    <style:style style:name="T247" style:parent-style-name="Fuentedepárrafopredeter." style:family="text">
      <style:text-properties style:font-name="Roboto" style:font-name-asian="Roboto" style:font-name-complex="Roboto" fo:color="#000000" fo:font-size="12pt" style:font-size-asian="12pt"/>
    </style:style>
    <style:style style:name="P248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49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0" style:parent-style-name="Normal" style:family="paragraph">
      <style:paragraph-properties fo:widows="2" fo:orphans="2" fo:margin-top="0.1944in" fo:margin-bottom="0.1944in"/>
    </style:style>
    <style:style style:name="T251" style:parent-style-name="Fuentedepárrafopredeter." style:family="text">
      <style:text-properties style:font-name="Roboto" style:font-name-asian="Roboto" style:font-name-complex="Roboto" fo:color="#000000" fo:font-size="12pt" style:font-size-asian="12pt"/>
    </style:style>
    <style:style style:name="P252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3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4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5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6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7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8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59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60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P261" style:parent-style-name="Normal" style:family="paragraph">
      <style:paragraph-properties fo:widows="2" fo:orphans="2" fo:margin-top="0.1944in" fo:margin-bottom="0.1944in"/>
    </style:style>
    <style:style style:name="T262" style:parent-style-name="Fuentedepárrafopredeter." style:family="text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/>
    </style:style>
    <style:style style:name="T263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6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6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6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6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6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69" style:parent-style-name="Normal" style:family="paragraph">
      <style:paragraph-properties fo:widows="2" fo:orphans="2" fo:margin-top="0.1944in" fo:margin-bottom="0.1944in"/>
    </style:style>
    <style:style style:name="T27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71" style:parent-style-name="Normal" style:family="paragraph">
      <style:paragraph-properties fo:widows="2" fo:orphans="2" fo:margin-top="0.1944in" fo:margin-bottom="0.1944in"/>
      <style:text-properties style:font-name="REM" style:font-name-asian="REM" style:font-name-complex="REM" fo:color="#000000" fo:font-size="12pt" style:font-size-asian="12pt" style:font-size-complex="12pt"/>
    </style:style>
    <style:style style:name="P272" style:parent-style-name="Normal" style:family="paragraph">
      <style:paragraph-properties fo:widows="2" fo:orphans="2" fo:margin-top="0.1944in" fo:margin-bottom="0.1944in"/>
      <style:text-properties style:font-name="REM" style:font-name-asian="REM" style:font-name-complex="REM" fo:color="#000000" fo:font-size="12pt" style:font-size-asian="12pt" style:font-size-complex="12pt"/>
    </style:style>
    <style:style style:name="P273" style:parent-style-name="Normal" style:family="paragraph">
      <style:paragraph-properties fo:widows="2" fo:orphans="2" fo:margin-top="0.1944in" fo:margin-bottom="0.1944in"/>
      <style:text-properties style:font-name="REM" style:font-name-asian="REM" style:font-name-complex="REM" fo:color="#000000" fo:font-size="12pt" style:font-size-asian="12pt" style:font-size-complex="12pt"/>
    </style:style>
    <style:style style:name="P27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7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7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7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7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79" style:parent-style-name="Normal" style:family="paragraph">
      <style:text-properties style:font-name="Roboto" style:font-name-asian="Roboto" style:font-name-complex="Roboto" fo:color="#000000"/>
    </style:style>
    <style:style style:name="P280" style:parent-style-name="Normal" style:family="paragraph">
      <style:paragraph-properties fo:widows="2" fo:orphans="2" fo:break-before="page" fo:margin-bottom="0.1111in" fo:line-height="107%"/>
    </style:style>
    <style:style style:name="P281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82" style:parent-style-name="Normal" style:family="paragraph">
      <style:paragraph-properties fo:widows="2" fo:orphans="2" fo:margin-top="0.1944in" fo:margin-bottom="0.1944in"/>
    </style:style>
    <style:style style:name="T283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28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8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8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8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8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289" style:parent-style-name="Normal" style:family="paragraph">
      <style:paragraph-properties fo:widows="2" fo:orphans="2" fo:margin-top="0.1944in" fo:margin-bottom="0.1944in"/>
    </style:style>
    <style:style style:name="T29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291" style:parent-style-name="Fuentedepárrafopredeter." style:family="text">
      <style:text-properties style:font-name="Roboto" style:font-name-asian="Roboto" style:font-name-complex="Roboto" fo:color="#000000"/>
    </style:style>
    <style:style style:name="P292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3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4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5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6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7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8" style:parent-style-name="Normal" style:family="paragraph">
      <style:paragraph-properties fo:widows="2" fo:orphans="2" fo:margin-top="0.1944in" fo:margin-bottom="0.1944in" fo:margin-left="0.5in">
        <style:tab-stops/>
      </style:paragraph-properties>
      <style:text-properties style:font-name="Roboto" style:font-name-asian="Roboto" style:font-name-complex="Roboto" fo:color="#000000" fo:font-size="12pt" style:font-size-asian="12pt" style:font-size-complex="12pt"/>
    </style:style>
    <style:style style:name="P29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300" style:parent-style-name="Normal" style:family="paragraph">
      <style:text-properties style:font-name="Roboto" style:font-name-asian="Roboto" style:font-name-complex="Roboto" fo:color="#000000"/>
    </style:style>
    <style:style style:name="P301" style:parent-style-name="Normal" style:family="paragraph">
      <style:text-properties style:font-name="Roboto" style:font-name-asian="Roboto" style:font-name-complex="Roboto" fo:color="#000000"/>
    </style:style>
    <style:style style:name="P302" style:parent-style-name="Normal" style:family="paragraph">
      <style:text-properties style:font-name="Roboto" style:font-name-asian="Roboto" style:font-name-complex="Roboto" fo:color="#000000"/>
    </style:style>
    <style:style style:name="P303" style:parent-style-name="Normal" style:family="paragraph">
      <style:paragraph-properties fo:widows="2" fo:orphans="2" fo:break-before="page" fo:margin-bottom="0.1111in" fo:line-height="107%"/>
    </style:style>
    <style:style style:name="P30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305" style:parent-style-name="Normal" style:family="paragraph">
      <style:paragraph-properties fo:widows="2" fo:orphans="2" fo:margin-top="0.1944in" fo:margin-bottom="0.1944in"/>
    </style:style>
    <style:style style:name="P30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307" style:parent-style-name="Normal" style:family="paragraph">
      <style:paragraph-properties fo:widows="2" fo:orphans="2" fo:margin-top="0.1944in" fo:margin-bottom="0.1944in"/>
      <style:text-properties style:font-name="REM" style:font-name-asian="REM" style:font-name-complex="REM" fo:color="#000000" fo:font-size="12pt" style:font-size-asian="12pt" style:font-size-complex="12pt"/>
    </style:style>
    <style:style style:name="P308" style:parent-style-name="Normal" style:family="paragraph">
      <style:paragraph-properties fo:widows="2" fo:orphans="2" fo:margin-top="0.1944in" fo:margin-bottom="0.1944in"/>
      <style:text-properties style:font-name="REM" style:font-name-asian="REM" style:font-name-complex="REM" fo:color="#000000" fo:font-size="12pt" style:font-size-asian="12pt" style:font-size-complex="12pt"/>
    </style:style>
    <style:style style:name="P309" style:parent-style-name="Normal" style:family="paragraph">
      <style:paragraph-properties fo:widows="2" fo:orphans="2" fo:margin-top="0.1944in" fo:margin-bottom="0.1944in"/>
      <style:text-properties style:font-name="REM" style:font-name-asian="REM" style:font-name-complex="REM" fo:color="#000000" fo:font-size="12pt" style:font-size-asian="12pt" style:font-size-complex="12pt"/>
    </style:style>
    <style:style style:name="P310" style:parent-style-name="Normal" style:family="paragraph">
      <style:paragraph-properties fo:widows="2" fo:orphans="2" fo:margin-top="0.1944in" fo:margin-bottom="0.1944in"/>
    </style:style>
    <style:style style:name="T311" style:parent-style-name="Fuentedepárrafopredeter." style:family="text">
      <style:text-properties style:font-name="REM" style:font-name-asian="REM" style:font-name-complex="REM" fo:color="#000000" fo:font-size="12pt" style:font-size-asian="12pt" style:font-size-complex="12pt"/>
    </style:style>
    <style:style style:name="T312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313" style:parent-style-name="Normal" style:family="paragraph">
      <style:text-properties style:font-name="Roboto" style:font-name-asian="Roboto" style:font-name-complex="Roboto" fo:color="#000000"/>
    </style:style>
    <style:style style:name="P314" style:parent-style-name="Normal" style:family="paragraph">
      <style:text-properties style:font-name="Roboto" style:font-name-asian="Roboto" style:font-name-complex="Roboto" fo:color="#000000"/>
    </style:style>
    <style:style style:name="P315" style:parent-style-name="Normal" style:family="paragraph">
      <style:paragraph-properties fo:widows="2" fo:orphans="2" fo:break-before="page" fo:margin-bottom="0.1111in" fo:line-height="107%"/>
    </style:style>
    <style:style style:name="P316" style:parent-style-name="Título1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317" style:parent-style-name="Normal" style:family="paragraph">
      <style:paragraph-properties fo:border="0in solid #FFFFFF" fo:padding="0.4305in" style:shadow="#000000 0in 0in"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31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19" style:parent-style-name="Normal" style:family="paragraph">
      <style:paragraph-properties fo:widows="2" fo:orphans="2" fo:margin-bottom="0.1111in" fo:line-height="107%"/>
    </style:style>
    <style:style style:name="T32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321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32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2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24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25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26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2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2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2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30" style:parent-style-name="Normal" style:family="paragraph">
      <style:paragraph-properties fo:line-height="150%"/>
    </style:style>
    <style:style style:name="T331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332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33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34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35" style:parent-style-name="Normal" style:family="paragraph">
      <style:paragraph-properties fo:widows="2" fo:orphans="2" fo:break-before="page" fo:margin-bottom="0.1111in" fo:line-height="107%"/>
    </style:style>
    <style:style style:name="P336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37" style:parent-style-name="Normal" style:family="paragraph">
      <style:paragraph-properties fo:line-height="150%"/>
    </style:style>
    <style:style style:name="P33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3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0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1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2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343" style:parent-style-name="Normal" style:family="paragraph">
      <style:paragraph-properties fo:line-height="150%"/>
    </style:style>
    <style:style style:name="P344" style:parent-style-name="Normal" style:family="paragraph">
      <style:paragraph-properties fo:line-height="150%"/>
      <style:text-properties style:font-name="Roboto" style:font-name-asian="Roboto" style:font-name-complex="Roboto" fo:font-size="12pt" style:font-size-asian="12pt" style:font-size-complex="12pt"/>
    </style:style>
    <style:style style:name="P345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6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4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350" style:parent-style-name="Normal" style:family="paragraph">
      <style:paragraph-properties fo:widows="2" fo:orphans="2" fo:break-before="page" fo:margin-bottom="0.1111in" fo:line-height="107%"/>
    </style:style>
    <style:style style:name="P351" style:parent-style-name="Normal" style:family="paragraph">
      <style:text-properties style:font-name="Roboto" style:font-name-asian="Roboto" style:font-name-complex="Roboto" fo:color="#000000"/>
    </style:style>
    <style:style style:name="P35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35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5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5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5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5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5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5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5" style:parent-style-name="Normal" style:family="paragraph">
      <style:paragraph-properties fo:widows="2" fo:orphans="2" fo:break-before="page" fo:margin-bottom="0.1111in" fo:line-height="107%"/>
    </style:style>
    <style:style style:name="P36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67" style:parent-style-name="Normal" style:family="paragraph">
      <style:paragraph-properties fo:widows="2" fo:orphans="2" fo:margin-bottom="0.1111in" fo:line-height="107%"/>
    </style:style>
    <style:style style:name="T368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36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7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7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7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373" style:parent-style-name="Normal" style:family="paragraph">
      <style:paragraph-properties fo:widows="2" fo:orphans="2" fo:margin-bottom="0.1111in" fo:line-height="107%"/>
    </style:style>
    <style:style style:name="TableColumn375" style:family="table-column">
      <style:table-column-properties style:column-width="1.0701in" style:use-optimal-column-width="false"/>
    </style:style>
    <style:style style:name="TableColumn376" style:family="table-column">
      <style:table-column-properties style:column-width="1.0701in" style:use-optimal-column-width="false"/>
    </style:style>
    <style:style style:name="TableColumn377" style:family="table-column">
      <style:table-column-properties style:column-width="1.0701in" style:use-optimal-column-width="false"/>
    </style:style>
    <style:style style:name="TableColumn378" style:family="table-column">
      <style:table-column-properties style:column-width="1.0701in" style:use-optimal-column-width="false"/>
    </style:style>
    <style:style style:name="TableColumn379" style:family="table-column">
      <style:table-column-properties style:column-width="1.0708in" style:use-optimal-column-width="false"/>
    </style:style>
    <style:style style:name="TableColumn380" style:family="table-column">
      <style:table-column-properties style:column-width="1.0708in" style:use-optimal-column-width="false"/>
    </style:style>
    <style:style style:name="TableColumn381" style:family="table-column">
      <style:table-column-properties style:column-width="1.0708in" style:use-optimal-column-width="false"/>
    </style:style>
    <style:style style:name="Table374" style:family="table">
      <style:table-properties style:width="7.493in" fo:margin-left="0in" table:align="left"/>
    </style:style>
    <style:style style:name="TableRow382" style:family="table-row">
      <style:table-row-properties style:use-optimal-row-height="false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38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38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38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Row400" style:family="table-row">
      <style:table-row-properties style:use-optimal-row-height="false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0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0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17" style:parent-style-name="Normal" style:family="paragraph">
      <style:paragraph-properties fo:widows="2" fo:orphans="2" fo:margin-bottom="0.1111in" fo:line-height="107%"/>
    </style:style>
    <style:style style:name="P41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olumn420" style:family="table-column">
      <style:table-column-properties style:column-width="1.0701in" style:use-optimal-column-width="false"/>
    </style:style>
    <style:style style:name="TableColumn421" style:family="table-column">
      <style:table-column-properties style:column-width="1.0701in" style:use-optimal-column-width="false"/>
    </style:style>
    <style:style style:name="TableColumn422" style:family="table-column">
      <style:table-column-properties style:column-width="1.0701in" style:use-optimal-column-width="false"/>
    </style:style>
    <style:style style:name="TableColumn423" style:family="table-column">
      <style:table-column-properties style:column-width="1.0701in" style:use-optimal-column-width="false"/>
    </style:style>
    <style:style style:name="TableColumn424" style:family="table-column">
      <style:table-column-properties style:column-width="1.0708in" style:use-optimal-column-width="false"/>
    </style:style>
    <style:style style:name="TableColumn425" style:family="table-column">
      <style:table-column-properties style:column-width="1.0708in" style:use-optimal-column-width="false"/>
    </style:style>
    <style:style style:name="TableColumn426" style:family="table-column">
      <style:table-column-properties style:column-width="1.0708in" style:use-optimal-column-width="false"/>
    </style:style>
    <style:style style:name="Table419" style:family="table">
      <style:table-properties style:width="7.493in" fo:margin-left="0in" table:align="left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3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3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3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widows="2" fo:orphans="2" fo:margin-bottom="0.1111in" fo:line-height="107%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4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4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6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69" style:parent-style-name="Normal" style:family="paragraph">
      <style:paragraph-properties fo:line-height="150%"/>
    </style:style>
    <style:style style:name="T47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471" style:parent-style-name="Fuentedepárrafopredeter." style:family="text">
      <style:text-properties style:font-name="Roboto" style:font-name-asian="Roboto" style:font-name-complex="Roboto"/>
    </style:style>
    <style:style style:name="P472" style:parent-style-name="Normal" style:family="paragraph">
      <style:paragraph-properties fo:line-height="150%"/>
    </style:style>
    <style:style style:name="P473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47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47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7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7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7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47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0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1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2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3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4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5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6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8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90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91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92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93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94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495" style:parent-style-name="Normal" style:family="paragraph">
      <style:paragraph-properties fo:widows="2" fo:orphans="2" fo:break-before="page" fo:margin-bottom="0.1111in" fo:line-height="107%"/>
    </style:style>
    <style:style style:name="P496" style:parent-style-name="Normal" style:family="paragraph">
      <style:paragraph-properties fo:line-height="150%"/>
    </style:style>
    <style:style style:name="T497" style:parent-style-name="Fuentedepárrafopredeter." style:family="text">
      <style:text-properties style:font-name="Quattrocento Sans" style:font-name-asian="Quattrocento Sans" style:font-name-complex="Quattrocento Sans"/>
    </style:style>
    <style:style style:name="T498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000000" fo:font-size="12pt" style:font-size-asian="12pt" style:font-size-complex="12pt"/>
    </style:style>
    <style:style style:name="T499" style:parent-style-name="Fuentedepárrafopredeter." style:family="text">
      <style:text-properties style:font-name="Roboto" style:font-name-asian="Roboto" style:font-name-complex="Roboto" fo:color="#000000"/>
    </style:style>
    <style:style style:name="T500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501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T502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503" style:parent-style-name="Fuentedepárrafopredeter." style:family="text">
      <style:text-properties style:font-name="Roboto" style:font-name-asian="Roboto" style:font-name-complex="Roboto"/>
    </style:style>
    <style:style style:name="P504" style:parent-style-name="Normal" style:family="paragraph">
      <style:paragraph-properties fo:line-height="150%"/>
    </style:style>
    <style:style style:name="P50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506" style:parent-style-name="Normal" style:family="paragraph">
      <style:paragraph-properties fo:widows="2" fo:orphans="2" fo:break-before="page" fo:border="0in solid #FFFFFF" fo:padding="0.4305in" style:shadow="#000000 0in 0in"/>
    </style:style>
    <style:style style:name="P507" style:parent-style-name="Título1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508" style:parent-style-name="Normal" style:family="paragraph">
      <style:paragraph-properties fo:border="0in solid #FFFFFF" fo:padding="0.4305in" style:shadow="#000000 0in 0in" fo:text-align="center"/>
      <style:text-properties style:font-name="Raleway" style:font-name-asian="Raleway" style:font-name-complex="Raleway" fo:font-weight="bold" style:font-weight-asian="bold" style:font-weight-complex="bold" fo:color="#7BB241" fo:font-size="12pt" style:font-size-asian="12pt" style:font-size-complex="12pt"/>
    </style:style>
    <style:style style:name="P50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510" style:parent-style-name="Normal" style:family="paragraph">
      <style:paragraph-properties fo:line-height="150%"/>
    </style:style>
    <style:style style:name="T511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512" style:parent-style-name="Fuentedepárrafopredeter." style:family="text">
      <style:text-properties style:font-name="Roboto" style:font-name-asian="Roboto" style:font-name-complex="Roboto"/>
    </style:style>
    <style:style style:name="P513" style:parent-style-name="Normal" style:family="paragraph">
      <style:paragraph-properties fo:line-height="150%"/>
    </style:style>
    <style:style style:name="P51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515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16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17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18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19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0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1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2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3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4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5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6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7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8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29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0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1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2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3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4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536" style:parent-style-name="Normal" style:family="paragraph">
      <style:paragraph-properties fo:line-height="150%"/>
    </style:style>
    <style:style style:name="P53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538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3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font-size="12pt" style:font-size-asian="12pt" style:font-size-complex="12pt"/>
    </style:style>
    <style:style style:name="P540" style:parent-style-name="Normal" style:family="paragraph">
      <style:paragraph-properties fo:widows="2" fo:orphans="2" fo:margin-top="0.1944in" fo:margin-bottom="0.1944in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541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542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543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544" style:parent-style-name="Normal" style:family="paragraph">
      <style:paragraph-properties fo:widows="2" fo:orphans="2" fo:break-before="page" fo:margin-bottom="0.1111in" fo:line-height="150%"/>
    </style:style>
    <style:style style:name="P545" style:parent-style-name="Normal" style:family="paragraph">
      <style:paragraph-properties fo:widows="2" fo:orphans="2" fo:margin-top="0.1944in" fo:margin-bottom="0.1944in" fo:line-height="115%"/>
    </style:style>
    <style:style style:name="T546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547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548" style:parent-style-name="Normal" style:family="paragraph">
      <style:paragraph-properties fo:line-height="150%"/>
    </style:style>
    <style:style style:name="P54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550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font-size="12pt" style:font-size-asian="12pt" style:font-size-complex="12pt"/>
    </style:style>
    <style:style style:name="P551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font-size="12pt" style:font-size-asian="12pt" style:font-size-complex="12pt"/>
    </style:style>
    <style:style style:name="P552" style:parent-style-name="Normal" style:family="paragraph">
      <style:paragraph-properties fo:widows="2" fo:orphans="2" fo:border="0in solid #FFFFFF" fo:padding="0.4305in" style:shadow="#000000 0in 0in" fo:margin-top="0.1944in" fo:margin-bottom="0.1944in"/>
    </style:style>
    <style:style style:name="T553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55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5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5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5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5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5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0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1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2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3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6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70" style:parent-style-name="Normal" style:family="paragraph">
      <style:paragraph-properties fo:widows="2" fo:orphans="2" fo:break-before="page" fo:margin-bottom="0.1111in" fo:line-height="107%"/>
    </style:style>
    <style:style style:name="P571" style:parent-style-name="Normal" style:family="paragraph">
      <style:paragraph-properties fo:widows="2" fo:orphans="2" fo:border="0in solid #FFFFFF" fo:padding="0.4305in" style:shadow="#000000 0in 0in" fo:margin-top="0.1944in" fo:margin-bottom="0.1944in"/>
    </style:style>
    <style:style style:name="T572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573" style:parent-style-name="Fuentedepárrafopredeter." style:family="text">
      <style:text-properties style:font-name="Roboto" style:font-name-asian="Roboto" style:font-name-complex="Roboto" fo:color="#000000"/>
    </style:style>
    <style:style style:name="T574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57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7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7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7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7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0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1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2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3" style:parent-style-name="Normal" style:family="paragraph">
      <style:paragraph-properties fo:widows="2" fo:orphans="2" fo:border="0in solid #FFFFFF" fo:padding="0.4305in" style:shadow="#000000 0in 0in" fo:margin-top="0.1944in" fo:margin-bottom="0.1944in"/>
    </style:style>
    <style:style style:name="T584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58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89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0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1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2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3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4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5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6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8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/>
    </style:style>
    <style:style style:name="P599" style:parent-style-name="Normal" style:family="paragraph">
      <style:paragraph-properties fo:widows="2" fo:orphans="2" fo:break-before="page" fo:margin-bottom="0.1111in" fo:line-height="107%"/>
    </style:style>
    <style:style style:name="P600" style:parent-style-name="Normal" style:family="paragraph">
      <style:paragraph-properties fo:line-height="150%"/>
    </style:style>
    <style:style style:name="T601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000000"/>
    </style:style>
    <style:style style:name="T602" style:parent-style-name="Fuentedepárrafopredeter." style:family="text">
      <style:text-properties style:font-name="Roboto" style:font-name-asian="Roboto" style:font-name-complex="Roboto" fo:color="#000000"/>
    </style:style>
    <style:style style:name="T603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604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T605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606" style:parent-style-name="Normal" style:family="paragraph">
      <style:paragraph-properties fo:line-height="150%"/>
    </style:style>
    <style:style style:name="P607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608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09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0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1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2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3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4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5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6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7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8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19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20" style:parent-style-name="Normal" style:family="paragraph">
      <style:paragraph-properties fo:widows="2" fo:orphans="2" fo:margin-bottom="0.1111in" fo:line-height="107%"/>
    </style:style>
    <style:style style:name="P621" style:parent-style-name="Título1" style:family="paragraph">
      <style:paragraph-properties fo:break-before="page" fo:text-align="center"/>
      <style:text-properties style:font-name="Raleway" style:font-name-asian="Raleway" style:font-name-complex="Raleway" fo:font-weight="bold" style:font-weight-asian="bold" style:font-weight-complex="bold" fo:color="#0177BE" fo:font-size="14pt" style:font-size-asian="14pt" style:font-size-complex="14pt"/>
    </style:style>
    <style:style style:name="P622" style:parent-style-name="Normal" style:family="paragraph">
      <style:text-properties style:font-name="Roboto" style:font-name-asian="Roboto" style:font-name-complex="Roboto" fo:color="#000000"/>
    </style:style>
    <style:style style:name="P623" style:parent-style-name="Normal" style:family="paragraph">
      <style:paragraph-properties fo:widows="2" fo:orphans="2" fo:margin-bottom="0.1111in" fo:line-height="107%"/>
    </style:style>
    <style:style style:name="T624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625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T626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P62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62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size="12pt" style:font-size-asian="12pt" style:font-size-complex="12pt"/>
    </style:style>
    <style:style style:name="P62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font-size="12pt" style:font-size-asian="12pt" style:font-size-complex="12pt"/>
    </style:style>
    <style:style style:name="P63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63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 fo:font-size="12pt" style:font-size-asian="12pt" style:font-size-complex="12pt"/>
    </style:style>
    <style:style style:name="P632" style:parent-style-name="Normal" style:family="paragraph">
      <style:paragraph-properties fo:widows="2" fo:orphans="2" fo:margin-bottom="0.1111in" fo:line-height="107%"/>
    </style:style>
    <style:style style:name="T633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ableColumn635" style:family="table-column">
      <style:table-column-properties style:column-width="1.0701in" style:use-optimal-column-width="false"/>
    </style:style>
    <style:style style:name="TableColumn636" style:family="table-column">
      <style:table-column-properties style:column-width="1.0701in" style:use-optimal-column-width="false"/>
    </style:style>
    <style:style style:name="TableColumn637" style:family="table-column">
      <style:table-column-properties style:column-width="1.0701in" style:use-optimal-column-width="false"/>
    </style:style>
    <style:style style:name="TableColumn638" style:family="table-column">
      <style:table-column-properties style:column-width="1.0701in" style:use-optimal-column-width="false"/>
    </style:style>
    <style:style style:name="TableColumn639" style:family="table-column">
      <style:table-column-properties style:column-width="3.2125in" style:use-optimal-column-width="false"/>
    </style:style>
    <style:style style:name="Table634" style:family="table">
      <style:table-properties style:width="7.493in" fo:margin-left="0in" table:align="left"/>
    </style:style>
    <style:style style:name="TableRow640" style:family="table-row">
      <style:table-row-properties style:use-optimal-row-height="false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4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4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45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Row654" style:family="table-row">
      <style:table-row-properties style:use-optimal-row-height="false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5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58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name="P667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68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6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70" style:parent-style-name="Normal" style:family="paragraph">
      <style:paragraph-properties fo:widows="2" fo:orphans="2" fo:break-before="page" fo:margin-bottom="0.1111in" fo:line-height="150%"/>
    </style:style>
    <style:style style:name="P671" style:parent-style-name="Normal" style:family="paragraph">
      <style:paragraph-properties fo:widows="2" fo:orphans="2" fo:margin-top="0.1944in" fo:margin-bottom="0.1944in"/>
    </style:style>
    <style:style style:name="T672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673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674" style:parent-style-name="Normal" style:family="paragraph">
      <style:paragraph-properties fo:line-height="150%"/>
    </style:style>
    <style:style style:name="P675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76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77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78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79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0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1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2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3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4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5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6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7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8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89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90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91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92" style:parent-style-name="Normal" style:family="paragraph">
      <style:paragraph-properties fo:widows="2" fo:orphans="2" fo:margin-bottom="0.1111in"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693" style:parent-style-name="Título1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0675BC" fo:font-size="14pt" style:font-size-asian="14pt" style:font-size-complex="14pt"/>
    </style:style>
    <style:style style:name="P694" style:parent-style-name="Título1" style:family="paragraph">
      <style:paragraph-properties fo:text-align="center"/>
      <style:text-properties style:font-name="Raleway" style:font-name-asian="Raleway" style:font-name-complex="Raleway" fo:font-weight="bold" style:font-weight-asian="bold" style:font-weight-complex="bold" fo:color="#0675BC" fo:font-size="14pt" style:font-size-asian="14pt" style:font-size-complex="14pt"/>
    </style:style>
    <style:style style:name="P695" style:parent-style-name="Normal" style:family="paragraph">
      <style:paragraph-properties fo:widows="2" fo:orphans="2" fo:margin-top="0.1944in" fo:margin-bottom="0.1944in" fo:line-height="115%"/>
    </style:style>
    <style:style style:name="T696" style:parent-style-name="Fuentedepárrafopredeter." style:family="text">
      <style:text-properties style:font-name="Roboto" style:font-name-asian="Roboto" style:font-name-complex="Roboto" fo:font-weight="bold" style:font-weight-asian="bold" style:font-weight-complex="bold" fo:color="#000000" fo:font-size="12pt" style:font-size-asian="12pt" style:font-size-complex="12pt"/>
    </style:style>
    <style:style style:name="T697" style:parent-style-name="Fuentedepárrafopredeter." style:family="text">
      <style:text-properties style:font-name="Roboto" style:font-name-asian="Roboto" style:font-name-complex="Roboto" fo:color="#000000" fo:font-size="12pt" style:font-size-asian="12pt" style:font-size-complex="12pt"/>
    </style:style>
    <style:style style:name="T698" style:parent-style-name="Fuentedepárrafopredeter." style:family="text">
      <style:text-properties style:font-name="Roboto" style:font-name-asian="Roboto" style:font-name-complex="Roboto" fo:font-size="12pt" style:font-size-asian="12pt" style:font-size-complex="12pt"/>
    </style:style>
    <style:style style:name="P699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700" style:parent-style-name="Normal" style:family="paragraph">
      <style:paragraph-properties fo:widows="2" fo:orphans="2" fo:margin-top="0.1944in" fo:margin-bottom="0.1944in"/>
      <style:text-properties style:font-name="Roboto" style:font-name-asian="Roboto" style:font-name-complex="Roboto" fo:color="#000000" fo:font-size="12pt" style:font-size-asian="12pt" style:font-size-complex="12pt"/>
    </style:style>
    <style:style style:name="P701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702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703" style:parent-style-name="Normal" style:family="paragraph">
      <style:paragraph-properties fo:line-height="150%"/>
      <style:text-properties style:font-name="Roboto" style:font-name-asian="Roboto" style:font-name-complex="Roboto" fo:color="#000000" fo:font-size="12pt" style:font-size-asian="12pt" style:font-size-complex="12pt"/>
    </style:style>
    <style:style style:name="P704" style:parent-style-name="Normal" style:master-page-name="MPF2" style:family="paragraph">
      <style:paragraph-properties fo:widows="2" fo:orphans="2" fo:break-before="page" fo:margin-bottom="0.1111in" fo:line-height="150%" style:page-number="1"/>
    </style:style>
    <style:style style:name="P707" style:parent-style-name="Normal" style:family="paragraph">
      <style:paragraph-properties fo:widows="2" fo:orphans="2" fo:margin-bottom="0.1111in" fo:line-height="107%"/>
      <style:text-properties style:font-name="Roboto" style:font-name-asian="Roboto" style:font-name-complex="Roboto" fo:color="#000000"/>
    </style:style>
    <style:style style:family="graphic" style:name="a120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21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border="0.01042in none" fo:background-color="transparent" fo:clip="rect(1.46798in, 3.69445in, 1.49962in, 3.91609in)" draw:image-opacity="100%"/>
    </style:style>
    <style:style style:family="graphic" style:name="a123" style:parent-style-name="Graphics">
      <style:graphic-properties fo:border="0.01042in none" fo:background-color="transparent" fo:clip="rect(0.62095in, 1.67025in, 0.66233in, 1.63364in)" draw:image-opacity="100%"/>
    </style:style>
    <style:style style:family="graphic" style:name="a60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border="0.01042in none" fo:background-color="transparent" fo:clip="rect(0.64985in, 1.53644in, 0.64983in, 1.54599in)" draw:image-opacity="100%"/>
    </style:style>
    <style:style style:family="graphic" style:name="a6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25" style:parent-style-name="Graphics">
      <style:graphic-properties fo:border="0.01042in none" fo:background-color="transparent" fo:clip="rect(0.96267in, 2.16129in, 0.94889in, 2.24387in)" draw:image-opacity="100%"/>
    </style:style>
    <style:style style:family="graphic" style:name="a62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26" style:parent-style-name="Graphics">
      <style:graphic-properties fo:border="0.01042in none" fo:background-color="transparent" fo:clip="rect(0in, 0in, 0in, 0in)" draw:image-opacity="100%"/>
    </style:style>
    <style:style style:family="graphic" style:name="a63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27" style:parent-style-name="Graphics">
      <style:graphic-properties fo:border="0.01042in none" fo:background-color="transparent" fo:clip="rect(0in, 0in, 0in, 0in)" draw:image-opacity="100%"/>
    </style:style>
    <style:style style:family="graphic" style:name="a64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28" style:parent-style-name="Graphics">
      <style:graphic-properties fo:border="none" fo:background-color="transparent" style:wrap="run-through" style:run-through="foreground" fo:clip="rect(1.56245in, 4.00969in, 1.55103in, 3.84971in)" style:horizontal-rel="paragraph" style:vertical-rel="paragraph" style:horizontal-pos="from-left" style:vertical-pos="from-top"/>
    </style:style>
    <style:style style:family="graphic" style:name="a65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2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border="0.01042in none" fo:background-color="transparent" fo:clip="rect(0in, 0in, 0in, 0in)" draw:image-opacity="100%"/>
    </style:style>
    <style:style style:family="graphic" style:name="a67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68" style:parent-style-name="Graphics">
      <style:graphic-properties fo:border="0.01042in none" fo:background-color="transparent" fo:clip="rect(0in, 0in, 0in, 0in)" draw:image-opacity="100%"/>
    </style:style>
    <style:style style:family="graphic" style:name="a69" style:parent-style-name="Graphics">
      <style:graphic-properties fo:border="0.01042in none" fo:background-color="transparent" fo:clip="rect(0in, 0in, 0in, 0in)" draw:image-opacity="100%"/>
    </style:style>
    <style:style style:family="graphic" style:name="a130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3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32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70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133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71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134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72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border="0.01042in none" fo:background-color="transparent" fo:clip="rect(0in, 0in, 0in, 0in)" draw:image-opacity="100%"/>
    </style:style>
    <style:style style:family="graphic" style:name="a73" style:parent-style-name="Graphics">
      <style:graphic-properties fo:border="0.01042in none" fo:background-color="transparent" fo:clip="rect(0in, 0in, 0in, 0.86567in)" draw:image-opacity="100%" style:mirror="horizontal"/>
    </style:style>
    <style:style style:family="graphic" style:name="a136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74" style:parent-style-name="Graphics">
      <style:graphic-properties fo:border="0.01042in none" fo:background-color="transparent" fo:clip="rect(0in, 0in, 0in, 0in)" draw:image-opacity="100%"/>
    </style:style>
    <style:style style:family="graphic" style:name="a137" style:parent-style-name="Graphics">
      <style:graphic-properties fo:border="0.01042in none" fo:background-color="transparent" fo:clip="rect(0in, 0in, 0in, 0in)" draw:image-opacity="100%"/>
    </style:style>
    <style:style style:family="graphic" style:name="a75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38" style:parent-style-name="Graphics">
      <style:graphic-properties fo:border="0.01042in none" fo:background-color="transparent" fo:clip="rect(0in, 0in, 0in, 0in)" draw:image-opacity="100%"/>
    </style:style>
    <style:style style:family="graphic" style:name="a76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139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77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7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40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141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43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80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44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8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45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82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46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83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47" style:parent-style-name="Graphics">
      <style:graphic-properties fo:border="0.01042in none" fo:background-color="transparent" fo:clip="rect(0in, 0in, 0in, 0in)" draw:image-opacity="100%"/>
    </style:style>
    <style:style style:family="graphic" style:name="a84" style:parent-style-name="Graphics">
      <style:graphic-properties fo:border="0.01042in none" fo:background-color="transparent" fo:clip="rect(0in, 0in, 0in, 0in)" draw:image-opacity="100%"/>
    </style:style>
    <style:style style:family="graphic" style:name="a148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85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49" style:parent-style-name="Graphics">
      <style:graphic-properties fo:border="0.01042in none" fo:background-color="transparent" fo:clip="rect(0in, 0in, 0in, 0in)" draw:image-opacity="100%"/>
    </style:style>
    <style:style style:family="graphic" style:name="a86" style:parent-style-name="Graphics">
      <style:graphic-properties fo:border="0.01042in none" fo:background-color="transparent" fo:clip="rect(0in, 0in, 0in, 0in)" draw:image-opacity="100%"/>
    </style:style>
    <style:style style:family="graphic" style:name="a87" style:parent-style-name="Graphics">
      <style:graphic-properties fo:border="0.01042in none" fo:background-color="transparent" fo:clip="rect(0in, 0in, 0in, 0in)" draw:image-opacity="100%"/>
    </style:style>
    <style:style style:family="graphic" style:name="a88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89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150" style:parent-style-name="Graphics">
      <style:graphic-properties fo:border="0.01042in none" fo:background-color="transparent" fo:clip="rect(0in, 0in, 0in, 0in)" draw:image-opacity="100%"/>
    </style:style>
    <style:style style:family="graphic" style:name="a151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152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15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0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border="0.01042in none" fo:background-color="transparent" fo:clip="rect(0in, 0in, 0in, 0in)" draw:image-opacity="100%"/>
    </style:style>
    <style:style style:family="graphic" style:name="a154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9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01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55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92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202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93" style:parent-style-name="Graphics">
      <style:graphic-properties fo:border="0.01042in none" fo:background-color="transparent" fo:clip="rect(0.09347in, 0.3692in, 0.09084in, 0.36261in)" draw:image-opacity="100%"/>
    </style:style>
    <style:style style:family="graphic" style:name="a203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94">
      <style:graphic-properties fo:wrap-option="wrap" fo:padding-top="0.09998in" fo:padding-bottom="0.09998in" fo:padding-left="0.09998in" fo:padding-right="0.09998in" draw:textarea-vertical-align="middle" draw:textarea-horizontal-align="left" style:wrap="run-through" style:run-through="foreground" draw:fill="none" draw:stroke="solid" svg:stroke-width="0.04167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95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5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border="0.01042in none" fo:background-color="transparent" fo:clip="rect(0in, 0in, 0in, 0in)" draw:image-opacity="100%"/>
    </style:style>
    <style:style style:family="graphic" style:name="a96" style:parent-style-name="Graphics">
      <style:graphic-properties fo:border="0.01042in none" fo:background-color="transparent" fo:clip="rect(0in, 0in, 0in, 0.86567in)" draw:image-opacity="100%" style:mirror="horizontal"/>
    </style:style>
    <style:style style:family="graphic" style:name="a20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border="0.01042in none" fo:background-color="transparent" fo:clip="rect(0in, 0in, 0in, 0in)" draw:image-opacity="100%"/>
    </style:style>
    <style:style style:family="graphic" style:name="a208" style:parent-style-name="Graphics">
      <style:graphic-properties fo:border="0.01042in none" fo:background-color="transparent" fo:clip="rect(0in, 0in, 0in, 0in)" draw:image-opacity="100%"/>
    </style:style>
    <style:style style:family="graphic" style:name="a98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209" style:parent-style-name="Graphics">
      <style:graphic-properties fo:border="0.01042in none" fo:background-color="transparent" fo:clip="rect(0.64985in, 1.53644in, 0.64983in, 1.54599in)" draw:image-opacity="100%"/>
    </style:style>
    <style:style style:family="graphic" style:name="a9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61" style:parent-style-name="Graphics">
      <style:graphic-properties fo:border="0.01042in none" fo:background-color="transparent" fo:clip="rect(0in, 0in, 0in, 0in)" draw:image-opacity="100%"/>
    </style:style>
    <style:style style:family="graphic" style:name="a162" style:parent-style-name="Graphics">
      <style:graphic-properties fo:border="0.01042in none" fo:background-color="transparent" fo:clip="rect(0in, 0in, 0in, 0in)" draw:image-opacity="100%"/>
    </style:style>
    <style:style style:family="graphic" style:name="a163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210" style:parent-style-name="Graphics">
      <style:graphic-properties fo:border="0.01042in none" fo:background-color="transparent" fo:clip="rect(0in, 0in, 0in, 0in)" draw:image-opacity="100%"/>
    </style:style>
    <style:style style:family="graphic" style:name="a164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211" style:parent-style-name="Graphics">
      <style:graphic-properties fo:border="0.01042in none" fo:background-color="transparent" fo:clip="rect(0in, 0in, 0in, 0in)" draw:image-opacity="100%"/>
    </style:style>
    <style:style style:family="graphic" style:name="a165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border="0.01042in none" fo:background-color="transparent" fo:clip="rect(0in, 0in, 0.56208in, 0in)" draw:image-opacity="100%"/>
    </style:style>
    <style:style style:family="graphic" style:name="a166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7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4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68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5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69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6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7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8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19" style:parent-style-name="Graphics">
      <style:graphic-properties fo:border="0.01042in none" fo:background-color="transparent" fo:clip="rect(0in, 0in, 0in, 0in)" draw:image-opacity="100%"/>
    </style:style>
    <style:style style:family="graphic" style:name="a10" style:parent-style-name="Graphics">
      <style:graphic-properties fo:border="none" fo:background-color="transparent" fo:clip="rect(1.09159in, 3.38164in, 1.49706in, 3.20475in)"/>
    </style:style>
    <style:style style:family="graphic" style:name="a11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 fo:clip="rect(0.26772in, 1.65498in, 0.25143in, 1.67809in)"/>
    </style:style>
    <style:style style:family="graphic" style:name="a1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fo:clip="rect(0in, 0in, 0in, 0in)" draw:image-opacity="100%" style:mirror="horizontal"/>
    </style:style>
    <style:style style:family="graphic" style:name="a18" style:parent-style-name="Graphics">
      <style:graphic-properties fo:border="0.01042in none" fo:background-color="transparent" fo:clip="rect(0in, 0in, 0in, 0in)" draw:image-opacity="100%"/>
    </style:style>
    <style:style style:family="graphic" style:name="a19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70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71" style:parent-style-name="Graphics">
      <style:graphic-properties fo:border="0.01042in none" fo:background-color="transparent" fo:clip="rect(0in, 0in, 0in, 0in)" draw:image-opacity="100%"/>
    </style:style>
    <style:style style:family="graphic" style:name="a172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73" style:parent-style-name="Graphics">
      <style:graphic-properties fo:border="0.01042in none" fo:background-color="transparent" fo:clip="rect(0in, 0in, 0in, 0in)" draw:image-opacity="100%"/>
    </style:style>
    <style:style style:family="graphic" style:name="a220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74" style:parent-style-name="Graphics">
      <style:graphic-properties fo:border="0.01042in none" fo:background-color="transparent" fo:clip="rect(0in, 0in, 0in, 0in)" draw:image-opacity="100%"/>
    </style:style>
    <style:style style:family="graphic" style:name="a221" style:parent-style-name="Graphics">
      <style:graphic-properties fo:border="0.01042in none" fo:background-color="transparent" fo:clip="rect(0in, 0in, 0in, 0in)" draw:image-opacity="100%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draw:fill="solid" draw:fill-color="#ff9900" draw:opacity="100%" draw:stroke="solid" svg:stroke-width="0.01389in" svg:stroke-color="#ffffff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75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222" style:parent-style-name="Graphics">
      <style:graphic-properties fo:border="0.01042in none" fo:background-color="transparent" fo:clip="rect(0in, 0in, 0in, 0in)" draw:image-opacity="100%"/>
    </style:style>
    <style:style style:family="graphic" style:name="a1" style:parent-style-name="Graphics">
      <style:graphic-properties fo:border="none" fo:background-color="transparent"/>
    </style:style>
    <style:style style:family="graphic" style:name="a176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223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7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78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25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none" fo:background-color="transparent" fo:clip="rect(0in, 4.31463in, 0.38563in, 3.21398in)"/>
    </style:style>
    <style:style style:family="graphic" style:name="a179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26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5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ffffff" draw:opacity="100%" draw:stroke="solid" svg:stroke-width="0.01389in" svg:stroke-color="#4472c4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border="none" fo:background-color="transparent" fo:clip="rect(2.39538in, 7.81958in, 4.23756in, 5.50904in)"/>
    </style:style>
    <style:style style:family="graphic" style:name="a227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7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28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8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29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0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fo:clip="rect(0.23568in, 1.30489in, 0.2364in, 1.23756in)"/>
    </style:style>
    <style:style style:family="graphic" style:name="a21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23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25" style:parent-style-name="Graphics">
      <style:graphic-properties fo:border="none" fo:background-color="transparent" style:wrap="parallel" style:wrap-contour="false" fo:clip="rect(0.95456in, 3.10591in, 1.04734in, 1.56291in)" style:horizontal-rel="paragraph" style:vertical-rel="paragraph" style:horizontal-pos="from-left" style:vertical-pos="from-top"/>
    </style:style>
    <style:style style:family="graphic" style:name="a2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border="0.01042in none" fo:background-color="transparent" fo:clip="rect(0in, 0in, 0in, 0.71873in)" draw:image-opacity="100%" style:mirror="horizontal"/>
    </style:style>
    <style:style style:family="graphic" style:name="a28" style:parent-style-name="Graphics">
      <style:graphic-properties fo:border="0.01042in none" fo:background-color="transparent" fo:clip="rect(0in, 0.14565in, 0in, 0.84259in)" draw:image-opacity="100%" style:mirror="horizontal"/>
    </style:style>
    <style:style style:family="graphic" style:name="a29" style:parent-style-name="Graphics">
      <style:graphic-properties fo:border="0.01042in none" fo:background-color="transparent" fo:clip="rect(0in, 0in, 0in, 0in)" draw:image-opacity="100%"/>
    </style:style>
    <style:style style:family="graphic" style:name="a180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8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82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83" style:parent-style-name="Graphics">
      <style:graphic-properties fo:border="0.01042in none" fo:background-color="transparent" fo:clip="rect(0in, 0in, 0in, 0in)" draw:image-opacity="100%"/>
    </style:style>
    <style:style style:family="graphic" style:name="a230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84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231" style:parent-style-name="Graphics">
      <style:graphic-properties fo:border="0.01042in none" fo:background-color="transparent" fo:clip="rect(0in, 0in, 0in, 0in)" draw:image-opacity="100%"/>
    </style:style>
    <style:style style:family="graphic" style:name="a185" style:parent-style-name="Graphics">
      <style:graphic-properties fo:border="0.01042in none" fo:background-color="transparent" fo:clip="rect(0in, 0in, 0in, 0in)" draw:image-opacity="100%"/>
    </style:style>
    <style:style style:family="graphic" style:name="a232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86" style:parent-style-name="Graphics">
      <style:graphic-properties fo:border="0.01042in none" fo:background-color="transparent" fo:clip="rect(0in, 0in, 0in, 0in)" draw:image-opacity="100%"/>
    </style:style>
    <style:style style:family="graphic" style:name="a233" style:parent-style-name="Graphics">
      <style:graphic-properties fo:border="0.01042in none" fo:background-color="transparent" fo:clip="rect(0in, 0in, 0in, 0in)" draw:image-opacity="100%"/>
    </style:style>
    <style:style style:family="graphic" style:name="a187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234" style:parent-style-name="Graphics">
      <style:graphic-properties fo:border="0.01042in none" fo:background-color="transparent" fo:clip="rect(0in, 0in, 0in, 0in)" draw:image-opacity="100%"/>
    </style:style>
    <style:style style:family="graphic" style:name="a188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235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189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36" style:parent-style-name="Graphics">
      <style:graphic-properties fo:border="0.01042in none" fo:background-color="transparent" fo:clip="rect(0.06571in, 0.36297in, 0.06591in, 0.34424in)" draw:image-opacity="100%"/>
    </style:style>
    <style:style style:family="graphic" style:name="a23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border="0.01042in none" fo:background-color="transparent" fo:clip="rect(0in, 0in, 0in, 0in)" draw:image-opacity="100%"/>
    </style:style>
    <style:style style:family="graphic" style:name="a31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32">
      <style:graphic-properties fo:wrap-option="wrap" fo:padding-top="0.09998in" fo:padding-bottom="0.09998in" fo:padding-left="0.09998in" fo:padding-right="0.09998in" draw:textarea-vertical-align="middle" draw:textarea-horizontal-align="left" style:wrap="run-through" style:run-through="foreground" draw:fill="none" draw:stroke="solid" svg:stroke-width="0.04167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border="0.01042in none" fo:background-color="transparent" fo:clip="rect(0in, 0in, 0in, 0.87393in)" draw:image-opacity="100%" style:mirror="horizontal"/>
    </style:style>
    <style:style style:family="graphic" style:name="a36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37" style:parent-style-name="Graphics">
      <style:graphic-properties fo:border="0.01042in none" fo:background-color="transparent" fo:clip="rect(0in, 0in, 0in, 0.87393in)" draw:image-opacity="100%" style:mirror="horizontal"/>
    </style:style>
    <style:style style:family="graphic" style:name="a38" style:parent-style-name="Graphics">
      <style:graphic-properties fo:border="0.01042in none" fo:background-color="transparent" fo:clip="rect(0in, 0in, 0in, 0.87393in)" draw:image-opacity="100%" style:mirror="horizontal"/>
    </style:style>
    <style:style style:family="graphic" style:name="a39" style:parent-style-name="Graphics">
      <style:graphic-properties fo:border="0.01042in none" fo:background-color="transparent" fo:clip="rect(0in, 0in, 0in, 0in)" draw:image-opacity="100%"/>
    </style:style>
    <style:style style:family="graphic" style:name="a190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92" style:parent-style-name="Graphics">
      <style:graphic-properties fo:border="0.01042in none" fo:background-color="transparent" fo:clip="rect(0in, 0in, 0in, 0in)" draw:image-opacity="100%"/>
    </style:style>
    <style:style style:family="graphic" style:name="a193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40" style:parent-style-name="Graphics">
      <style:graphic-properties fo:border="0.01042in none" fo:background-color="transparent" fo:clip="rect(1.04401in, 0in, 2.34609in, 0in)" draw:image-opacity="100%"/>
    </style:style>
    <style:style style:family="graphic" style:name="a194" style:parent-style-name="Graphics">
      <style:graphic-properties fo:border="0.01042in none" fo:background-color="transparent" fo:clip="rect(0.06928in, 0.38184in, 0.06949in, 0.36214in)" draw:image-opacity="100%"/>
    </style:style>
    <style:style style:family="graphic" style:name="a241" style:parent-style-name="Graphics">
      <style:graphic-properties fo:border="0.01042in none" fo:background-color="transparent" fo:clip="rect(0in, 0in, 1.05253in, 0in)" draw:image-opacity="100%"/>
    </style:style>
    <style:style style:family="graphic" style:name="a195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242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96" style:parent-style-name="Graphics">
      <style:graphic-properties fo:border="0.01042in none" fo:background-color="transparent" fo:clip="rect(0.33675in, 1.04399in, 0.46183in, 0.98937in)" draw:image-opacity="100%"/>
    </style:style>
    <style:style style:family="graphic" style:name="a197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9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border="0.01042in none" fo:background-color="transparent" fo:clip="rect(0in, 0in, 0in, 0.86567in)" draw:image-opacity="100%" style:mirror="horizontal"/>
    </style:style>
    <style:style style:family="graphic" style:name="a100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02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border="0.01042in none" fo:background-color="transparent" fo:clip="rect(0in, 0in, 0in, 0.87393in)" draw:image-opacity="100%" style:mirror="horizontal"/>
    </style:style>
    <style:style style:family="graphic" style:name="a104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border="0.01042in none" fo:background-color="transparent" fo:clip="rect(0.08705in, 0.53934in, 0.08175in, 0.54687in)" draw:image-opacity="100%"/>
    </style:style>
    <style:style style:family="graphic" style:name="a105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border="0.01042in none" fo:background-color="transparent" fo:clip="rect(0.69882in, 2.27991in, 1.23626in, 1.60624in)" draw:image-opacity="100%"/>
    </style:style>
    <style:style style:family="graphic" style:name="a10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border="0.01042in none" fo:background-color="transparent" fo:clip="rect(0.06821in, 0.37629in, 0.06842in, 0.35688in)" draw:image-opacity="100%"/>
    </style:style>
    <style:style style:family="graphic" style:name="a107" style:parent-style-name="Graphics">
      <style:graphic-properties fo:border="0.01042in none" fo:background-color="transparent" fo:clip="rect(1.33592in, 2.98867in, 1.37357in, 3.10142in)" draw:image-opacity="100%"/>
    </style:style>
    <style:style style:family="graphic" style:name="a44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border="0.01042in none" fo:background-color="transparent" fo:clip="rect(0.48915in, 1.43085in, 0.64682in, 1.43484in)" draw:image-opacity="100%"/>
    </style:style>
    <style:style style:family="graphic" style:name="a45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border="0.01042in none" fo:background-color="transparent" fo:clip="rect(0.55625in, 1.19549in, 0.4551in, 1.35906in)" draw:image-opacity="100%"/>
    </style:style>
    <style:style style:family="graphic" style:name="a46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10" style:parent-style-name="Graphics">
      <style:graphic-properties fo:border="0.01042in none" fo:background-color="transparent" fo:clip="rect(0in, 0in, 0in, 0in)" draw:image-opacity="100%"/>
    </style:style>
    <style:style style:family="graphic" style:name="a111" style:parent-style-name="Graphics">
      <style:graphic-properties fo:border="0.01042in none" fo:background-color="transparent" fo:clip="rect(0in, 0in, 0in, 0in)" draw:image-opacity="100%"/>
    </style:style>
    <style:style style:family="graphic" style:name="a112" style:parent-style-name="Graphics">
      <style:graphic-properties fo:border="0.01042in none" fo:background-color="transparent" fo:clip="rect(0in, 0in, 0in, 0in)" draw:image-opacity="100%"/>
    </style:style>
    <style:style style:family="graphic" style:name="a113" style:parent-style-name="Graphics">
      <style:graphic-properties fo:border="0.01042in none" fo:background-color="transparent" fo:clip="rect(0in, 0in, 0in, 0in)" draw:image-opacity="100%"/>
    </style:style>
    <style:style style:family="graphic" style:name="a50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1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15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16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border="0.01042in none" fo:background-color="transparent" fo:clip="rect(0in, 0in, 0in, 0.78026in)" draw:image-opacity="100%" style:mirror="horizontal"/>
    </style:style>
    <style:style style:family="graphic" style:name="a117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border="0.01042in none" fo:background-color="transparent" fo:clip="rect(0in, 0in, 0in, 0in)" draw:image-opacity="100%"/>
    </style:style>
    <style:style style:family="graphic" style:name="a118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border="0.01042in none" fo:background-color="transparent" fo:clip="rect(0in, 0.52862in, 0.04714in, 0.39377in)" draw:image-opacity="100%"/>
    </style:style>
    <style:style style:family="graphic" style:name="a119">
      <style:graphic-properties fo:wrap-option="wrap" fo:padding-top="0.09998in" fo:padding-bottom="0.09998in" fo:padding-left="0.09998in" fo:padding-right="0.09998in" draw:textarea-vertical-align="middle" draw:textarea-horizontal-align="left" draw:fill="none" draw:stroke="solid" svg:stroke-width="0.04167in" svg:stroke-color="#00b0f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0.01042in none" fo:background-color="transparent" fo:clip="rect(0in, 0in, 0in, 0in)" draw:image-opacity="100%"/>
    </style:style>
    <style:style style:family="graphic" style:name="a57" style:parent-style-name="Graphics">
      <style:graphic-properties fo:border="0.01042in none" fo:background-color="transparent" fo:clip="rect(0in, 0in, 0in, 0in)" draw:image-opacity="100%"/>
    </style:style>
    <style:style style:family="graphic" style:name="a58" style:parent-style-name="Graphics">
      <style:graphic-properties fo:border="0.01042in none" fo:background-color="transparent" fo:clip="rect(0.75384in, 2.44967in, 1.33358in, 1.72584in)" draw:image-opacity="100%"/>
    </style:style>
    <style:style style:family="graphic" style:name="a59" style:parent-style-name="Graphics">
      <style:graphic-properties fo:border="0.01042in none" fo:background-color="transparent" fo:clip="rect(0.06571in, 0.36297in, 0.06591in, 0.34424in)" draw:image-opacity="100%"/>
    </style:style>
  </office:automatic-styles>
  <office:body>
    <office:text text:use-soft-page-breaks="true">
      <text:p text:style-name="P1"><draw:g draw:z-index="251707392" draw:name="Grupo 105" draw:id="id2" draw:style-name="a2" text:anchor-type="paragraph"><svg:title/><svg:desc/><draw:custom-shape svg:x="-0.79167in" svg:y="-0.21667in" svg:width="8.56111in" svg:height="0.92708in" draw:id="id0" draw:style-name="a0" draw:name="Rectángulo 103"><svg:title/><svg:desc/><text:p text:style-name="P2"><text:span text:style-name="T3"><text:s text:c="21"/></text:span><text:span text:style-name="T4">PROGRAMA NACIONAL DE FERIAS DE CIENCIA, TECNOLOGÍA E INNOVACIÓN</text:span></text:p><text:p text:style-name="P5"><text:s/>PRONAFECYT 2026</text:p><draw:enhanced-geometry draw:type="non-primitive" svg:viewBox="0 0 21600 21600" draw:enhanced-path="M 0 0 L 21600 0 21600 21600 0 21600 Z N"/></draw:custom-shape><draw:frame draw:id="id1" draw:style-name="a1" draw:name="Imagen 104" svg:x="-0.38542in" svg:y="-0.21667in" svg:width="0.96875in" svg:height="0.96875in" style:rel-width="scale" style:rel-height="scale"><draw:image xlink:href="media/image1.png" xlink:type="simple" xlink:show="embed" xlink:actuate="onLoad"/><svg:title/><svg:desc/></draw:frame></draw:g><text:span text:style-name="T6"><text:tab/></text:span></text:p>
      <text:p text:style-name="P7"/>
      <text:p text:style-name="P8"/>
      <text:p text:style-name="P9"/>
      <text:p text:style-name="P10"/>
      <text:p text:style-name="P11"/>
      <text:p text:style-name="P12">DIARIO DE EXPERIENCIAS</text:p>
      <text:p text:style-name="P13"/>
      <text:p text:style-name="P14">Categoría de participación:</text:p>
      <text:p text:style-name="P15">Quehacer Científico y Tecnológico I Ciclo</text:p>
      <text:p text:style-name="P16"/>
      <text:p text:style-name="P17"/>
      <text:p text:style-name="P18">Dirección Regional de Educación:<text:s/></text:p>
      <text:p text:style-name="P19"/>
      <text:p text:style-name="P20">Circuito educativo:</text:p>
      <text:p text:style-name="P21"/>
      <text:p text:style-name="P22"/>
      <text:p text:style-name="P23">Nombre del centro educativo:<text:s/></text:p>
      <text:p text:style-name="P24"/>
      <text:p text:style-name="P25"/>
      <text:p text:style-name="P26">Título del proyecto:</text:p>
      <text:p text:style-name="P27"/>
      <text:p text:style-name="P28"/>
      <text:p text:style-name="P29">Área temática del proyecto:<text:s/></text:p>
      <text:p text:style-name="P30"/>
      <text:p text:style-name="P31"/>
      <text:p text:style-name="P32">Nombres de las personas estudiantes</text:p>
      <text:p text:style-name="P33"/>
      <text:p text:style-name="P34"/>
      <text:p text:style-name="P35">Sección:</text:p>
      <text:p text:style-name="P36"/>
      <text:p text:style-name="P37"/>
      <text:p text:style-name="P38"><text:span text:style-name="T39">Nombre de la persona docente o tutora:</text:span><text:span text:style-name="T40"><text:s/></text:span></text:p>
      <text:p text:style-name="P41"/>
      <text:p text:style-name="P42"/>
      <text:p text:style-name="P43">Año:</text:p>
      <text:p text:style-name="P44"/>
      <text:p text:style-name="P45"/>
      <text:p text:style-name="P46"/>
      <text:p text:style-name="P47"/>
      <text:p text:style-name="P48"/>
      <text:p text:style-name="P49"><draw:frame draw:z-index="251659264" draw:style-name="a3" draw:name="image4.png" text:anchor-type="paragraph" svg:x="-0.79861in" svg:y="0.25648in" svg:width="8.50903in" svg:height="0.85069in" style:rel-width="scale" style:rel-height="scale"><draw:image xlink:href="media/image2.png" xlink:type="simple" xlink:show="embed" xlink:actuate="onLoad"/><svg:title/><svg:desc/></draw:frame></text:p>
      <text:p text:style-name="P50"/>
      <text:soft-page-break/>
      <text:p text:style-name="P51"/>
      <text:soft-page-break/>
      <text:p text:style-name="P52">Presentación del Diario de experiencias</text:p>
      <text:p text:style-name="P53"/>
      <text:p text:style-name="P54"/>
      <text:p text:style-name="P55"/>
      <text:p text:style-name="P56"/>
      <text:p text:style-name="P57"><text:span text:style-name="T58"><draw:frame draw:style-name="a4" draw:name="image7.png" text:anchor-type="as-char" svg:x="0in" svg:y="0in" svg:width="2.48296in" svg:height="3.07964in" style:rel-width="scale" style:rel-height="scale"><draw:image xlink:href="media/image3.png" xlink:type="simple" xlink:show="embed" xlink:actuate="onLoad"/><svg:title/><svg:desc/></draw:frame></text:span><draw:custom-shape svg:x="2.93472in" svg:y="0.00347in" svg:width="3.57639in" svg:height="2.72222in" draw:z-index="251660288" draw:id="id3" draw:style-name="a5" draw:name="Bocadillo: rectángulo 2087295126" text:anchor-type="paragraph"><svg:title/><svg:desc/><text:p text:style-name="Normal"><text:span text:style-name="T59">¡Bienvenidos y bienvenidas a nuestro diario de experiencias científicas! Aquí vamos a escribir y dibujar todos los que descubrimos que realizarán en su investigación. <text:s/></text:span></text:p><text:p text:style-name="Normal"/><text:p text:style-name="Normal"><text:span text:style-name="T60">También podrán dibujar lo observado y anotar ideas y preguntas.</text:span></text:p><text:p text:style-name="Normal"/><text:p text:style-name="Normal"><text:span text:style-name="T61">Este diario es un espacio para explorar con curiosidad y divertirnos mientras aprendemos.<text:s/></text:span></text:p><text:p text:style-name="Normal"/><text:p text:style-name="Normal"><text:span text:style-name="T62">¡Vamos a descubrir juntos el mundo de la ciencia!</text:span></text:p><text:p text:style-name="P63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4580 9301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 draw:handle-position-x="$0" draw:handle-position-y="$1"/></draw:enhanced-geometry></draw:custom-shape></text:p>
      <text:p text:style-name="P64"/>
      <text:p text:style-name="P65">Íconos del diario</text:p>
      <text:p text:style-name="P66">Son dibujos que le ayudarán a comprender lo que tienen que hacer en cada actividad.</text:p>
      <text:p text:style-name="P67"/>
      <text:p text:style-name="P68"/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Pinto</text:p>
            <text:p text:style-name="P77"><text:span text:style-name="T78"><draw:frame draw:style-name="a6" draw:name="image11.png" text:anchor-type="as-char" svg:x="0in" svg:y="0in" svg:width="1.40099in" svg:height="1.1641in" style:rel-width="scale" style:rel-height="scale"><draw:image xlink:href="media/image4.png" xlink:type="simple" xlink:show="embed" xlink:actuate="onLoad"/><svg:title/><svg:desc/></draw:frame></text:span></text:p>
            <text:p text:style-name="P79"/>
          </table:table-cell>
          <table:table-cell table:style-name="TableCell80">
            <text:p text:style-name="P81"><text:span text:style-name="T82">Recorto</text:span><draw:frame draw:z-index="251661312" draw:style-name="a7" draw:name="image6.png" text:anchor-type="paragraph" svg:x="-0.37014in" svg:y="0.14028in" svg:width="2.14792in" svg:height="1.20818in" style:rel-width="scale" style:rel-height="scale"><draw:image xlink:href="media/image5.png" xlink:type="simple" xlink:show="embed" xlink:actuate="onLoad"/><svg:title/><svg:desc/></draw:frame></text:p>
            <text:p text:style-name="P83"/>
          </table:table-cell>
          <table:table-cell table:style-name="TableCell84">
            <text:p text:style-name="P85"><text:span text:style-name="T86">Pego</text:span><draw:frame draw:z-index="251662336" draw:style-name="a8" draw:name="image13.png" text:anchor-type="paragraph" svg:x="-0.43472in" svg:y="-0.00555in" svg:width="2.63709in" svg:height="1.48333in" style:rel-width="scale" style:rel-height="scale"><draw:image xlink:href="media/image6.png" xlink:type="simple" xlink:show="embed" xlink:actuate="onLoad"/><svg:title/><svg:desc/></draw:frame></text:p>
            <text:p text:style-name="P87"/>
          </table:table-cell>
          <table:table-cell table:style-name="TableCell88">
            <text:p text:style-name="P89">Escribo</text:p>
            <text:p text:style-name="P90"><text:span text:style-name="T91"><draw:frame draw:style-name="a9" draw:name="image8.png" text:anchor-type="as-char" svg:x="0in" svg:y="0in" svg:width="1.22059in" svg:height="1.10361in" style:rel-width="scale" style:rel-height="scale"><draw:image xlink:href="media/image7.png" xlink:type="simple" xlink:show="embed" xlink:actuate="onLoad"/><svg:title/><svg:desc/></draw:frame></text:span></text:p>
          </table:table-cell>
        </table:table-row>
        <table:table-row table:style-name="TableRow92">
          <table:table-cell table:style-name="TableCell93">
            <text:p text:style-name="P94">Comento</text:p>
            <text:p text:style-name="P95"><text:span text:style-name="T96"><draw:frame draw:style-name="a10" draw:name="image10.png" text:anchor-type="as-char" svg:x="0in" svg:y="0in" svg:width="1.21297in" svg:height="1.16754in" style:rel-width="scale" style:rel-height="scale"><draw:image xlink:href="media/image8.png" xlink:type="simple" xlink:show="embed" xlink:actuate="onLoad"/><svg:title/><svg:desc/></draw:frame></text:span></text:p>
            <text:p text:style-name="P97"/>
            <text:p text:style-name="P98"/>
            <text:p text:style-name="P99"/>
          </table:table-cell>
          <table:table-cell table:style-name="TableCell100">
            <text:p text:style-name="P101"><text:span text:style-name="T102">Dibujo<text:s/></text:span><draw:frame draw:z-index="251663360" draw:style-name="a11" draw:name="image5.png" text:anchor-type="paragraph" svg:x="-0.2868in" svg:y="0.01528in" svg:width="2.23055in" svg:height="1.25466in" style:rel-width="scale" style:rel-height="scale"><draw:image xlink:href="media/image9.png" xlink:type="simple" xlink:show="embed" xlink:actuate="onLoad"/><svg:title/><svg:desc/></draw:frame></text:p>
            <text:p text:style-name="P103"/>
          </table:table-cell>
          <table:table-cell table:style-name="TableCell104">
            <text:p text:style-name="P105"><text:span text:style-name="T106">Marco</text:span><draw:frame draw:z-index="251664384" draw:style-name="a12" draw:name="image3.png" text:anchor-type="paragraph" svg:x="-0.69722in" svg:y="0.01528in" svg:width="2.76796in" svg:height="1.55694in" style:rel-width="scale" style:rel-height="scale"><draw:image xlink:href="media/image10.png" xlink:type="simple" xlink:show="embed" xlink:actuate="onLoad"/><svg:title/><svg:desc>Imagen que contiene botella

El contenido generado por IA puede ser incorrecto.</svg:desc></draw:frame></text:p>
            <text:p text:style-name="P107"/>
          </table:table-cell>
          <table:table-cell table:style-name="TableCell108">
            <text:p text:style-name="P109">Observo</text:p>
            <text:p text:style-name="P110"><text:span text:style-name="T111"><draw:frame draw:style-name="a13" draw:name="image9.png" text:anchor-type="as-char" svg:x="0in" svg:y="0in" svg:width="1.02143in" svg:height="1.16487in" style:rel-width="scale" style:rel-height="scale"><draw:image xlink:href="media/image11.png" xlink:type="simple" xlink:show="embed" xlink:actuate="onLoad"/><svg:title/><svg:desc/></draw:frame></text:span></text:p>
          </table:table-cell>
        </table:table-row>
      </table:table>
      <text:p text:style-name="P112"/>
      <text:p text:style-name="P113"/>
      <text:p text:style-name="P114"><text:span text:style-name="T115">En la portada de la primera página:</text:span><text:span text:style-name="T116"><text:s/>complete con ayuda de un adulto los siguientes aspectos referidos al grupo de estudiantes: dirección regional, circuito educativo, centro educativo, título del proyecto, área temática, nombres y apellidos de estudiantes, sección, persona docente o tutora y año.</text:span></text:p>
      <text:p text:style-name="P117"/>
      <text:p text:style-name="P118"><text:span text:style-name="T119">En el apartado de “índice”:</text:span><text:span text:style-name="T120"><text:s/></text:span><text:span text:style-name="T121">en la esquina inferior derecha encontrará un círculo en el cual debe escribir el número que corresponda. <text:s/>Observe el ejemplo en la página número uno.</text:span></text:p>
      <text:p text:style-name="P122"/>
      <text:p text:style-name="P123"><text:span text:style-name="T124">En todos los apartados:<text:s/></text:span><text:span text:style-name="T125">es posible utilizar ilustraciones, textos narrativos, descriptivos o expositivos para expresar las ideas.</text:span></text:p>
      <text:p text:style-name="P126"/>
      <text:p text:style-name="P127"><text:span text:style-name="T128">En el apartado de “pasos por seguir”:</text:span><text:span text:style-name="T129"><text:s/></text:span><text:span text:style-name="T130">plantee procesos de experimentación, mediciones, construcción de modelos y utilización de instrumentación, así como el registro de datos para detallar más las evidencias y elaborar explicaciones.<text:s/></text:span></text:p>
      <text:p text:style-name="P131"/>
      <text:p text:style-name="P132"><text:span text:style-name="T133">En el apartado “logros obtenidos”:</text:span><text:span text:style-name="T134"><text:s/>utilice imágenes, datos o textos básicos.</text:span></text:p>
      <text:p text:style-name="P135"/>
      <text:p text:style-name="P136"><text:span text:style-name="T137">En el apartado de “referencias consultadas”:<text:s/></text:span><text:span text:style-name="T138">elabore la referencia a las fuentes de información que fueron empleadas en la investigación como un libro, periódico, sitio web, persona entrevistada, entre otras. <text:s/>Para ello, puede utilizar enunciados sencillos o ilustraciones.</text:span></text:p>
      <text:p text:style-name="P139"/>
      <text:p text:style-name="P140"><text:span text:style-name="T141">En el apartado de “anexos”:</text:span><text:span text:style-name="T142"><text:s/></text:span><text:span text:style-name="T143">agregue los recursos complementarios organizados por temas, numerados y con títulos descriptivos que indiquen sus contenidos.</text:span></text:p>
      <text:soft-page-break/>
      <text:p text:style-name="P144">Índice</text:p>
      <text:p text:style-name="P145">(Tabla de contenidos)</text:p>
      <text:p text:style-name="P146"/>
      <text:p text:style-name="P147"/>
      <table:table table:style-name="Table148">
        <table:table-columns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/>
            <text:p text:style-name="Normal"><text:span text:style-name="T154">Agradecimientos (opcional)</text:span></text:p>
          </table:table-cell>
          <table:table-cell table:style-name="TableCell155">
            <text:p text:style-name="Normal"><text:span text:style-name="T156">1</text:span></text:p>
          </table:table-cell>
        </table:table-row>
        <table:table-row table:style-name="TableRow157">
          <table:table-cell table:style-name="TableCell158">
            <text:p text:style-name="P159"/>
            <text:p text:style-name="Normal"><text:span text:style-name="T160">Aspectos iniciales</text:span>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  <text:p text:style-name="Normal"><text:span text:style-name="T166">Pasos por seguir</text:span></text:p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  <text:p text:style-name="Normal"><text:span text:style-name="T172">Logros obtenidos</text:span>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  <text:p text:style-name="Normal"><text:span text:style-name="T178">Referencias consultadas<text:s/></text:span></text:p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  <text:p text:style-name="Normal"><text:span text:style-name="T184">Anexos</text:span></text:p>
          </table:table-cell>
          <table:table-cell table:style-name="TableCell185">
            <text:p text:style-name="P186"/>
          </table:table-cell>
        </table:table-row>
      </table:table>
      <text:p text:style-name="P187"/>
      <text:p text:style-name="P188"/>
      <text:p text:style-name="P189"/>
      <text:h text:style-name="P190" text:outline-level="1"><text:bookmark-start text:name="_heading=h.3usxfw6wle44"/><text:bookmark-end text:name="_heading=h.3usxfw6wle44"/><text:soft-page-break/>Agradecimientos (opcional)</text:h>
      <text:p text:style-name="P193"/>
      <text:p text:style-name="P194">Hablemos sobre quién nos ayudó.</text:p>
      <text:p text:style-name="P195"><text:span text:style-name="T196">Con ayuda de un familiar, menciono a las personas que nos apoyaron. Luego, leo la pregunta y marco este símbolo dentro de cada círculo para responder las preguntas.</text:span><draw:g draw:name="Grupo 2087295120" draw:id="id9"><svg:title/><svg:desc/><draw:custom-shape svg:x="4.33613in" svg:y="0.37776in" svg:width="3.13328in" svg:height="1.5437in" draw:id="id5" draw:style-name="a16" draw:name="Rectángulo 1159701864"><svg:title/><svg:desc/><text:p text:style-name="Normal"/><draw:enhanced-geometry draw:type="non-primitive" svg:viewBox="0 0 21600 21600" draw:enhanced-path="M 0 0 L 21600 0 21600 21600 0 21600 Z N"/></draw:custom-shape><draw:frame draw:id="id6" draw:style-name="a17" draw:transform="translate(-1.37221in -0.77185in) rotate(-3.14159) translate(5.84375in 1.14961in)" draw:name="Shape 4" svg:width="2.74442in" svg:height="1.5437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7" draw:style-name="a18" draw:name="Shape 5" svg:x="5.67986in" svg:y="0.60692in" svg:width="1.78956in" svg:height="1.00622in" style:rel-width="scale" style:rel-height="scale"><draw:image xlink:href="media/image14.png" xlink:type="simple" xlink:show="embed" xlink:actuate="onLoad"/><svg:title/><svg:desc>Imagen que contiene botella

El contenido generado por IA puede ser incorrecto.</svg:desc></draw:frame><draw:frame draw:id="id8" draw:style-name="a19" draw:name="Shape 6" svg:x="4.33613in" svg:y="0.60692in" svg:width="0.69513in" svg:height="0.86178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/draw:g></text:p>
      <text:p text:style-name="P197"/>
      <text:p text:style-name="P198">¿Nos ayudaron nuestras familias?</text:p>
      <text:p text:style-name="P199"><text:span text:style-name="T200"><text:s text:c="26"/></text:span><draw:frame draw:z-index="251666432" draw:style-name="a20" draw:name="image1.png" text:anchor-type="paragraph" svg:x="0in" svg:y="0.00347in" svg:width="0.55in" svg:height="0.59053in" style:rel-width="scale" style:rel-height="scale"><draw:image xlink:href="media/image16.png" xlink:type="simple" xlink:show="embed" xlink:actuate="onLoad"/><svg:title/><svg:desc/></draw:frame><draw:frame draw:z-index="251667456" draw:style-name="a21" draw:name="image1.png" text:anchor-type="paragraph" svg:x="1.68333in" svg:y="0.0159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/text:p>
      <text:p text:style-name="P201">Sí <text:s text:c="32"/>No</text:p>
      <text:p text:style-name="P202"/>
      <text:p text:style-name="P203">¿Un científico o científica nos dio información?</text:p>
      <text:p text:style-name="P204"/>
      <text:p text:style-name="P205"><text:span text:style-name="T206"><text:s text:c="26"/></text:span><draw:frame draw:z-index="251668480" draw:style-name="a22" draw:name="image1.png" text:anchor-type="paragraph" svg:x="0in" svg:y="0.0034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draw:frame draw:z-index="251669504" draw:style-name="a23" draw:name="image1.png" text:anchor-type="paragraph" svg:x="1.68333in" svg:y="0.0159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/text:p>
      <text:p text:style-name="P207">Sí <text:s text:c="32"/>No</text:p>
      <text:p text:style-name="P208"/>
      <text:p text:style-name="P209">¿Nuestros amigos participaron con ideas?</text:p>
      <text:p text:style-name="P210"/>
      <text:p text:style-name="P211"><text:span text:style-name="T212"><text:s text:c="26"/></text:span><draw:frame draw:z-index="251670528" draw:style-name="a24" draw:name="image1.png" text:anchor-type="paragraph" svg:x="0in" svg:y="0.0034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draw:frame draw:z-index="251671552" draw:style-name="a25" draw:name="image1.png" text:anchor-type="paragraph" svg:x="1.68333in" svg:y="0.0159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/text:p>
      <text:p text:style-name="P213"><text:span text:style-name="T214">Sí <text:s text:c="32"/>No</text:span><draw:g draw:name="Grupo 2087295121" draw:id="id18"><svg:title/><svg:desc/><draw:custom-shape svg:x="3.18833in" svg:y="0.09532in" svg:width="4.28122in" svg:height="1.58745in" draw:id="id10" draw:style-name="a26" draw:name="Rectángulo 11384582"><svg:title/><svg:desc/><text:p text:style-name="Normal"/><draw:enhanced-geometry draw:type="non-primitive" svg:viewBox="0 0 21600 21600" draw:enhanced-path="M 0 0 L 21600 0 21600 21600 0 21600 Z N"/></draw:custom-shape><draw:g draw:name="Grupo 992918391" draw:id="id13"><svg:title/><svg:desc/><draw:frame draw:id="id11" draw:style-name="a27" draw:transform="translate(-1.05208in -0.79373in) rotate(-3.14159) translate(4.61702in 0.88905in)" draw:name="Shape 9" svg:width="2.10415in" svg:height="1.58746in" style:rel-width="scale" style:rel-height="scale"><draw:image xlink:href="media/image17.png" xlink:type="simple" xlink:show="embed" xlink:actuate="onLoad"/><svg:title/><svg:desc>Forma

El contenido generado por IA puede ser incorrecto.</svg:desc></draw:frame><draw:frame draw:id="id12" draw:style-name="a28" draw:transform="translate(-0.91631in -0.79373in) rotate(-3.14159) translate(6.11761in 0.88905in)" draw:name="Shape 10" svg:width="1.83263in" svg:height="1.58746in" style:rel-width="scale" style:rel-height="scale"><draw:image xlink:href="media/image18.png" xlink:type="simple" xlink:show="embed" xlink:actuate="onLoad"/><svg:title/><svg:desc>Forma

El contenido generado por IA puede ser incorrecto.</svg:desc></draw:frame></draw:g><draw:g draw:name="Grupo 719693986" draw:id="id17"><svg:title/><svg:desc/><draw:frame draw:id="id14" draw:style-name="a29" draw:name="Shape 12" svg:x="3.87582in" svg:y="0.26171in" svg:width="1.93749in" svg:height="1.08955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15" draw:style-name="a30" draw:name="Shape 13" svg:x="5.43831in" svg:y="0.19921in" svg:width="2.03124in" svg:height="1.14233in" style:rel-width="scale" style:rel-height="scale"><draw:image xlink:href="media/image20.png" xlink:type="simple" xlink:show="embed" xlink:actuate="onLoad"/><svg:title/><svg:desc>Imagen que contiene computadora

El contenido generado por IA puede ser incorrecto.</svg:desc></draw:frame><draw:frame draw:id="id16" draw:style-name="a31" draw:name="Shape 14" svg:x="3.18833in" svg:y="0.43879in" svg:width="0.69513in" svg:height="0.86178in" style:rel-width="scale" style:rel-height="scale"><draw:image xlink:href="media/image15.png" xlink:type="simple" xlink:show="embed" xlink:actuate="onLoad"/><svg:title/><svg:desc/></draw:frame></draw:g></draw:g></text:p>
      <text:p text:style-name="P215"/>
      <text:p text:style-name="P216"/>
      <text:p text:style-name="P217">Dibujo o pego una foto de esas personas.<text:s/></text:p>
      <text:p text:style-name="P218"/>
      <text:p text:style-name="P219"/>
      <text:p text:style-name="P220"><draw:custom-shape svg:x="6.71875in" svg:y="1.75903in" svg:width="0.97917in" svg:height="0.96875in" draw:z-index="251673600" draw:id="id19" draw:style-name="a32" draw:name="Elipse 2087295140" text:anchor-type="paragraph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6.60382in" svg:y="1.87882in" svg:width="1.15625in" svg:height="1.01042in" draw:z-index="251674624" draw:id="id20" draw:style-name="a33" draw:name="Rectángulo 2087295136" text:anchor-type="paragraph"><svg:title/><svg:desc/><text:p text:style-name="P221"><text:span text:style-name="T222">1</text:span></text:p><draw:enhanced-geometry draw:type="non-primitive" svg:viewBox="0 0 21600 21600" draw:enhanced-path="M 0 0 L 21600 0 21600 21600 0 21600 Z N"/></draw:custom-shape></text:p>
      <text:h text:style-name="P223" text:outline-level="1"><text:bookmark-start text:name="_heading=h.d5al7cx7lytt"/><text:bookmark-end text:name="_heading=h.d5al7cx7lytt"/><text:soft-page-break/>Aspectos iniciales</text:h>
      <text:p text:style-name="P224">(Introducción)</text:p>
      <text:p text:style-name="P225"/>
      <text:p text:style-name="P226"/>
      <text:p text:style-name="P227"><text:span text:style-name="T228">Respondo con el apoyo de una persona adulta</text:span><text:span text:style-name="T229">.<text:s/></text:span><text:span text:style-name="T230">Para responder, puedo elegir cómo prefiero expresarlo</text:span><text:span text:style-name="T231">:</text:span><text:span text:style-name="T232"><text:s/></text:span></text:p>
      <text:p text:style-name="P233"><draw:g draw:name="Grupo 2087295130" draw:id="id31"><svg:title/><svg:desc/><draw:custom-shape svg:x="-0.0974in" svg:y="0.10168in" svg:width="1.9375in" svg:height="5.50701in" draw:id="id21" draw:style-name="a34" draw:name="Rectángulo 1722462597"><svg:title/><svg:desc/><text:p text:style-name="Normal"/><draw:enhanced-geometry draw:type="non-primitive" svg:viewBox="0 0 21600 21600" draw:enhanced-path="M 0 0 L 21600 0 21600 21600 0 21600 Z N"/></draw:custom-shape><draw:frame draw:id="id22" draw:style-name="a35" draw:transform="translate(-0.93472in -0.77187in) rotate(-4.71239) translate(0.85854in 1.41425in)" draw:name="Shape 84" svg:width="1.86944in" svg:height="1.54375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3" draw:style-name="a36" draw:name="Shape 85" svg:x="0.6039in" svg:y="0.10168in" svg:width="0.69514in" svg:height="0.8618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24" draw:style-name="a37" draw:transform="translate(-0.93472in -0.77187in) rotate(-4.71239) translate(0.85854in 2.51814in)" draw:name="Shape 86" svg:width="1.86944in" svg:height="1.54375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5" draw:style-name="a38" draw:transform="translate(-0.93472in -0.77187in) rotate(-4.71239) translate(0.87152in 3.59606in)" draw:name="Shape 87" svg:width="1.86944in" svg:height="1.54375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6" draw:style-name="a39" draw:name="Shape 88" svg:x="-0.0974in" svg:y="2.10167in" svg:width="1.9375in" svg:height="1.08958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27" draw:style-name="a40" draw:transform="translate(-0.93472in -0.77187in) rotate(-4.71239) translate(0.83256in 4.67398in)" draw:name="Shape 89" svg:width="1.86944in" svg:height="1.54375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8" draw:style-name="a41" draw:name="Shape 90" svg:x="0.5in" svg:y="1.12765in" svg:width="0.76319in" svg:height="0.87014in" style:rel-width="scale" style:rel-height="scale"><draw:image xlink:href="media/image21.png" xlink:type="simple" xlink:show="embed" xlink:actuate="onLoad"/><svg:title/><svg:desc/></draw:frame><draw:frame draw:id="id29" draw:style-name="a42" draw:name="Shape 91" svg:x="0.35714in" svg:y="3.40037in" svg:width="0.93681in" svg:height="0.77778in" style:rel-width="scale" style:rel-height="scale"><draw:image xlink:href="media/image22.png" xlink:type="simple" xlink:show="embed" xlink:actuate="onLoad"/><svg:title/><svg:desc/></draw:frame><draw:frame draw:id="id30" draw:style-name="a43" draw:name="Shape 92" svg:x="0.35714in" svg:y="4.43933in" svg:width="0.80764in" svg:height="0.73055in" style:rel-width="scale" style:rel-height="scale"><draw:image xlink:href="media/image23.png" xlink:type="simple" xlink:show="embed" xlink:actuate="onLoad"/><svg:title/><svg:desc/></draw:frame></draw:g></text:p>
      <text:p text:style-name="P234"/>
      <text:p text:style-name="P235"/>
      <text:p text:style-name="P236"><draw:custom-shape svg:x="1.47882in" svg:y="0.26138in" svg:width="4.70208in" svg:height="0.37292in" draw:z-index="251676672" draw:id="id32" draw:style-name="a44" draw:name="Rectángulo 2087295148" text:anchor-type="paragraph"><svg:title/><svg:desc/><text:p text:style-name="Normal"><text:span text:style-name="T237">Observo: Miro con atención para descubrir detalles importantes.</text:span></text:p><draw:enhanced-geometry draw:type="non-primitive" svg:viewBox="0 0 21600 21600" draw:enhanced-path="M 0 0 L 21600 0 21600 21600 0 21600 Z N"/></draw:custom-shape></text:p>
      <text:p text:style-name="P238"/>
      <text:p text:style-name="P239"/>
      <text:p text:style-name="P240"><draw:custom-shape svg:x="1.53715in" svg:y="0.21912in" svg:width="3.87847in" svg:height="0.36181in" draw:z-index="251677696" draw:id="id33" draw:style-name="a45" draw:name="Rectángulo 2087295142" text:anchor-type="paragraph"><svg:title/><svg:desc/><text:p text:style-name="P241"><text:span text:style-name="T242">Dibujo: Expreso mis pensamientos con dibujos.</text:span></text:p><text:p text:style-name="Normal"/><draw:enhanced-geometry draw:type="non-primitive" svg:viewBox="0 0 21600 21600" draw:enhanced-path="M 0 0 L 21600 0 21600 21600 0 21600 Z N"/></draw:custom-shape></text:p>
      <text:p text:style-name="P243"/>
      <text:p text:style-name="P244"/>
      <text:p text:style-name="P245"><draw:custom-shape svg:x="1.53785in" svg:y="0.14513in" svg:width="3.79028in" svg:height="0.33958in" draw:z-index="251678720" draw:id="id34" draw:style-name="a46" draw:name="Rectángulo 2087295131" text:anchor-type="paragraph"><svg:title/><svg:desc/><text:p text:style-name="P246"><text:span text:style-name="T247">Pinto: Uso colores para darle vida a mis ideas.<text:s/></text:span></text:p><text:p text:style-name="Normal"/><draw:enhanced-geometry draw:type="non-primitive" svg:viewBox="0 0 21600 21600" draw:enhanced-path="M 0 0 L 21600 0 21600 21600 0 21600 Z N"/></draw:custom-shape></text:p>
      <text:p text:style-name="P248"/>
      <text:p text:style-name="P249"/>
      <text:p text:style-name="P250"><draw:custom-shape svg:x="1.48319in" svg:y="0.00864in" svg:width="3.48264in" svg:height="0.39444in" draw:z-index="251679744" draw:id="id35" draw:style-name="a47" draw:name="Rectángulo 2087295149" text:anchor-type="paragraph"><svg:title/><svg:desc/><text:p text:style-name="Normal"><text:span text:style-name="T251">Escribo: Anoto las ideas con palabras.</text:span></text:p><draw:enhanced-geometry draw:type="non-primitive" svg:viewBox="0 0 21600 21600" draw:enhanced-path="M 0 0 L 21600 0 21600 21600 0 21600 Z N"/></draw:custom-shape></text:p>
      <text:p text:style-name="P252"/>
      <text:p text:style-name="P253"/>
      <text:p text:style-name="P254"/>
      <text:p text:style-name="P255"/>
      <text:p text:style-name="P256"/>
      <text:p text:style-name="P257"/>
      <text:p text:style-name="P258"/>
      <text:p text:style-name="P259"/>
      <text:p text:style-name="P260"/>
      <text:p text:style-name="P261"><text:span text:style-name="T262">¿</text:span><text:span text:style-name="T263">Qué quiero investigar?<text:s/></text:span></text:p>
      <text:p text:style-name="P264"/>
      <text:p text:style-name="P265"/>
      <text:p text:style-name="P266"/>
      <text:p text:style-name="P267"/>
      <text:p text:style-name="P268"/>
      <text:p text:style-name="P269"><text:span text:style-name="T270"><text:line-break/></text:span></text:p>
      <text:p text:style-name="P271"/>
      <text:p text:style-name="P272"/>
      <text:p text:style-name="P273"/>
      <text:p text:style-name="P274"/>
      <text:p text:style-name="P275">Antes de empezar, ¿qué conozco acerca de este tema?</text:p>
      <text:p text:style-name="P276"/>
      <text:p text:style-name="P277"/>
      <text:p text:style-name="P278"><text:line-break/></text:p>
      <text:p text:style-name="P279"/>
      <text:p text:style-name="P280"/>
      <text:p text:style-name="P281"/>
      <text:p text:style-name="P282"><text:span text:style-name="T283">Con el apoyo de una persona adulta, respondo las siguientes preguntas. <text:s/>Utilizo dibujos, recortes o escribo mis ideas.</text:span><draw:g draw:name="Grupo 2087295147" draw:id="id50"><svg:title/><svg:desc/><draw:custom-shape svg:x="0.05844in" svg:y="0.57894in" svg:width="7.13189in" svg:height="1.58259in" draw:id="id36" draw:style-name="a48" draw:name="Rectángulo 322156847"><svg:title/><svg:desc/><text:p text:style-name="Normal"/><draw:enhanced-geometry draw:type="non-primitive" svg:viewBox="0 0 21600 21600" draw:enhanced-path="M 0 0 L 21600 0 21600 21600 0 21600 Z N"/></draw:custom-shape><draw:frame draw:id="id37" draw:style-name="a49" draw:transform="translate(-0.98158in -0.77182in) rotate(-3.14159) translate(5.01399in 1.38972in)" draw:name="Shape 220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805107335" draw:id="id49"><svg:title/><svg:desc/><draw:frame draw:id="id38" draw:style-name="a50" draw:transform="translate(-0.98158in -0.77182in) rotate(-3.14159) translate(1.32573in 1.35076in)" draw:name="Shape 222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633869766" draw:id="id48"><svg:title/><svg:desc/><draw:frame draw:id="id39" draw:style-name="a51" draw:transform="translate(-0.98158in -0.77182in) rotate(-3.14159) translate(2.48156in 1.36375in)" draw:name="Shape 224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40" draw:style-name="a52" draw:transform="translate(-0.98158in -0.77182in) rotate(-3.14159) translate(3.75427in 1.36375in)" draw:name="Shape 225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41" draw:style-name="a53" draw:transform="translate(-0.98158in -0.77182in) rotate(-3.14159) translate(6.20878in 1.38972in)" draw:name="Shape 226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42" draw:style-name="a54" draw:name="Shape 227" svg:x="0.67102in" svg:y="0.86464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43" draw:style-name="a55" draw:name="Shape 228" svg:x="0.05844in" svg:y="0.86464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44" draw:style-name="a56" draw:name="Shape 229" svg:x="3.22723in" svg:y="0.9945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45" draw:style-name="a57" draw:name="Shape 230" svg:x="4.33106in" svg:y="0.76821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46" draw:style-name="a58" draw:name="Shape 231" svg:x="2.21425in" svg:y="0.89061in" svg:width="1.0104in" svg:height="0.83953in" style:rel-width="scale" style:rel-height="scale"><draw:image xlink:href="media/image26.png" xlink:type="simple" xlink:show="embed" xlink:actuate="onLoad"/><svg:title/><svg:desc/></draw:frame><draw:frame draw:id="id47" draw:style-name="a59" draw:name="Shape 232" svg:x="6.0064in" svg:y="0.9945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284"/>
      <text:p text:style-name="P285"/>
      <text:p text:style-name="P286"/>
      <text:p text:style-name="P287"/>
      <text:p text:style-name="P288"/>
      <text:p text:style-name="P289"><text:span text:style-name="T290">¿Qué quiero descubrir?</text:span><text:span text:style-name="T291"><text:s/></text:span></text:p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>¿Para qué nos servirá?<text:line-break/></text:p>
      <text:p text:style-name="P300"/>
      <text:p text:style-name="P301"/>
      <text:p text:style-name="P302"/>
      <text:p text:style-name="P303"/>
      <text:soft-page-break/>
      <text:p text:style-name="P304">Con el apoyo de una persona adulta, respondo las siguientes preguntas. <text:s/>Utilizo dibujos, recortes o escribo mis ideas.</text:p>
      <text:p text:style-name="P305"><draw:g draw:name="Grupo 2087295123" draw:id="id65"><svg:title/><svg:desc/><draw:custom-shape svg:x="0.00649in" svg:y="0.03482in" svg:width="7.13189in" svg:height="1.58259in" draw:id="id51" draw:style-name="a60" draw:name="Rectángulo 430433102"><svg:title/><svg:desc/><text:p text:style-name="Normal"/><draw:enhanced-geometry draw:type="non-primitive" svg:viewBox="0 0 21600 21600" draw:enhanced-path="M 0 0 L 21600 0 21600 21600 0 21600 Z N"/></draw:custom-shape><draw:frame draw:id="id52" draw:style-name="a61" draw:transform="translate(-0.98158in -0.77182in) rotate(-3.14159) translate(4.96204in 0.8456in)" draw:name="Shape 27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381423552" draw:id="id64"><svg:title/><svg:desc/><draw:frame draw:id="id53" draw:style-name="a62" draw:transform="translate(-0.98158in -0.77182in) rotate(-3.14159) translate(1.27379in 0.80664in)" draw:name="Shape 29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361087242" draw:id="id63"><svg:title/><svg:desc/><draw:frame draw:id="id54" draw:style-name="a63" draw:transform="translate(-0.98158in -0.77182in) rotate(-3.14159) translate(2.42961in 0.81963in)" draw:name="Shape 31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55" draw:style-name="a64" draw:transform="translate(-0.98158in -0.77182in) rotate(-3.14159) translate(3.70232in 0.81963in)" draw:name="Shape 32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56" draw:style-name="a65" draw:transform="translate(-0.98158in -0.77182in) rotate(-3.14159) translate(6.15683in 0.8456in)" draw:name="Shape 33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57" draw:style-name="a66" draw:name="Shape 34" svg:x="0.61907in" svg:y="0.32052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58" draw:style-name="a67" draw:name="Shape 35" svg:x="0.00649in" svg:y="0.32052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59" draw:style-name="a68" draw:name="Shape 36" svg:x="3.17528in" svg:y="0.45038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60" draw:style-name="a69" draw:name="Shape 37" svg:x="4.27911in" svg:y="0.22409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61" draw:style-name="a70" draw:name="Shape 38" svg:x="2.16231in" svg:y="0.34649in" svg:width="1.0104in" svg:height="0.83953in" style:rel-width="scale" style:rel-height="scale"><draw:image xlink:href="media/image26.png" xlink:type="simple" xlink:show="embed" xlink:actuate="onLoad"/><svg:title/><svg:desc/></draw:frame><draw:frame draw:id="id62" draw:style-name="a71" draw:name="Shape 39" svg:x="5.95446in" svg:y="0.45038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306"/>
      <text:p text:style-name="P307"/>
      <text:p text:style-name="P308"/>
      <text:p text:style-name="P309"/>
      <text:p text:style-name="P310"><text:span text:style-name="T311">📌</text:span><text:span text:style-name="T312"><text:s/>Hago una predicción: ¿Qué creo que podría suceder?</text:span></text:p>
      <text:p text:style-name="P313"/>
      <text:p text:style-name="P314"/>
      <text:p text:style-name="P315"/>
      <text:h text:style-name="P316" text:outline-level="1"><text:bookmark-start text:name="_heading=h.9vnlxhoo5s8p"/><text:bookmark-end text:name="_heading=h.9vnlxhoo5s8p"/><text:soft-page-break/>Pasos por seguir</text:h>
      <text:p text:style-name="P317">(Metodología)</text:p>
      <text:p text:style-name="P318"/>
      <text:p text:style-name="P319"><text:span text:style-name="T320">Anoto el siguiente símbolo dentro del círculo que responde a la<text:s/></text:span><text:span text:style-name="T321">pregunta.</text:span><draw:g draw:name="Grupo 2087295133" draw:id="id70"><svg:title/><svg:desc/><draw:custom-shape svg:x="2.42208in" svg:y="0.38291in" svg:width="2.49789in" svg:height="1.71178in" draw:id="id66" draw:style-name="a72" draw:name="Rectángulo 1597385412"><svg:title/><svg:desc/><text:p text:style-name="Normal"/><draw:enhanced-geometry draw:type="non-primitive" svg:viewBox="0 0 21600 21600" draw:enhanced-path="M 0 0 L 21600 0 21600 21600 0 21600 Z N"/></draw:custom-shape><draw:frame draw:id="id67" draw:style-name="a73" draw:transform="translate(-1.08854in -0.85589in) rotate(-3.14159) translate(3.82312in 1.23879in)" draw:name="Shape 109" svg:width="2.17708in" svg:height="1.71178in" style:rel-width="scale" style:rel-height="scale"><draw:image xlink:href="media/image28.png" xlink:type="simple" xlink:show="embed" xlink:actuate="onLoad"/><svg:title/><svg:desc>Forma

El contenido generado por IA puede ser incorrecto.</svg:desc></draw:frame><draw:frame draw:id="id68" draw:style-name="a74" draw:name="Shape 110" svg:x="3.13041in" svg:y="0.79957in" svg:width="1.78958in" svg:height="1.00623in" style:rel-width="scale" style:rel-height="scale"><draw:image xlink:href="media/image29.png" xlink:type="simple" xlink:show="embed" xlink:actuate="onLoad"/><svg:title/><svg:desc>Imagen que contiene botella

El contenido generado por IA puede ser incorrecto.</svg:desc></draw:frame><draw:frame draw:id="id69" draw:style-name="a75" draw:name="Shape 111" svg:x="2.42208in" svg:y="0.79957in" svg:width="0.69514in" svg:height="0.86179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/draw:g></text:p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>¿Utilizó Inteligencia Artificial (IA) para realizar su proyecto?</text:p>
      <text:p text:style-name="P330"><text:span text:style-name="T331"><text:s text:c="26"/></text:span><draw:frame draw:z-index="251683840" draw:style-name="a76" draw:name="image1.png" text:anchor-type="paragraph" svg:x="0in" svg:y="0.0034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draw:frame draw:z-index="251684864" draw:style-name="a77" draw:name="image1.png" text:anchor-type="paragraph" svg:x="1.68333in" svg:y="0.01597in" svg:width="0.55in" svg:height="0.59053in" style:rel-width="scale" style:rel-height="scale"><draw:image xlink:href="media/image16.png" xlink:type="simple" xlink:show="embed" xlink:actuate="onLoad"/><svg:title/><svg:desc>Icono

El contenido generado por IA puede ser incorrecto.</svg:desc></draw:frame></text:p>
      <text:p text:style-name="P332">Sí <text:s text:c="32"/>No</text:p>
      <text:p text:style-name="P333"/>
      <text:p text:style-name="P334"/>
      <text:p text:style-name="P335"/>
      <text:soft-page-break/>
      <text:p text:style-name="P336">Con ayuda de una persona adulta dibujo y pinto o recorto y pego imágenes o fotos de cada paso del experimento. Para responder, puedo elegir cómo prefiero expresarlo:</text:p>
      <text:p text:style-name="P337"><draw:g draw:name="Grupo 2087295134" draw:id="id85"><svg:title/><svg:desc/><draw:custom-shape svg:x="0.08442in" svg:y="0.12601in" svg:width="7.13189in" svg:height="1.58259in" draw:id="id71" draw:style-name="a78" draw:name="Rectángulo 1921430246"><svg:title/><svg:desc/><text:p text:style-name="Normal"/><draw:enhanced-geometry draw:type="non-primitive" svg:viewBox="0 0 21600 21600" draw:enhanced-path="M 0 0 L 21600 0 21600 21600 0 21600 Z N"/></draw:custom-shape><draw:frame draw:id="id72" draw:style-name="a79" draw:transform="translate(-0.98158in -0.77182in) rotate(-3.14159) translate(5.03997in 0.93679in)" draw:name="Shape 113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976746377" draw:id="id84"><svg:title/><svg:desc/><draw:frame draw:id="id73" draw:style-name="a80" draw:transform="translate(-0.98158in -0.77182in) rotate(-3.14159) translate(1.35171in 0.89783in)" draw:name="Shape 115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766641095" draw:id="id83"><svg:title/><svg:desc/><draw:frame draw:id="id74" draw:style-name="a81" draw:transform="translate(-0.98158in -0.77182in) rotate(-3.14159) translate(2.50754in 0.91082in)" draw:name="Shape 117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75" draw:style-name="a82" draw:transform="translate(-0.98158in -0.77182in) rotate(-3.14159) translate(3.78024in 0.91082in)" draw:name="Shape 118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76" draw:style-name="a83" draw:transform="translate(-0.98158in -0.77182in) rotate(-3.14159) translate(6.23475in 0.93679in)" draw:name="Shape 119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77" draw:style-name="a84" draw:name="Shape 120" svg:x="0.697in" svg:y="0.41171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78" draw:style-name="a85" draw:name="Shape 121" svg:x="0.08442in" svg:y="0.41171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79" draw:style-name="a86" draw:name="Shape 122" svg:x="3.2532in" svg:y="0.54157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80" draw:style-name="a87" draw:name="Shape 123" svg:x="4.35703in" svg:y="0.31528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81" draw:style-name="a88" draw:name="Shape 124" svg:x="2.24023in" svg:y="0.43768in" svg:width="1.0104in" svg:height="0.83953in" style:rel-width="scale" style:rel-height="scale"><draw:image xlink:href="media/image26.png" xlink:type="simple" xlink:show="embed" xlink:actuate="onLoad"/><svg:title/><svg:desc/></draw:frame><draw:frame draw:id="id82" draw:style-name="a89" draw:name="Shape 125" svg:x="6.03238in" svg:y="0.54157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338"/>
      <text:p text:style-name="P339"/>
      <text:p text:style-name="P340"/>
      <text:p text:style-name="P341"/>
      <text:p text:style-name="P342"><text:s/>Escribo números grandes para ordenar los pasos.</text:p>
      <text:p text:style-name="P343"><draw:g draw:name="Grupo 2087295129" draw:id="id90"><svg:title/><svg:desc/><draw:custom-shape svg:x="2.89585in" svg:y="0.00274in" svg:width="2.01296in" svg:height="1.36359in" draw:id="id86" draw:style-name="a90" draw:name="Rectángulo 1287073930"><svg:title/><svg:desc/><text:p text:style-name="Normal"/><draw:enhanced-geometry draw:type="non-primitive" svg:viewBox="0 0 21600 21600" draw:enhanced-path="M 0 0 L 21600 0 21600 21600 0 21600 Z N"/></draw:custom-shape><draw:frame draw:id="id87" draw:style-name="a91" draw:transform="translate(-0.88371in -0.6818in) rotate(-3.14159) translate(4.02509in 0.68453in)" draw:name="Shape 80" svg:width="1.76743in" svg:height="1.36359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88" draw:style-name="a92" draw:name="Shape 81" svg:x="2.89585in" svg:y="0.08304in" svg:width="0.62582in" svg:height="0.76123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89" draw:style-name="a93" draw:name="Shape 82" svg:x="3.76105in" svg:y="0.23216in" svg:width="1.01469in" svg:height="0.76062in" style:rel-width="scale" style:rel-height="scale"><draw:image xlink:href="media/image30.png" xlink:type="simple" xlink:show="embed" xlink:actuate="onLoad"/><svg:title/><svg:desc/></draw:frame></draw:g></text:p>
      <text:p text:style-name="P344"/>
      <text:p text:style-name="P345"/>
      <text:p text:style-name="P346"><text:line-break/></text:p>
      <text:p text:style-name="P347">Puedo utilizar símbolos o pictogramas para representar acciones.</text:p>
      <text:p text:style-name="P348"/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p text:style-name="P363"/>
      <text:p text:style-name="P364"/>
      <text:p text:style-name="P365"><draw:custom-shape svg:x="6.74812in" svg:y="9.32953in" svg:width="0.97917in" svg:height="0.96875in" draw:z-index="251687936" draw:id="id91" draw:style-name="a94" draw:name="Elipse 2087295145" text:anchor-type="paragraph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p>
      <text:soft-page-break/>
      <text:p text:style-name="P366">Recuerdo todos los materiales que utilicé para realizar la investigación.<text:s/></text:p>
      <text:p text:style-name="P367"><text:span text:style-name="T368">Anoto el siguiente símbolo dentro del círculo que está debajo de cada imagen y chequeo los recursos empleados.</text:span><draw:g draw:name="Grupo 2087295144" draw:id="id96"><svg:title/><svg:desc/><draw:custom-shape svg:x="2.25325in" svg:y="0.38517in" svg:width="2.49789in" svg:height="1.71178in" draw:id="id92" draw:style-name="a95" draw:name="Rectángulo 625955282"><svg:title/><svg:desc/><text:p text:style-name="Normal"/><draw:enhanced-geometry draw:type="non-primitive" svg:viewBox="0 0 21600 21600" draw:enhanced-path="M 0 0 L 21600 0 21600 21600 0 21600 Z N"/></draw:custom-shape><draw:frame draw:id="id93" draw:style-name="a96" draw:transform="translate(-1.08854in -0.85589in) rotate(-3.14159) translate(3.65429in 1.24106in)" draw:name="Shape 202" svg:width="2.17708in" svg:height="1.71178in" style:rel-width="scale" style:rel-height="scale"><draw:image xlink:href="media/image28.png" xlink:type="simple" xlink:show="embed" xlink:actuate="onLoad"/><svg:title/><svg:desc>Forma

El contenido generado por IA puede ser incorrecto.</svg:desc></draw:frame><draw:frame draw:id="id94" draw:style-name="a97" draw:name="Shape 203" svg:x="2.96158in" svg:y="0.80183in" svg:width="1.78958in" svg:height="1.00623in" style:rel-width="scale" style:rel-height="scale"><draw:image xlink:href="media/image29.png" xlink:type="simple" xlink:show="embed" xlink:actuate="onLoad"/><svg:title/><svg:desc>Imagen que contiene botella

El contenido generado por IA puede ser incorrecto.</svg:desc></draw:frame><draw:frame draw:id="id95" draw:style-name="a98" draw:name="Shape 204" svg:x="2.25325in" svg:y="0.80183in" svg:width="0.69514in" svg:height="0.86179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/draw:g></text:p>
      <text:p text:style-name="P369"/>
      <text:p text:style-name="P370"/>
      <text:p text:style-name="P371"/>
      <text:p text:style-name="P372"/>
      <text:p text:style-name="P373"><draw:g draw:name="Grupo 2087295128" draw:id="id114"><svg:title/><svg:desc/><draw:custom-shape svg:x="0.14935in" svg:y="0.22488in" svg:width="8.1616in" svg:height="2.12095in" draw:id="id97" draw:style-name="a99" draw:name="Rectángulo 2048939916"><svg:title/><svg:desc/><text:p text:style-name="Normal"/><draw:enhanced-geometry draw:type="non-primitive" svg:viewBox="0 0 21600 21600" draw:enhanced-path="M 0 0 L 21600 0 21600 21600 0 21600 Z N"/></draw:custom-shape><draw:g draw:name="Grupo 1841409265" draw:id="id105"><svg:title/><svg:desc/><draw:custom-shape svg:x="0.2611in" svg:y="1.8275in" svg:width="0.51042in" svg:height="0.50549in" draw:id="id98" draw:style-name="a100" draw:name="Elipse 594602405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36499in" svg:y="1.84036in" svg:width="0.51042in" svg:height="0.50549in" draw:id="id99" draw:style-name="a101" draw:name="Elipse 354314942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39096in" svg:y="1.84036in" svg:width="0.51042in" svg:height="0.50549in" draw:id="id100" draw:style-name="a102" draw:name="Elipse 642935351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52083in" svg:y="1.84036in" svg:width="0.51042in" svg:height="0.50549in" draw:id="id101" draw:style-name="a103" draw:name="Elipse 1977433842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54681in" svg:y="1.84036in" svg:width="0.51042in" svg:height="0.50549in" draw:id="id102" draw:style-name="a104" draw:name="Elipse 1659327805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6507in" svg:y="1.8275in" svg:width="0.51042in" svg:height="0.50549in" draw:id="id103" draw:style-name="a105" draw:name="Elipse 259305704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6.70265in" svg:y="1.84036in" svg:width="0.51042in" svg:height="0.50549in" draw:id="id104" draw:style-name="a106" draw:name="Elipse 215771470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g draw:name="Grupo 1830982736" draw:id="id113"><svg:title/><svg:desc/><draw:frame draw:id="id106" draw:style-name="a107" draw:name="Shape 72" svg:x="1.14935in" svg:y="0.50784in" svg:width="0.95347in" svg:height="0.81704in" style:rel-width="scale" style:rel-height="scale"><draw:image xlink:href="media/image31.png" xlink:type="simple" xlink:show="embed" xlink:actuate="onLoad"/><svg:title/><svg:desc/></draw:frame><draw:frame draw:id="id107" draw:style-name="a108" draw:name="Shape 73" svg:x="0.14935in" svg:y="0.46925in" svg:width="0.78542in" svg:height="0.92639in" style:rel-width="scale" style:rel-height="scale"><draw:image xlink:href="media/image32.png" xlink:type="simple" xlink:show="embed" xlink:actuate="onLoad"/><svg:title/><svg:desc/></draw:frame><draw:frame draw:id="id108" draw:style-name="a109" draw:name="Shape 74" svg:x="2.25325in" svg:y="0.50784in" svg:width="0.93889in" svg:height="0.93739in" style:rel-width="scale" style:rel-height="scale"><draw:image xlink:href="media/image33.png" xlink:type="simple" xlink:show="embed" xlink:actuate="onLoad"/><svg:title/><svg:desc>Forma

El contenido generado por IA puede ser incorrecto.</svg:desc></draw:frame><draw:frame draw:id="id109" draw:style-name="a110" draw:name="Shape 75" svg:x="2.57792in" svg:y="0.34064in" svg:width="2.31111in" svg:height="1.28745in" style:rel-width="scale" style:rel-height="scale"><draw:image xlink:href="media/image34.png" xlink:type="simple" xlink:show="embed" xlink:actuate="onLoad"/><svg:title/><svg:desc>Forma

El contenido generado por IA puede ser incorrecto.</svg:desc></draw:frame><draw:frame draw:id="id110" draw:style-name="a111" draw:name="Shape 76" svg:x="3.68182in" svg:y="0.43067in" svg:width="2.16527in" svg:height="1.2063in" style:rel-width="scale" style:rel-height="scale"><draw:image xlink:href="media/image35.png" xlink:type="simple" xlink:show="embed" xlink:actuate="onLoad"/><svg:title/><svg:desc>Forma

El contenido generado por IA puede ser incorrecto.</svg:desc></draw:frame><draw:frame draw:id="id111" draw:style-name="a112" draw:name="Shape 77" svg:x="5.55194in" svg:y="0.22488in" svg:width="2.75902in" svg:height="1.5371in" style:rel-width="scale" style:rel-height="scale"><draw:image xlink:href="media/image36.png" xlink:type="simple" xlink:show="embed" xlink:actuate="onLoad"/><svg:title/><svg:desc>Imagen que contiene Interfaz de usuario gráfica

El contenido generado por IA puede ser incorrecto.</svg:desc></draw:frame><draw:frame draw:id="id112" draw:style-name="a113" draw:name="Shape 78" svg:x="4.77273in" svg:y="0.39208in" svg:width="2.24027in" svg:height="1.24825in" style:rel-width="scale" style:rel-height="scale"><draw:image xlink:href="media/image37.png" xlink:type="simple" xlink:show="embed" xlink:actuate="onLoad"/><svg:title/><svg:desc>Forma

El contenido generado por IA puede ser incorrecto.</svg:desc></draw:frame></draw:g></draw:g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</table:table-columns>
        <table:table-row table:style-name="TableRow382">
          <table:table-cell table:style-name="TableCell383">
            <text:p text:style-name="P384"/>
            <text:p text:style-name="P385"/>
            <text:p text:style-name="P386"/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/>
            <text:p text:style-name="P403"/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</table:table-row>
      </table:table>
      <text:p text:style-name="P417"><draw:g draw:name="Grupo 2087295143" draw:id="id130"><svg:title/><svg:desc/><draw:custom-shape svg:x="-0.52595in" svg:y="0.30936in" svg:width="7.95216in" svg:height="2.34174in" draw:id="id115" draw:style-name="a114" draw:name="Rectángulo 1983868207"><svg:title/><svg:desc/><text:p text:style-name="Normal"/><draw:enhanced-geometry draw:type="non-primitive" svg:viewBox="0 0 21600 21600" draw:enhanced-path="M 0 0 L 21600 0 21600 21600 0 21600 Z N"/></draw:custom-shape><draw:custom-shape svg:x="0.26111in" svg:y="2.14517in" svg:width="0.51041in" svg:height="0.50595in" draw:id="id116" draw:style-name="a115" draw:name="Elipse 508054842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365in" svg:y="2.14517in" svg:width="0.51041in" svg:height="0.50595in" draw:id="id117" draw:style-name="a116" draw:name="Elipse 565084472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39097in" svg:y="2.14517in" svg:width="0.51041in" svg:height="0.50595in" draw:id="id118" draw:style-name="a117" draw:name="Elipse 116661001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52083in" svg:y="2.14517in" svg:width="0.51041in" svg:height="0.50595in" draw:id="id119" draw:style-name="a118" draw:name="Elipse 1173713166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5468in" svg:y="2.14517in" svg:width="0.51041in" svg:height="0.50595in" draw:id="id120" draw:style-name="a119" draw:name="Elipse 729870103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65069in" svg:y="2.14517in" svg:width="0.51041in" svg:height="0.50595in" draw:id="id121" draw:style-name="a120" draw:name="Elipse 1422015737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6.70264in" svg:y="2.14517in" svg:width="0.51041in" svg:height="0.50595in" draw:id="id122" draw:style-name="a121" draw:name="Elipse 724249448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g draw:name="Grupo 1516543832" draw:id="id129"><svg:title/><svg:desc/><draw:frame draw:id="id123" draw:style-name="a122" draw:name="Shape 195" svg:x="4.42207in" svg:y="0.73419in" svg:width="0.81666in" svg:height="1.01741in" style:rel-width="scale" style:rel-height="scale"><draw:image xlink:href="media/image38.png" xlink:type="simple" xlink:show="embed" xlink:actuate="onLoad"/><svg:title/><svg:desc/></draw:frame><draw:frame draw:id="id124" draw:style-name="a123" draw:name="Shape 196" svg:x="5.40908in" svg:y="0.70844in" svg:width="0.81666in" svg:height="1.03256in" style:rel-width="scale" style:rel-height="scale"><draw:image xlink:href="media/image39.png" xlink:type="simple" xlink:show="embed" xlink:actuate="onLoad"/><svg:title/><svg:desc>Dibujo de una persona

El contenido generado por IA puede ser incorrecto.</svg:desc></draw:frame><draw:frame draw:id="id125" draw:style-name="a124" draw:name="Shape 197" svg:x="6.42206in" svg:y="0.66982in" svg:width="1.00416in" svg:height="1.0835in" style:rel-width="scale" style:rel-height="scale"><draw:image xlink:href="media/image40.png" xlink:type="simple" xlink:show="embed" xlink:actuate="onLoad"/><svg:title/><svg:desc>Forma

El contenido generado por IA puede ser incorrecto.</svg:desc></draw:frame><draw:frame draw:id="id126" draw:style-name="a125" draw:name="Shape 198" svg:x="3.18831in" svg:y="0.81143in" svg:width="1.17013in" svg:height="1.01741in" style:rel-width="scale" style:rel-height="scale"><draw:image xlink:href="media/image41.png" xlink:type="simple" xlink:show="embed" xlink:actuate="onLoad"/><svg:title/><svg:desc>Imagen en blanco y negro

El contenido generado por IA puede ser incorrecto.</svg:desc></draw:frame><draw:frame draw:id="id127" draw:style-name="a126" draw:name="Shape 199" svg:x="-0.18829in" svg:y="0.30936in" svg:width="3.62915in" svg:height="2.02382in" style:rel-width="scale" style:rel-height="scale"><draw:image xlink:href="media/image42.png" xlink:type="simple" xlink:show="embed" xlink:actuate="onLoad"/><svg:title/><svg:desc>Forma

El contenido generado por IA puede ser incorrecto.</svg:desc></draw:frame><draw:frame draw:id="id128" draw:style-name="a127" draw:name="Shape 200" svg:x="-0.52595in" svg:y="0.65695in" svg:width="2.22221in" svg:height="1.23907in" style:rel-width="scale" style:rel-height="scale"><draw:image xlink:href="media/image43.png" xlink:type="simple" xlink:show="embed" xlink:actuate="onLoad"/><svg:title/><svg:desc>Forma

El contenido generado por IA puede ser incorrecto.</svg:desc></draw:frame></draw:g></draw:g></text:p>
      <text:p text:style-name="P418"/>
      <table:table table:style-name="Table419">
        <table:table-columns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/>
            <text:p text:style-name="P430"/>
            <text:p text:style-name="P431"/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><draw:frame draw:z-index="251692032" draw:style-name="a128" draw:name="image12.png" text:anchor-type="paragraph" svg:x="0.03125in" svg:y="0.14792in" svg:width="0.86458in" svg:height="0.95023in" style:rel-width="scale" style:rel-height="scale"><draw:image xlink:href="media/image44.png" xlink:type="simple" xlink:show="embed" xlink:actuate="onLoad"/><svg:title/><svg:desc>Forma

El contenido generado por IA puede ser incorrecto.</svg:desc></draw:frame>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/>
            <text:p text:style-name="P448"/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</table:table>
      <text:p text:style-name="P462"/>
      <text:p text:style-name="P463"/>
      <text:p text:style-name="P464"/>
      <text:p text:style-name="P465"/>
      <text:p text:style-name="P466"/>
      <text:p text:style-name="P467"/>
      <text:p text:style-name="P468"/>
      <text:p text:style-name="P469"><text:span text:style-name="T470">Con ayuda de una persona adulta dibujo y pinto o recorto y pego imágenes o fotografías para detallar otros materiales utilizados.<text:s/></text:span><text:span text:style-name="T471">Para responder, puedo elegir cómo prefiero expresarlo:</text:span></text:p>
      <text:p text:style-name="P472"><draw:g draw:name="Grupo 2087295141" draw:id="id145"><svg:title/><svg:desc/><draw:custom-shape svg:x="0.14935in" svg:y="0.29954in" svg:width="7.13189in" svg:height="1.58259in" draw:id="id131" draw:style-name="a129" draw:name="Rectángulo 1423299870"><svg:title/><svg:desc/><text:p text:style-name="Normal"/><draw:enhanced-geometry draw:type="non-primitive" svg:viewBox="0 0 21600 21600" draw:enhanced-path="M 0 0 L 21600 0 21600 21600 0 21600 Z N"/></draw:custom-shape><draw:frame draw:id="id132" draw:style-name="a130" draw:transform="translate(-0.98158in -0.77182in) rotate(-3.14159) translate(5.1049in 1.11032in)" draw:name="Shape 172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052080596" draw:id="id144"><svg:title/><svg:desc/><draw:frame draw:id="id133" draw:style-name="a131" draw:transform="translate(-0.98158in -0.77182in) rotate(-3.14159) translate(1.41664in 1.07136in)" draw:name="Shape 174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840241124" draw:id="id143"><svg:title/><svg:desc/><draw:frame draw:id="id134" draw:style-name="a132" draw:transform="translate(-0.98158in -0.77182in) rotate(-3.14159) translate(2.57247in 1.08435in)" draw:name="Shape 176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35" draw:style-name="a133" draw:transform="translate(-0.98158in -0.77182in) rotate(-3.14159) translate(3.84518in 1.08435in)" draw:name="Shape 177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36" draw:style-name="a134" draw:transform="translate(-0.98158in -0.77182in) rotate(-3.14159) translate(6.29968in 1.11032in)" draw:name="Shape 178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37" draw:style-name="a135" draw:name="Shape 179" svg:x="0.76193in" svg:y="0.58524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138" draw:style-name="a136" draw:name="Shape 180" svg:x="0.14935in" svg:y="0.58524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139" draw:style-name="a137" draw:name="Shape 181" svg:x="3.31813in" svg:y="0.7151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140" draw:style-name="a138" draw:name="Shape 182" svg:x="4.42197in" svg:y="0.48881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141" draw:style-name="a139" draw:name="Shape 183" svg:x="2.30516in" svg:y="0.61121in" svg:width="1.0104in" svg:height="0.83953in" style:rel-width="scale" style:rel-height="scale"><draw:image xlink:href="media/image26.png" xlink:type="simple" xlink:show="embed" xlink:actuate="onLoad"/><svg:title/><svg:desc/></draw:frame><draw:frame draw:id="id142" draw:style-name="a140" draw:name="Shape 184" svg:x="6.09731in" svg:y="0.7151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473"/>
      <text:p text:style-name="P474"/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/>
      <text:soft-page-break/>
      <text:p text:style-name="P496"><text:span text:style-name="T497">🌱</text:span><text:s/><text:span text:style-name="T498">Cuidemos el ambiente</text:span><text:span text:style-name="T499"><text:line-break/></text:span><text:span text:style-name="T500">Con ayuda de una persona adulta dibujo y pinto o</text:span><text:span text:style-name="T501"><text:s/></text:span><text:span text:style-name="T502">recorto y pego imágenes o fotografías para detallar lo que hice con los residuos del experimento.</text:span><text:span text:style-name="T503"><text:s/>Para responder, puedo elegir cómo prefiero expresarlo:</text:span></text:p>
      <text:p text:style-name="P504"><draw:g draw:name="Grupo 2087295139" draw:id="id160"><svg:title/><svg:desc/><draw:custom-shape svg:x="0.14583in" svg:y="0.28127in" svg:width="7.13189in" svg:height="1.58259in" draw:id="id146" draw:style-name="a141" draw:name="Rectángulo 1117062205"><svg:title/><svg:desc/><text:p text:style-name="Normal"/><draw:enhanced-geometry draw:type="non-primitive" svg:viewBox="0 0 21600 21600" draw:enhanced-path="M 0 0 L 21600 0 21600 21600 0 21600 Z N"/></draw:custom-shape><draw:frame draw:id="id147" draw:style-name="a142" draw:transform="translate(-0.98158in -0.77182in) rotate(-3.14159) translate(5.10138in 1.09205in)" draw:name="Shape 157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395240429" draw:id="id159"><svg:title/><svg:desc/><draw:frame draw:id="id148" draw:style-name="a143" draw:transform="translate(-0.98158in -0.77182in) rotate(-3.14159) translate(1.41313in 1.05309in)" draw:name="Shape 159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962257912" draw:id="id158"><svg:title/><svg:desc/><draw:frame draw:id="id149" draw:style-name="a144" draw:transform="translate(-0.98158in -0.77182in) rotate(-3.14159) translate(2.56895in 1.06608in)" draw:name="Shape 161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50" draw:style-name="a145" draw:transform="translate(-0.98158in -0.77182in) rotate(-3.14159) translate(3.84166in 1.06608in)" draw:name="Shape 162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51" draw:style-name="a146" draw:transform="translate(-0.98158in -0.77182in) rotate(-3.14159) translate(6.29617in 1.09205in)" draw:name="Shape 163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52" draw:style-name="a147" draw:name="Shape 164" svg:x="0.75841in" svg:y="0.56696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153" draw:style-name="a148" draw:name="Shape 165" svg:x="0.14583in" svg:y="0.56696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154" draw:style-name="a149" draw:name="Shape 166" svg:x="3.31462in" svg:y="0.69682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155" draw:style-name="a150" draw:name="Shape 167" svg:x="4.41845in" svg:y="0.47053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156" draw:style-name="a151" draw:name="Shape 168" svg:x="2.30164in" svg:y="0.59294in" svg:width="1.0104in" svg:height="0.83953in" style:rel-width="scale" style:rel-height="scale"><draw:image xlink:href="media/image26.png" xlink:type="simple" xlink:show="embed" xlink:actuate="onLoad"/><svg:title/><svg:desc/></draw:frame><draw:frame draw:id="id157" draw:style-name="a152" draw:name="Shape 169" svg:x="6.09379in" svg:y="0.69682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505"/>
      <text:p text:style-name="P506"/>
      <text:h text:style-name="P507" text:outline-level="1"><text:bookmark-start text:name="_heading=h.1ms84fpi819z"/><text:bookmark-end text:name="_heading=h.1ms84fpi819z"/><text:soft-page-break/>Logros obtenidos</text:h>
      <text:p text:style-name="P508">(Conclusiones)</text:p>
      <text:p text:style-name="P509"/>
      <text:p text:style-name="P510"><text:span text:style-name="T511">Con ayuda de una persona adulta dibujo y pinto o recorto y pego imágenes o escribo lo que pasó en el experimento.<text:s/></text:span><text:span text:style-name="T512">Para responder, puedo elegir cómo prefiero expresarlo:</text:span></text:p>
      <text:p text:style-name="P513"><draw:g draw:name="Grupo 2087295125" draw:id="id175"><svg:title/><svg:desc/><draw:custom-shape svg:x="0.17532in" svg:y="0.3076in" svg:width="7.13189in" svg:height="1.58259in" draw:id="id161" draw:style-name="a153" draw:name="Rectángulo 1692693653"><svg:title/><svg:desc/><text:p text:style-name="Normal"/><draw:enhanced-geometry draw:type="non-primitive" svg:viewBox="0 0 21600 21600" draw:enhanced-path="M 0 0 L 21600 0 21600 21600 0 21600 Z N"/></draw:custom-shape><draw:frame draw:id="id162" draw:style-name="a154" draw:transform="translate(-0.98158in -0.77182in) rotate(-3.14159) translate(5.13087in 1.11838in)" draw:name="Shape 45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768791849" draw:id="id174"><svg:title/><svg:desc/><draw:frame draw:id="id163" draw:style-name="a155" draw:transform="translate(-0.98158in -0.77182in) rotate(-3.14159) translate(1.44262in 1.07943in)" draw:name="Shape 47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98931272" draw:id="id173"><svg:title/><svg:desc/><draw:frame draw:id="id164" draw:style-name="a156" draw:transform="translate(-0.98158in -0.77182in) rotate(-3.14159) translate(2.59844in 1.09241in)" draw:name="Shape 49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65" draw:style-name="a157" draw:transform="translate(-0.98158in -0.77182in) rotate(-3.14159) translate(3.87115in 1.09241in)" draw:name="Shape 50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66" draw:style-name="a158" draw:transform="translate(-0.98158in -0.77182in) rotate(-3.14159) translate(6.32566in 1.11838in)" draw:name="Shape 51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67" draw:style-name="a159" draw:name="Shape 52" svg:x="0.7879in" svg:y="0.5933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168" draw:style-name="a160" draw:name="Shape 53" svg:x="0.17532in" svg:y="0.5933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169" draw:style-name="a161" draw:name="Shape 54" svg:x="3.34411in" svg:y="0.72316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170" draw:style-name="a162" draw:name="Shape 55" svg:x="4.44794in" svg:y="0.49687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171" draw:style-name="a163" draw:name="Shape 56" svg:x="2.33114in" svg:y="0.61927in" svg:width="1.0104in" svg:height="0.83953in" style:rel-width="scale" style:rel-height="scale"><draw:image xlink:href="media/image26.png" xlink:type="simple" xlink:show="embed" xlink:actuate="onLoad"/><svg:title/><svg:desc/></draw:frame><draw:frame draw:id="id172" draw:style-name="a164" draw:name="Shape 57" svg:x="6.12329in" svg:y="0.72316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ext:p text:style-name="P533"/>
      <text:p text:style-name="P534"/>
      <text:p text:style-name="P535">Respondo con el apoyo de una persona adulta. Puedo dibujar y pintar o escribir mis ideas.</text:p>
      <text:p text:style-name="P536"><draw:g draw:name="Grupo 2087295150" draw:id="id190"><svg:title/><svg:desc/><draw:custom-shape svg:x="0.25278in" svg:y="0.25757in" svg:width="7.13189in" svg:height="1.58259in" draw:id="id176" draw:style-name="a165" draw:name="Rectángulo 1899100734"><svg:title/><svg:desc/><text:p text:style-name="Normal"/><draw:enhanced-geometry draw:type="non-primitive" svg:viewBox="0 0 21600 21600" draw:enhanced-path="M 0 0 L 21600 0 21600 21600 0 21600 Z N"/></draw:custom-shape><draw:frame draw:id="id177" draw:style-name="a166" draw:transform="translate(-0.98158in -0.77182in) rotate(-3.14159) translate(5.20832in 1.06835in)" draw:name="Shape 236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610140646" draw:id="id189"><svg:title/><svg:desc/><draw:frame draw:id="id178" draw:style-name="a167" draw:transform="translate(-0.98158in -0.77182in) rotate(-3.14159) translate(1.52007in 1.02939in)" draw:name="Shape 238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64329067" draw:id="id188"><svg:title/><svg:desc/><draw:frame draw:id="id179" draw:style-name="a168" draw:transform="translate(-0.98158in -0.77182in) rotate(-3.14159) translate(2.6759in 1.04238in)" draw:name="Shape 240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80" draw:style-name="a169" draw:transform="translate(-0.98158in -0.77182in) rotate(-3.14159) translate(3.9486in 1.04238in)" draw:name="Shape 241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81" draw:style-name="a170" draw:transform="translate(-0.98158in -0.77182in) rotate(-3.14159) translate(6.40311in 1.06835in)" draw:name="Shape 242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82" draw:style-name="a171" draw:name="Shape 243" svg:x="0.86536in" svg:y="0.54327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183" draw:style-name="a172" draw:name="Shape 244" svg:x="0.25278in" svg:y="0.54327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184" draw:style-name="a173" draw:name="Shape 245" svg:x="3.42156in" svg:y="0.67313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185" draw:style-name="a174" draw:name="Shape 246" svg:x="4.52539in" svg:y="0.44684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186" draw:style-name="a175" draw:name="Shape 247" svg:x="2.40859in" svg:y="0.56924in" svg:width="1.0104in" svg:height="0.83953in" style:rel-width="scale" style:rel-height="scale"><draw:image xlink:href="media/image26.png" xlink:type="simple" xlink:show="embed" xlink:actuate="onLoad"/><svg:title/><svg:desc/></draw:frame><draw:frame draw:id="id187" draw:style-name="a176" draw:name="Shape 248" svg:x="6.20074in" svg:y="0.67313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537"/>
      <text:p text:style-name="P538"/>
      <text:p text:style-name="P539">Comparo: ¿Lo que pasó fue igual o diferente a lo que pensaba?</text:p>
      <text:p text:style-name="P540"><text:s/></text:p>
      <text:p text:style-name="P541"/>
      <text:p text:style-name="P542"/>
      <text:p text:style-name="P543"/>
      <text:p text:style-name="P544"/>
      <text:soft-page-break/>
      <text:p text:style-name="P545"><text:span text:style-name="T546">Con ayuda de una persona adulta dibujo y pinto o recorto y pego imágenes o escribo<text:s/></text:span><text:span text:style-name="T547">lo sucedido durante la investigación. Para responder, puedo elegir cómo prefiero expresarlo:</text:span></text:p>
      <text:p text:style-name="P548"><draw:g draw:name="Grupo 2087295138" draw:id="id205"><svg:title/><svg:desc/><draw:custom-shape svg:x="0.27894in" svg:y="0.08139in" svg:width="6.84621in" svg:height="1.41554in" draw:id="id191" draw:style-name="a177" draw:name="Rectángulo 939897518"><svg:title/><svg:desc/><text:p text:style-name="Normal"/><draw:enhanced-geometry draw:type="non-primitive" svg:viewBox="0 0 21600 21600" draw:enhanced-path="M 0 0 L 21600 0 21600 21600 0 21600 Z N"/></draw:custom-shape><draw:frame draw:id="id192" draw:style-name="a178" draw:transform="translate(-0.94226in -0.69035in) rotate(-3.14159) translate(5.03598in 0.80658in)" draw:name="Shape 143" svg:width="1.88453in" svg:height="1.3807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240325334" draw:id="id204"><svg:title/><svg:desc/><draw:frame draw:id="id193" draw:style-name="a179" draw:transform="translate(-0.94226in -0.69035in) rotate(-3.14159) translate(1.49547in 0.77174in)" draw:name="Shape 145" svg:width="1.88453in" svg:height="1.3807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869332119" draw:id="id203"><svg:title/><svg:desc/><draw:frame draw:id="id194" draw:style-name="a180" draw:transform="translate(-0.94226in -0.69035in) rotate(-3.14159) translate(2.605in 0.78335in)" draw:name="Shape 147" svg:width="1.88453in" svg:height="1.3807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95" draw:style-name="a181" draw:transform="translate(-0.94226in -0.69035in) rotate(-3.14159) translate(3.82672in 0.78335in)" draw:name="Shape 148" svg:width="1.88453in" svg:height="1.3807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96" draw:style-name="a182" draw:transform="translate(-0.94226in -0.69035in) rotate(-3.14159) translate(6.18291in 0.80658in)" draw:name="Shape 149" svg:width="1.88453in" svg:height="1.3807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197" draw:style-name="a183" draw:name="Shape 150" svg:x="0.86698in" svg:y="0.33693in" svg:width="1.57077in" svg:height="0.82289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198" draw:style-name="a184" draw:name="Shape 151" svg:x="0.27894in" svg:y="0.33693in" svg:width="0.66728in" svg:height="0.77078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199" draw:style-name="a185" draw:name="Shape 152" svg:x="3.32079in" svg:y="0.45308in" svg:width="1.38523in" svg:height="0.72606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200" draw:style-name="a186" draw:name="Shape 153" svg:x="4.38041in" svg:y="0.25067in" svg:width="1.73425in" svg:height="0.90914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201" draw:style-name="a187" draw:name="Shape 154" svg:x="2.3484in" svg:y="0.36016in" svg:width="0.96993in" svg:height="0.7509in" style:rel-width="scale" style:rel-height="scale"><draw:image xlink:href="media/image26.png" xlink:type="simple" xlink:show="embed" xlink:actuate="onLoad"/><svg:title/><svg:desc/></draw:frame><draw:frame draw:id="id202" draw:style-name="a188" draw:name="Shape 155" svg:x="5.98865in" svg:y="0.45308in" svg:width="0.74861in" svg:height="0.63041in" style:rel-width="scale" style:rel-height="scale"><draw:image xlink:href="media/image27.png" xlink:type="simple" xlink:show="embed" xlink:actuate="onLoad"/><svg:title/><svg:desc/></draw:frame></draw:g></draw:g></draw:g></text:p>
      <text:p text:style-name="P549"/>
      <text:p text:style-name="P550"/>
      <text:p text:style-name="P551"/>
      <text:list text:style-name="LFO1" text:continue-numbering="true">
        <text:list-item>
          <text:p text:style-name="P552"><text:span text:style-name="T553">Antes pensábamos que…</text:span><draw:frame draw:z-index="251698176" draw:style-name="a189" draw:name="image2.png" text:anchor-type="paragraph" svg:x="8.71875in" svg:y="0.23194in" svg:width="2.10556in" svg:height="1.18472in" style:rel-width="scale" style:rel-height="scale"><draw:image xlink:href="media/image45.png" xlink:type="simple" xlink:show="embed" xlink:actuate="onLoad"/><svg:title/><svg:desc>Imagen que contiene computadora

El contenido generado por IA puede ser incorrecto.</svg:desc></draw:frame></text:p>
        </text:list-item>
      </text:list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soft-page-break/>
      <text:list text:style-name="LFO1" text:continue-numbering="true">
        <text:list-item>
          <text:p text:style-name="P571"><text:span text:style-name="T572">Después</text:span><text:span text:style-name="T573"><text:s/></text:span><text:span text:style-name="T574">del experimento descubrimos que…</text:span></text:p>
        </text:list-item>
      </text:list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list text:style-name="LFO1" text:continue-numbering="true">
        <text:list-item>
          <text:p text:style-name="P583"><text:span text:style-name="T584">Ahora sabemos que…</text:span></text:p>
        </text:list-item>
      </text:list>
      <text:p text:style-name="P585"/>
      <text:p text:style-name="P586"/>
      <text:p text:style-name="P587"/>
      <text:p text:style-name="P588"/>
      <text:p text:style-name="P589"/>
      <text:p text:style-name="P590"/>
      <text:p text:style-name="P591"/>
      <text:p text:style-name="P592"/>
      <text:p text:style-name="P593"/>
      <text:p text:style-name="P594"/>
      <text:p text:style-name="P595"/>
      <text:p text:style-name="P596"/>
      <text:p text:style-name="P597"/>
      <text:p text:style-name="P598"/>
      <text:soft-page-break/>
      <text:p text:style-name="P599"/>
      <text:soft-page-break/>
      <text:p text:style-name="P600"><text:span text:style-name="T601">¡Mostremos el trabajo!</text:span><text:span text:style-name="T602"><text:line-break/></text:span><text:span text:style-name="T603">Con</text:span><text:span text:style-name="T604"><text:s/>ayuda de la maestra o el maestro, realizo una exposición para nuestras familias, compañeros y compañeras. <text:s/>Puedo utilizar un cartel, maqueta o video.</text:span><text:span text:style-name="T605"><text:line-break/>Utilizo este espacio para colocar todas las evidencias de cuándo se compartieron los resultados de la investigación. Esas evidencias pueden ser fotografías, listas de asistencia, afiches, entre otros.</text:span></text:p>
      <text:p text:style-name="P606"><draw:g draw:name="Grupo 2087295122" draw:id="id217"><svg:title/><svg:desc/><draw:custom-shape svg:x="0.74629in" svg:y="0.16553in" svg:width="5.04206in" svg:height="1.55671in" draw:id="id206" draw:style-name="a190" draw:name="Rectángulo 915922268"><svg:title/><svg:desc/><text:p text:style-name="Normal"/><draw:enhanced-geometry draw:type="non-primitive" svg:viewBox="0 0 21600 21600" draw:enhanced-path="M 0 0 L 21600 0 21600 21600 0 21600 Z N"/></draw:custom-shape><draw:g draw:name="Grupo 249797853" draw:id="id209"><svg:title/><svg:desc/><draw:frame draw:id="id207" draw:style-name="a191" draw:transform="translate(-0.98159in -0.77186in) rotate(-3.14159) translate(4.66294in 0.95038in)" draw:name="Shape 17" svg:width="1.96319in" svg:height="1.54373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08" draw:style-name="a192" draw:name="Shape 18" svg:x="3.85018in" svg:y="0.32137in" svg:width="1.93819in" svg:height="1.09026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/draw:g><draw:g draw:name="Grupo 1769719279" draw:id="id212"><svg:title/><svg:desc/><draw:frame draw:id="id210" draw:style-name="a193" draw:transform="translate(-0.98159in -0.77186in) rotate(-3.14159) translate(3.37723in 0.93739in)" draw:name="Shape 20" svg:width="1.96319in" svg:height="1.54373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11" draw:style-name="a194" draw:name="Shape 21" svg:x="3.16187in" svg:y="0.52916in" svg:width="0.82361in" svg:height="0.74513in" style:rel-width="scale" style:rel-height="scale"><draw:image xlink:href="media/image46.png" xlink:type="simple" xlink:show="embed" xlink:actuate="onLoad"/><svg:title/><svg:desc/></draw:frame></draw:g><draw:g draw:name="Grupo 1574684195" draw:id="id215"><svg:title/><svg:desc/><draw:frame draw:id="id213" draw:style-name="a195" draw:transform="translate(-0.98159in -0.77186in) rotate(-3.14159) translate(2.1175in 0.93739in)" draw:name="Shape 23" svg:width="1.96319in" svg:height="1.54373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14" draw:style-name="a196" draw:name="Shape 24" svg:x="1.87616in" svg:y="0.39929in" svg:width="0.95555in" svg:height="0.91943in" style:rel-width="scale" style:rel-height="scale"><draw:image xlink:href="media/image47.png" xlink:type="simple" xlink:show="embed" xlink:actuate="onLoad"/><svg:title/><svg:desc>Una caricatura de una persona

El contenido generado por IA puede ser incorrecto.</svg:desc></draw:frame></draw:g><draw:frame draw:id="id216" draw:style-name="a197" draw:name="Shape 25" svg:x="0.74629in" svg:y="0.45124in" svg:width="0.69514in" svg:height="0.86179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/draw:g></text:p>
      <text:p text:style-name="P607"/>
      <text:p text:style-name="P608"/>
      <text:p text:style-name="P609"/>
      <text:p text:style-name="P610"/>
      <text:p text:style-name="P611"/>
      <text:p text:style-name="P612"/>
      <text:p text:style-name="P613"/>
      <text:p text:style-name="P614"/>
      <text:p text:style-name="P615"/>
      <text:p text:style-name="P616"/>
      <text:p text:style-name="P617"/>
      <text:p text:style-name="P618"/>
      <text:p text:style-name="P619"/>
      <text:p text:style-name="P620"><text:bookmark-start text:name="_heading=h.qmnp2e200owi"/><text:bookmark-end text:name="_heading=h.qmnp2e200owi"/></text:p>
      <text:soft-page-break/>
      <text:h text:style-name="P621" text:outline-level="1">Referencias consultadas</text:h>
      <text:p text:style-name="P622"/>
      <text:p text:style-name="P623"><text:span text:style-name="T624">Con la ayuda de una persona adulta, anoto el siguiente símbolo dentro del círculo que está debajo de cada imagen y</text:span><text:span text:style-name="T625"><text:s/>marco</text:span><text:span text:style-name="T626"><text:s/>las fuentes de información utilizadas.</text:span><draw:g draw:name="Grupo 2087295124" draw:id="id222"><svg:title/><svg:desc/><draw:custom-shape svg:x="2.57292in" svg:y="0.42828in" svg:width="2.50384in" svg:height="1.71178in" draw:id="id218" draw:style-name="a198" draw:name="Rectángulo 1496154132"><svg:title/><svg:desc/><text:p text:style-name="Normal"/><draw:enhanced-geometry draw:type="non-primitive" svg:viewBox="0 0 21600 21600" draw:enhanced-path="M 0 0 L 21600 0 21600 21600 0 21600 Z N"/></draw:custom-shape><draw:frame draw:id="id219" draw:style-name="a199" draw:transform="translate(-1.08854in -0.85589in) rotate(-3.14159) translate(3.98613in 1.28417in)" draw:name="Shape 41" svg:width="2.17707in" svg:height="1.71178in" style:rel-width="scale" style:rel-height="scale"><draw:image xlink:href="media/image28.png" xlink:type="simple" xlink:show="embed" xlink:actuate="onLoad"/><svg:title/><svg:desc>Forma

El contenido generado por IA puede ser incorrecto.</svg:desc></draw:frame><draw:frame draw:id="id220" draw:style-name="a200" draw:name="Shape 42" svg:x="3.2872in" svg:y="0.84386in" svg:width="1.78957in" svg:height="1.00623in" style:rel-width="scale" style:rel-height="scale"><draw:image xlink:href="media/image29.png" xlink:type="simple" xlink:show="embed" xlink:actuate="onLoad"/><svg:title/><svg:desc>Imagen que contiene botella

El contenido generado por IA puede ser incorrecto.</svg:desc></draw:frame><draw:frame draw:id="id221" draw:style-name="a201" draw:name="Shape 43" svg:x="2.57292in" svg:y="0.84386in" svg:width="0.69513in" svg:height="0.86179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/draw:g></text:p>
      <text:p text:style-name="P627"/>
      <text:p text:style-name="P628"/>
      <text:p text:style-name="P629"/>
      <text:p text:style-name="P630"/>
      <text:p text:style-name="P631"/>
      <text:p text:style-name="P632"><text:span text:style-name="T633"><text:s text:c="2"/>Un libro. <text:s text:c="14"/>Un sitio web. <text:s text:c="5"/>Un periódico. <text:s text:c="5"/>Una revista. <text:s text:c="5"/>Entrevista a una (s) persona (s) experta (s).</text:span><draw:g draw:name="Grupo 2087295146" draw:id="id236"><svg:title/><svg:desc/><draw:custom-shape svg:x="-0.64583in" svg:y="0.01042in" svg:width="8.62551in" svg:height="2.47163in" draw:id="id223" draw:style-name="a202" draw:name="Rectángulo 932178439"><svg:title/><svg:desc/><text:p text:style-name="Normal"/><draw:enhanced-geometry draw:type="non-primitive" svg:viewBox="0 0 21600 21600" draw:enhanced-path="M 0 0 L 21600 0 21600 21600 0 21600 Z N"/></draw:custom-shape><draw:g draw:name="Grupo 166370238" draw:id="id229"><svg:title/><svg:desc/><draw:custom-shape svg:x="5.60877in" svg:y="1.97586in" svg:width="0.51042in" svg:height="0.50619in" draw:id="id224" draw:style-name="a203" draw:name="Elipse 1170599314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0.24513in" svg:y="1.97586in" svg:width="0.51042in" svg:height="0.50619in" draw:id="id225" draw:style-name="a204" draw:name="Elipse 424984254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34903in" svg:y="1.97586in" svg:width="0.51042in" svg:height="0.50619in" draw:id="id226" draw:style-name="a205" draw:name="Elipse 695108094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375in" svg:y="1.97586in" svg:width="0.51042in" svg:height="0.50619in" draw:id="id227" draw:style-name="a206" draw:name="Elipse 2084643396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50487in" svg:y="1.97586in" svg:width="0.51042in" svg:height="0.50619in" draw:id="id228" draw:style-name="a207" draw:name="Elipse 111471239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g draw:name="Grupo 691471730" draw:id="id235"><svg:title/><svg:desc/><draw:frame draw:id="id230" draw:style-name="a208" draw:name="Shape 214" svg:x="-0.64583in" svg:y="0.61575in" svg:width="2.31111in" svg:height="1.28922in" style:rel-width="scale" style:rel-height="scale"><draw:image xlink:href="media/image34.png" xlink:type="simple" xlink:show="embed" xlink:actuate="onLoad"/><svg:title/><svg:desc>Forma

El contenido generado por IA puede ser incorrecto.</svg:desc></draw:frame><draw:frame draw:id="id231" draw:style-name="a209" draw:name="Shape 215" svg:x="1.05547in" svg:y="0.61575in" svg:width="1.00417in" svg:height="1.08399in" style:rel-width="scale" style:rel-height="scale"><draw:image xlink:href="media/image40.png" xlink:type="simple" xlink:show="embed" xlink:actuate="onLoad"/><svg:title/><svg:desc>Forma

El contenido generado por IA puede ser incorrecto.</svg:desc></draw:frame><draw:frame draw:id="id232" draw:style-name="a210" draw:name="Shape 216" svg:x="1.78274in" svg:y="0.73166in" svg:width="1.72222in" svg:height="0.96072in" style:rel-width="scale" style:rel-height="scale"><draw:image xlink:href="media/image48.png" xlink:type="simple" xlink:show="embed" xlink:actuate="onLoad"/><svg:title/><svg:desc/></draw:frame><draw:frame draw:id="id233" draw:style-name="a211" draw:name="Shape 217" svg:x="2.79573in" svg:y="0.61575in" svg:width="1.99861in" svg:height="1.11499in" style:rel-width="scale" style:rel-height="scale"><draw:image xlink:href="media/image49.png" xlink:type="simple" xlink:show="embed" xlink:actuate="onLoad"/><svg:title/><svg:desc>Logotipo, Gráfico de proyección solar

El contenido generado por IA puede ser incorrecto.</svg:desc></draw:frame><draw:frame draw:id="id234" draw:style-name="a212" draw:name="Shape 218" svg:x="4.14638in" svg:y="0.01042in" svg:width="3.83333in" svg:height="1.58054in" style:rel-width="scale" style:rel-height="scale"><draw:image xlink:href="media/image50.png" xlink:type="simple" xlink:show="embed" xlink:actuate="onLoad"/><svg:title/><svg:desc>Un dibujo de una persona

El contenido generado por IA puede ser incorrecto.</svg:desc></draw:frame></draw:g></draw:g></text:p>
      <table:table table:style-name="Table634">
        <table:table-columns>
          <table:table-column table:style-name="TableColumn635"/>
          <table:table-column table:style-name="TableColumn636"/>
          <table:table-column table:style-name="TableColumn637"/>
          <table:table-column table:style-name="TableColumn638"/>
          <table:table-column table:style-name="TableColumn639"/>
        </table:table-columns>
        <table:table-row table:style-name="TableRow640">
          <table:table-cell table:style-name="TableCell641">
            <text:p text:style-name="P642"/>
            <text:p text:style-name="P643"/>
            <text:p text:style-name="P644"/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/>
            <text:p text:style-name="P657"/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</table:table-row>
      </table:table>
      <text:p text:style-name="P667"/>
      <text:p text:style-name="P668"/>
      <text:p text:style-name="P669"/>
      <text:p text:style-name="P670"/>
      <text:soft-page-break/>
      <text:p text:style-name="P671"><text:span text:style-name="T672">Con ayuda de una persona adulta dibujo y pinto o recorto y pego imágenes o escribo</text:span><text:span text:style-name="T673"><text:s/>mis ideas para representar las fuentes de investigación que utilicé para este trabajo.</text:span></text:p>
      <text:p text:style-name="P674"><draw:g draw:name="Grupo 2087295137" draw:id="id251"><svg:title/><svg:desc/><draw:custom-shape svg:x="0.18831in" svg:y="0.29456in" svg:width="7.13189in" svg:height="1.58259in" draw:id="id237" draw:style-name="a213" draw:name="Rectángulo 191376595"><svg:title/><svg:desc/><text:p text:style-name="Normal"/><draw:enhanced-geometry draw:type="non-primitive" svg:viewBox="0 0 21600 21600" draw:enhanced-path="M 0 0 L 21600 0 21600 21600 0 21600 Z N"/></draw:custom-shape><draw:frame draw:id="id238" draw:style-name="a214" draw:transform="translate(-0.98158in -0.77182in) rotate(-3.14159) translate(5.14386in 1.10534in)" draw:name="Shape 129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1600665429" draw:id="id250"><svg:title/><svg:desc/><draw:frame draw:id="id239" draw:style-name="a215" draw:transform="translate(-0.98158in -0.77182in) rotate(-3.14159) translate(1.4556in 1.06638in)" draw:name="Shape 131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880595903" draw:id="id249"><svg:title/><svg:desc/><draw:frame draw:id="id240" draw:style-name="a216" draw:transform="translate(-0.98158in -0.77182in) rotate(-3.14159) translate(2.61143in 1.07937in)" draw:name="Shape 133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41" draw:style-name="a217" draw:transform="translate(-0.98158in -0.77182in) rotate(-3.14159) translate(3.88414in 1.07937in)" draw:name="Shape 134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42" draw:style-name="a218" draw:transform="translate(-0.98158in -0.77182in) rotate(-3.14159) translate(6.33865in 1.10534in)" draw:name="Shape 135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43" draw:style-name="a219" draw:name="Shape 136" svg:x="0.80089in" svg:y="0.58026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244" draw:style-name="a220" draw:name="Shape 137" svg:x="0.18831in" svg:y="0.58026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245" draw:style-name="a221" draw:name="Shape 138" svg:x="3.35709in" svg:y="0.71012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246" draw:style-name="a222" draw:name="Shape 139" svg:x="4.46093in" svg:y="0.48383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247" draw:style-name="a223" draw:name="Shape 140" svg:x="2.34412in" svg:y="0.60623in" svg:width="1.0104in" svg:height="0.83953in" style:rel-width="scale" style:rel-height="scale"><draw:image xlink:href="media/image26.png" xlink:type="simple" xlink:show="embed" xlink:actuate="onLoad"/><svg:title/><svg:desc/></draw:frame><draw:frame draw:id="id248" draw:style-name="a224" draw:name="Shape 141" svg:x="6.13627in" svg:y="0.71012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675"/>
      <text:p text:style-name="P676"/>
      <text:p text:style-name="P677"/>
      <text:p text:style-name="P678"/>
      <text:p text:style-name="P679"/>
      <text:p text:style-name="P680"/>
      <text:p text:style-name="P681"/>
      <text:p text:style-name="P682"/>
      <text:p text:style-name="P683"/>
      <text:p text:style-name="P684"/>
      <text:p text:style-name="P685"/>
      <text:p text:style-name="P686"/>
      <text:p text:style-name="P687"/>
      <text:p text:style-name="P688"/>
      <text:p text:style-name="P689"/>
      <text:p text:style-name="P690"/>
      <text:p text:style-name="P691"/>
      <text:p text:style-name="P692"/>
      <text:h text:style-name="P693" text:outline-level="1"><text:bookmark-start text:name="_heading=h.456wrqql99lw"/><text:bookmark-end text:name="_heading=h.456wrqql99lw"/></text:h>
      <text:h text:style-name="P694" text:outline-level="1">Anexos</text:h>
      <text:p text:style-name="P695"><text:span text:style-name="T696">¡Más información!</text:span><text:span text:style-name="T697"><text:line-break/>Con ayuda de una persona adulta dibujo y pinto o recorto y pego imágenes o escribo<text:s/></text:span><text:span text:style-name="T698">otros recursos utilizados en mi investigación. Para responder, puedo elegir cómo prefiero expresarlo:</text:span><draw:g draw:name="Grupo 2087295132" draw:id="id266"><svg:title/><svg:desc/><draw:custom-shape svg:x="0.00649in" svg:y="1.01996in" svg:width="7.13189in" svg:height="1.58259in" draw:id="id252" draw:style-name="a225" draw:name="Rectángulo 1787696475"><svg:title/><svg:desc/><text:p text:style-name="Normal"/><draw:enhanced-geometry draw:type="non-primitive" svg:viewBox="0 0 21600 21600" draw:enhanced-path="M 0 0 L 21600 0 21600 21600 0 21600 Z N"/></draw:custom-shape><draw:frame draw:id="id253" draw:style-name="a226" draw:transform="translate(-0.98158in -0.77182in) rotate(-3.14159) translate(4.96204in 1.83074in)" draw:name="Shape 95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56775599" draw:id="id265"><svg:title/><svg:desc/><draw:frame draw:id="id254" draw:style-name="a227" draw:transform="translate(-0.98158in -0.77182in) rotate(-3.14159) translate(1.27379in 1.79178in)" draw:name="Shape 97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g draw:name="Grupo 463639318" draw:id="id264"><svg:title/><svg:desc/><draw:frame draw:id="id255" draw:style-name="a228" draw:transform="translate(-0.98158in -0.77182in) rotate(-3.14159) translate(2.42961in 1.80477in)" draw:name="Shape 99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56" draw:style-name="a229" draw:transform="translate(-0.98158in -0.77182in) rotate(-3.14159) translate(3.70232in 1.80477in)" draw:name="Shape 100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57" draw:style-name="a230" draw:transform="translate(-0.98158in -0.77182in) rotate(-3.14159) translate(6.15683in 1.83074in)" draw:name="Shape 101" svg:width="1.96316in" svg:height="1.54364in" style:rel-width="scale" style:rel-height="scale"><draw:image xlink:href="media/image13.png" xlink:type="simple" xlink:show="embed" xlink:actuate="onLoad"/><svg:title/><svg:desc>Forma

El contenido generado por IA puede ser incorrecto.</svg:desc></draw:frame><draw:frame draw:id="id258" draw:style-name="a231" draw:name="Shape 102" svg:x="0.61907in" svg:y="1.30566in" svg:width="1.63632in" svg:height="0.92001in" style:rel-width="scale" style:rel-height="scale"><draw:image xlink:href="media/image19.png" xlink:type="simple" xlink:show="embed" xlink:actuate="onLoad"/><svg:title/><svg:desc>Imagen que contiene Icono

El contenido generado por IA puede ser incorrecto.</svg:desc></draw:frame><draw:frame draw:id="id259" draw:style-name="a232" draw:name="Shape 103" svg:x="0.00649in" svg:y="1.30566in" svg:width="0.69513in" svg:height="0.86175in" style:rel-width="scale" style:rel-height="scale"><draw:image xlink:href="media/image15.png" xlink:type="simple" xlink:show="embed" xlink:actuate="onLoad"/><svg:title/><svg:desc>Dibujo animado de un personaje animado

El contenido generado por IA puede ser incorrecto.</svg:desc></draw:frame><draw:frame draw:id="id260" draw:style-name="a233" draw:name="Shape 104" svg:x="3.17528in" svg:y="1.43552in" svg:width="1.44303in" svg:height="0.81175in" style:rel-width="scale" style:rel-height="scale"><draw:image xlink:href="media/image24.png" xlink:type="simple" xlink:show="embed" xlink:actuate="onLoad"/><svg:title/><svg:desc>Imagen que contiene reloj

El contenido generado por IA puede ser incorrecto.</svg:desc></draw:frame><draw:frame draw:id="id261" draw:style-name="a234" draw:name="Shape 105" svg:x="4.27911in" svg:y="1.20922in" svg:width="1.80662in" svg:height="1.01643in" style:rel-width="scale" style:rel-height="scale"><draw:image xlink:href="media/image25.png" xlink:type="simple" xlink:show="embed" xlink:actuate="onLoad"/><svg:title/><svg:desc>Imagen que contiene computadora

El contenido generado por IA puede ser incorrecto.</svg:desc></draw:frame><draw:frame draw:id="id262" draw:style-name="a235" draw:name="Shape 106" svg:x="2.16231in" svg:y="1.33163in" svg:width="1.0104in" svg:height="0.83953in" style:rel-width="scale" style:rel-height="scale"><draw:image xlink:href="media/image26.png" xlink:type="simple" xlink:show="embed" xlink:actuate="onLoad"/><svg:title/><svg:desc/></draw:frame><draw:frame draw:id="id263" draw:style-name="a236" draw:name="Shape 107" svg:x="5.95446in" svg:y="1.43552in" svg:width="0.77985in" svg:height="0.70481in" style:rel-width="scale" style:rel-height="scale"><draw:image xlink:href="media/image27.png" xlink:type="simple" xlink:show="embed" xlink:actuate="onLoad"/><svg:title/><svg:desc/></draw:frame></draw:g></draw:g></draw:g></text:p>
      <text:p text:style-name="P699"/>
      <text:p text:style-name="P700"/>
      <text:p text:style-name="P701"/>
      <text:p text:style-name="P702"/>
      <text:p text:style-name="P703">¿Cuáles otros recursos utilicé en mi investigación? Puedo agregar tablas, textos, imágenes, gráficas u otro tipo de información.</text:p>
      <text:soft-page-break/>
      <text:p text:style-name="P704"><draw:g draw:name="Grupo 2087295127" draw:id="id271"><svg:title/><svg:desc/><draw:custom-shape svg:x="-0.5104in" svg:y="-0.03125in" svg:width="8.51039in" svg:height="9.73438in" draw:id="id268" draw:style-name="a239" draw:name="Rectángulo 2061207074"><svg:title/><svg:desc/><text:p text:style-name="Normal"/><draw:enhanced-geometry draw:type="non-primitive" svg:viewBox="0 0 21600 21600" draw:enhanced-path="M 0 0 L 21600 0 21600 21600 0 21600 Z N"/></draw:custom-shape><draw:frame draw:id="id269" draw:style-name="a240" draw:name="Shape 60" svg:x="-0.5104in" svg:y="-0.03125in" svg:width="8.51039in" svg:height="9.73438in" style:rel-width="scale" style:rel-height="scale"><draw:image xlink:href="media/image51.png" xlink:type="simple" xlink:show="embed" xlink:actuate="onLoad"/><svg:title/><svg:desc/></draw:frame><draw:frame draw:id="id270" draw:style-name="a241" draw:name="Shape 61" svg:x="0.45836in" svg:y="1.30903in" svg:width="6.29859in" svg:height="5.52767in" style:rel-width="scale" style:rel-height="scale"><draw:image xlink:href="media/image52.png" xlink:type="simple" xlink:show="embed" xlink:actuate="onLoad"/><svg:title/><svg:desc>Logotipo, nombre de la empresa

Descripción generada automáticamente</svg:desc></draw:frame></draw:g></text:p>
      <text:p text:style-name="P707"/>
      <text:p text:style-name="Normal"><draw:frame draw:z-index="251705344" draw:style-name="a242" draw:name="image4.png" text:anchor-type="paragraph" svg:x="-0.51042in" svg:y="8.93852in" svg:width="8.50903in" svg:height="0.8509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  <style:font-face style:name="Henderson Sans Basic Bold" svg:font-family="Henderson Sans Basic Bold" style:font-family-generic="modern" style:font-pitch="variable" svg:panose-1="2 0 5 5 3 0 0 2 0 4"/>
    <style:font-face style:name="Roboto" svg:font-family="Roboto" style:font-family-generic="system" style:font-pitch="variable" svg:panose-1="2 0 0 0 0 0 0 0 0 0"/>
    <style:font-face style:name="Raleway" svg:font-family="Raleway" style:font-family-generic="system" style:font-pitch="variable" svg:panose-1="0 0 0 0 0 0 0 0 0 0"/>
    <style:font-face style:name="Century Gothic" svg:font-family="Century Gothic" style:font-family-generic="swiss" style:font-pitch="variable" svg:panose-1="2 11 5 2 2 2 2 2 2 4"/>
    <style:font-face style:name="REM" svg:font-family="REM" style:font-family-generic="system"/>
    <style:font-face style:name="Quattrocento Sans" svg:font-family="Quattrocento San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CR" style:language-asian="es" style:country-asian="C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/>
      <style:text-properties style:font-name="Calibri" style:font-name-asian="Calibri" style:font-name-complex="Calibri" fo:color="#2E75B5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" style:display-name="Título" style:family="paragraph" style:parent-style-name="Normal" style:next-style-name="Normal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E74B5" fo:font-size="16pt" style:font-size-asian="16pt" style:font-size-complex="16pt" fo:language="es" fo:country="ES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Verdana" style:font-name-asian="Verdana" style:font-name-complex="Verdana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Verdana" style:font-name-asian="Verdana" style:font-name-complex="Verdana" fo:language="es" fo:country="ES"/>
    </style:style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TextoindependienteCar" style:display-name="Texto independiente Car" style:family="text" style:parent-style-name="Fuentedepárrafopredeter.">
      <style:text-properties style:font-name="Verdana" style:font-name-asian="Verdana" style:font-name-complex="Verdana" fo:font-size="12pt" style:font-size-asian="12pt" style:font-size-complex="12pt" fo:language="es" fo:country="ES"/>
    </style:style>
    <style:style style:name="Estilo1" style:display-name="Estilo1" style:family="paragraph" style:parent-style-name="Normal">
      <style:paragraph-properties fo:text-align="center"/>
      <style:text-properties fo:font-weight="bold" style:font-weight-asian="bold" style:font-weight-complex="bold" fo:color="#0675BC" style:text-scale="90%" fo:font-size="12pt" style:font-size-asian="12pt" fo:hyphenate="false"/>
    </style:style>
    <style:style style:name="Estilo1Car" style:display-name="Estilo1 Car" style:family="text" style:parent-style-name="Fuentedepárrafopredeter.">
      <style:text-properties style:font-name="Verdana" style:font-name-asian="Verdana" style:font-name-complex="Verdana" fo:font-weight="bold" style:font-weight-asian="bold" style:font-weight-complex="bold" fo:color="#0675BC" style:text-scale="90%" fo:font-size="12pt" style:font-size-asian="12pt" fo:language="es" fo:country="ES"/>
    </style:style>
    <style:style style:name="TítuloTDC" style:display-name="Título TDC" style:family="paragraph" style:next-style-name="Normal">
      <style:paragraph-properties fo:widows="2" fo:orphans="2" fo:line-height="107%"/>
      <style:text-properties fo:hyphenate="false"/>
    </style:style>
    <style:style style:name="TDC1" style:display-name="TDC 1" style:family="paragraph" style:parent-style-name="Normal" style:next-style-name="Normal" style:auto-update="true">
      <style:paragraph-properties fo:margin-bottom="0.0694in"/>
      <style:text-properties fo:hyphenate="false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font-name="Verdana" style:font-name-asian="Verdana" style:font-name-complex="Verdana" fo:font-size="10pt" style:font-size-asian="10pt" style:font-size-complex="10pt" fo:language="es" fo:country="E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style:font-name="Verdana" style:font-name-asian="Verdana" style:font-name-complex="Verdana" fo:font-weight="bold" style:font-weight-asian="bold" style:font-weight-complex="bold" fo:font-size="10pt" style:font-size-asian="10pt" style:font-size-complex="10pt" fo:language="es" fo:country="ES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NormalWeb" style:display-name="Normal (Web)" style:family="paragraph" style:parent-style-name="Normal">
      <style:paragraph-properties fo:widows="2" fo:orphans="2"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es" style:country-asian="MX" fo:hyphenate="false"/>
    </style:style>
    <style:style style:name="Textonotapie" style:display-name="Texto nota pie" style:family="paragraph" style:parent-style-name="Normal">
      <style:text-properties fo:font-size="10pt" style:font-size-asian="10pt" style:font-size-complex="10pt" fo:hyphenate="false"/>
    </style:style>
    <style:style style:name="TextonotapieCar" style:display-name="Texto nota pie Car" style:family="text" style:parent-style-name="Fuentedepárrafopredeter.">
      <style:text-properties style:font-name="Verdana" style:font-name-asian="Verdana" style:font-name-complex="Verdana" fo:font-size="10pt" style:font-size-asian="10pt" style:font-size-complex="10pt"/>
    </style:style>
    <style:style style:name="Ref.denotaalpie" style:display-name="Ref. de nota al pie" style:family="text" style:parent-style-name="Fuentedepárrafopredeter.">
      <style:text-properties style:text-position="super 63.6%"/>
    </style:style>
    <style:style style:name="Subtítulo" style:display-name="Subtítulo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787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5in" fo:page-height="11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191" style:parent-style-name="Normal" style:family="paragraph">
      <style:paragraph-properties fo:border="0in solid #FFFFFF" fo:padding="0.4305in" style:shadow="#000000 0in 0in" fo:text-align="end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192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  <style:text-properties fo:color="#000000"/>
    </style:style>
    <style:page-layout style:name="PL2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05" style:parent-style-name="Normal" style:family="paragraph">
      <style:paragraph-properties fo:border="0in solid #FFFFFF" fo:padding="0.4305in" style:shadow="#000000 0in 0in" fo:text-align="end">
        <style:tab-stops>
          <style:tab-stop style:type="center" style:position="3.0687in"/>
          <style:tab-stop style:type="right" style:position="6.1375in"/>
        </style:tab-stops>
      </style:paragraph-properties>
    </style:style>
    <style:style style:name="P706" style:parent-style-name="Normal" style:family="paragraph">
      <style:paragraph-properties fo:border="0in solid #FFFFFF" fo:padding="0.4305in" style:shadow="#000000 0in 0in">
        <style:tab-stops>
          <style:tab-stop style:type="center" style:position="3.0687in"/>
          <style:tab-stop style:type="right" style:position="6.1375in"/>
        </style:tab-stops>
      </style:paragraph-properties>
      <style:text-properties fo:color="#000000"/>
    </style:style>
    <style:style style:family="graphic" style:name="a15">
      <style:graphic-properties fo:wrap-option="wrap" fo:padding-top="0.09998in" fo:padding-bottom="0.09998in" fo:padding-left="0.09998in" fo:padding-right="0.09998in" draw:textarea-vertical-align="middle" draw:textarea-horizontal-align="left" style:wrap="run-through" style:run-through="foreground" draw:fill="none" draw:stroke="solid" svg:stroke-width="0.04167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38">
      <style:graphic-properties fo:wrap-option="wrap" fo:padding-top="0.09998in" fo:padding-bottom="0.09998in" fo:padding-left="0.09998in" fo:padding-right="0.09998in" draw:textarea-vertical-align="middle" draw:textarea-horizontal-align="left" style:wrap="run-through" style:run-through="foreground" draw:fill="none" draw:stroke="solid" svg:stroke-width="0.04167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border="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/>
    <style:master-page style:name="MPF1" style:page-layout-name="PL1">
      <style:footer>
        <text:p text:style-name="P191"><draw:frame draw:z-index="251657216" draw:style-name="a14" draw:name="image166.png" text:anchor-type="paragraph" svg:x="-0.08909in" svg:y="-0.68958in" svg:width="0.94118in" svg:height="1.21412in" style:rel-width="scale" style:rel-height="scale"><draw:image xlink:href="media/image12.png" xlink:type="simple" xlink:show="embed" xlink:actuate="onLoad"/><svg:title/><svg:desc/></draw:frame><draw:custom-shape svg:x="6.64931in" svg:y="-0.42153in" svg:width="0.97917in" svg:height="0.96875in" draw:z-index="251658240" draw:id="id4" draw:style-name="a15" draw:name="Elipse 2087295135" text:anchor-type="paragraph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p>
        <text:p text:style-name="P192"/>
      </style:footer>
    </style:master-page>
    <style:master-page style:name="MPF2" style:page-layout-name="PL2">
      <style:footer>
        <text:p text:style-name="P705"><draw:frame draw:z-index="251657216" draw:style-name="a237" draw:name="image166.png" text:anchor-type="paragraph" svg:x="-0.08909in" svg:y="-0.68958in" svg:width="0.94118in" svg:height="1.21412in" style:rel-width="scale" style:rel-height="scale"><draw:image xlink:href="media/image12.png" xlink:type="simple" xlink:show="embed" xlink:actuate="onLoad"/><svg:title/><svg:desc/></draw:frame><draw:custom-shape svg:x="6.64931in" svg:y="-0.42153in" svg:width="0.97917in" svg:height="0.96875in" draw:z-index="251658240" draw:id="id267" draw:style-name="a238" draw:name="Elipse 2087295135" text:anchor-type="paragraph"><svg:title/><svg:desc/><text:p text:style-name="Normal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p>
        <text:p text:style-name="P70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jorie Valverde Rojas</meta:initial-creator>
    <dc:creator>Nathalie Valencia Chacón</dc:creator>
    <meta:creation-date>2026-08-19T23:54:00Z</meta:creation-date>
    <dc:date>2026-08-19T23:54:00Z</dc:date>
    <meta:template xlink:href="Normal" xlink:type="simple"/>
    <meta:editing-cycles>2</meta:editing-cycles>
    <meta:editing-duration>PT60S</meta:editing-duration>
    <meta:document-statistic meta:page-count="27" meta:paragraph-count="13" meta:word-count="1009" meta:character-count="6548" meta:row-count="46" meta:non-whitespace-character-count="5552"/>
  </office:meta>
</office:document-meta>
</file>